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Meiryo" svg:font-family="Meiryo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automatic-styles>
    <text:list-style style:name="LFO50">
      <text:list-level-style-bullet text:level="1" text:style-name="WW_CharLFO5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1">
      <text:list-level-style-bullet text:level="1" text:style-name="WW_CharLFO5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2">
      <text:list-level-style-bullet text:level="1" text:style-name="WW_CharLFO5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3">
      <text:list-level-style-bullet text:level="1" text:style-name="WW_CharLFO5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margin-bottom="0in" fo:line-height="100%"/>
      <style:text-properties fo:color="#215868"/>
    </style:style>
    <style:style style:name="P6" style:parent-style-name="Standard" style:family="paragraph">
      <style:paragraph-properties fo:margin-bottom="0in" fo:line-height="100%" fo:text-indent="0.4916in"/>
    </style:style>
    <style:style style:name="T7" style:parent-style-name="Policepardéfaut" style:family="text">
      <style:text-properties fo:color="#215868"/>
    </style:style>
    <style:style style:name="T8" style:parent-style-name="Policepardéfaut" style:family="text">
      <style:text-properties fo:color="#215868" fo:font-size="12pt" style:font-size-asian="12pt" style:font-size-complex="12pt"/>
    </style:style>
    <style:style style:name="P9" style:parent-style-name="Standard" style:family="paragraph">
      <style:paragraph-properties fo:margin-bottom="0in" fo:line-height="100%" fo:text-indent="0.4916in"/>
      <style:text-properties fo:color="#215868" fo:font-size="12pt" style:font-size-asian="12pt" style:font-size-complex="12pt"/>
    </style:style>
    <style:style style:name="P10" style:parent-style-name="Standard" style:family="paragraph">
      <style:paragraph-properties fo:margin-bottom="0in"/>
    </style:style>
    <style:style style:name="P11" style:parent-style-name="Titre" style:family="paragraph">
      <style:paragraph-properties fo:margin-bottom="0in"/>
    </style:style>
    <style:style style:name="P12" style:parent-style-name="Standard" style:family="paragraph">
      <style:paragraph-properties fo:text-align="justify" fo:margin-bottom="0in"/>
      <style:text-properties style:font-name-asian="Arial Unicode MS" style:font-name-complex="Arial Unicode MS" fo:color="#0070C0" fo:font-size="12pt" style:font-size-asian="12pt" style:font-size-complex="12pt"/>
    </style:style>
    <style:style style:name="P13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14" style:parent-style-name="Paragraphedeliste" style:family="paragraph">
      <style:paragraph-properties fo:text-align="justify" fo:margin-bottom="0in"/>
    </style:style>
    <style:style style:name="T1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" style:parent-style-name="Policepardéfaut" style:family="text">
      <style:text-properties fo:color="#002060" fo:font-size="12pt" style:font-size-asian="12pt" style:font-size-complex="12pt"/>
    </style:style>
    <style:style style:name="T1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1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2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23" style:parent-style-name="Paragraphedeliste" style:family="paragraph">
      <style:paragraph-properties fo:text-align="justify" fo:margin-bottom="0in"/>
    </style:style>
    <style:style style:name="T2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6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27" style:parent-style-name="Policepardéfaut" style:family="text">
      <style:text-properties style:font-name="Arial" style:font-name-asian="Times New Roman" style:font-name-complex="Arial" text:display="none" fo:font-size="8pt" style:font-size-asian="8pt" style:font-size-complex="8pt"/>
    </style:style>
    <style:style style:name="T28" style:parent-style-name="Policepardéfaut" style:family="text">
      <style:text-properties style:font-name="Arial" style:font-name-asian="Times New Roman" style:font-name-complex="Arial" fo:font-size="8pt" style:font-size-asian="8pt" style:font-size-complex="8pt"/>
    </style:style>
    <style:style style:name="T29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30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3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33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34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35" style:parent-style-name="Paragraphedeliste" style:family="paragraph">
      <style:paragraph-properties fo:text-align="justify" fo:margin-bottom="0in"/>
    </style:style>
    <style:style style:name="T3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8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3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40" style:parent-style-name="Paragraphedeliste" style:family="paragraph">
      <style:paragraph-properties fo:text-align="justify" fo:margin-bottom="0in"/>
    </style:style>
    <style:style style:name="T4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4" style:parent-style-name="Paragraphedeliste" style:family="paragraph">
      <style:paragraph-properties fo:text-align="justify" fo:margin-bottom="0in"/>
    </style:style>
    <style:style style:name="T4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7" style:parent-style-name="Paragraphedeliste" style:family="paragraph">
      <style:paragraph-properties fo:text-align="justify" fo:margin-bottom="0in"/>
    </style:style>
    <style:style style:name="T4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1" style:parent-style-name="Paragraphedeliste" style:family="paragraph">
      <style:paragraph-properties fo:text-align="justify" fo:margin-bottom="0in"/>
    </style:style>
    <style:style style:name="T5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5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5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5" style:parent-style-name="Paragraphedeliste" style:family="paragraph">
      <style:paragraph-properties fo:text-align="justify" fo:margin-bottom="0in"/>
    </style:style>
    <style:style style:name="T5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8" style:parent-style-name="Paragraphedeliste" style:family="paragraph">
      <style:paragraph-properties fo:text-align="justify" fo:margin-bottom="0in"/>
    </style:style>
    <style:style style:name="T5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6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6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62" style:parent-style-name="Paragraphedeliste" style:family="paragraph">
      <style:paragraph-properties fo:text-align="justify" fo:margin-bottom="0in"/>
    </style:style>
    <style:style style:name="T6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65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6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8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69" style:parent-style-name="Paragraphedeliste" style:family="paragraph">
      <style:paragraph-properties fo:text-align="justify" fo:margin-bottom="0in"/>
    </style:style>
    <style:style style:name="T7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7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2" style:parent-style-name="Paragraphedeliste" style:family="paragraph">
      <style:paragraph-properties fo:text-align="justify" fo:margin-bottom="0in"/>
    </style:style>
    <style:style style:name="T7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4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75" style:parent-style-name="Standard" style:family="paragraph">
      <style:paragraph-properties fo:text-align="justify" fo:margin-bottom="0in" fo:margin-left="0.25in">
        <style:tab-stops/>
      </style:paragraph-properties>
    </style:style>
    <style:style style:name="T76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T77" style:parent-style-name="Policepardéfaut" style:family="text">
      <style:text-properties style:font-name="Times New Roman" style:font-name-asian="Arial Unicode MS" style:font-name-complex="Times New Roman" fo:color="#0070C0" fo:font-size="12pt" style:font-size-asian="12pt" style:font-size-complex="12pt"/>
    </style:style>
    <style:style style:name="T78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P79" style:parent-style-name="Paragraphedeliste" style:family="paragraph">
      <style:paragraph-properties fo:text-align="justify" fo:margin-bottom="0in"/>
    </style:style>
    <style:style style:name="T8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8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82" style:parent-style-name="Paragraphedeliste" style:family="paragraph">
      <style:paragraph-properties fo:text-align="justify" fo:margin-bottom="0in"/>
      <style:text-properties fo:language="en" fo:country="US"/>
    </style:style>
    <style:style style:name="P8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84" style:parent-style-name="Paragraphedeliste" style:family="paragraph">
      <style:paragraph-properties fo:text-align="justify" fo:margin-bottom="0in"/>
    </style:style>
    <style:style style:name="T8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87" style:parent-style-name="Paragraphedeliste" style:family="paragraph">
      <style:paragraph-properties fo:text-align="justify" fo:margin-bottom="0in"/>
    </style:style>
    <style:style style:name="T8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8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0" style:parent-style-name="Paragraphedeliste" style:family="paragraph">
      <style:paragraph-properties fo:text-align="justify" fo:margin-bottom="0in"/>
    </style:style>
    <style:style style:name="T9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9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9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94" style:parent-style-name="Paragraphedeliste" style:family="paragraph">
      <style:paragraph-properties fo:text-align="justify" fo:margin-bottom="0in"/>
    </style:style>
    <style:style style:name="T9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9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8" style:parent-style-name="Paragraphedeliste" style:family="paragraph">
      <style:paragraph-properties fo:text-align="justify" fo:margin-bottom="0in"/>
    </style:style>
    <style:style style:name="T9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0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01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0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0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04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05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10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0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0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09" style:parent-style-name="Paragraphedeliste" style:family="paragraph">
      <style:paragraph-properties fo:text-align="justify" fo:margin-bottom="0in"/>
    </style:style>
    <style:style style:name="T11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2" style:parent-style-name="Paragraphedeliste" style:family="paragraph">
      <style:paragraph-properties fo:text-align="justify" fo:margin-bottom="0in"/>
    </style:style>
    <style:style style:name="T11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1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1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16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117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18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11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20" style:parent-style-name="Paragraphedeliste" style:family="paragraph">
      <style:paragraph-properties fo:text-align="justify" fo:margin-bottom="0in"/>
    </style:style>
    <style:style style:name="T12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4" style:parent-style-name="Paragraphedeliste" style:family="paragraph">
      <style:paragraph-properties fo:text-align="justify" fo:margin-bottom="0in"/>
    </style:style>
    <style:style style:name="T12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7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28" style:parent-style-name="Policepardéfaut" style:family="text">
      <style:text-properties style:font-name="Arial" style:font-name-asian="Times New Roman" style:font-name-complex="Arial" text:display="none" fo:font-size="8pt" style:font-size-asian="8pt" style:font-size-complex="8pt"/>
    </style:style>
    <style:style style:name="T12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30" style:parent-style-name="Paragraphedeliste" style:family="paragraph">
      <style:paragraph-properties fo:text-align="justify" fo:margin-bottom="0in"/>
    </style:style>
    <style:style style:name="T13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3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3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6" style:parent-style-name="Paragraphedeliste" style:family="paragraph">
      <style:paragraph-properties fo:text-align="justify" fo:margin-bottom="0in"/>
    </style:style>
    <style:style style:name="T13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3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9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4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4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2" style:parent-style-name="Standard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4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44" style:parent-style-name="Paragraphedeliste" style:family="paragraph">
      <style:paragraph-properties fo:text-align="justify" fo:margin-bottom="0in"/>
    </style:style>
    <style:style style:name="T14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4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4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9" style:parent-style-name="Paragraphedeliste" style:family="paragraph">
      <style:paragraph-properties fo:text-align="justify" fo:margin-bottom="0in"/>
    </style:style>
    <style:style style:name="T15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4" style:parent-style-name="Paragraphedeliste" style:family="paragraph">
      <style:paragraph-properties fo:text-align="justify" fo:margin-bottom="0in"/>
    </style:style>
    <style:style style:name="T15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8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59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6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1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62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63" style:parent-style-name="Paragraphedeliste" style:family="paragraph">
      <style:paragraph-properties fo:text-align="justify" fo:margin-bottom="0in"/>
    </style:style>
    <style:style style:name="T16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6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66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67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6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9" style:parent-style-name="Paragraphedeliste" style:family="paragraph">
      <style:paragraph-properties fo:text-align="justify" fo:margin-bottom="0in"/>
    </style:style>
    <style:style style:name="T17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7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74" style:parent-style-name="Paragraphedeliste" style:family="paragraph">
      <style:paragraph-properties fo:text-align="justify" fo:margin-bottom="0in"/>
    </style:style>
    <style:style style:name="T17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7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81" style:parent-style-name="Paragraphedeliste" style:family="paragraph">
      <style:paragraph-properties fo:text-align="justify" fo:margin-bottom="0in"/>
    </style:style>
    <style:style style:name="T18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8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87" style:parent-style-name="Paragraphedeliste" style:family="paragraph">
      <style:paragraph-properties fo:text-align="justify" fo:margin-bottom="0in"/>
    </style:style>
    <style:style style:name="T18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8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1" style:parent-style-name="Paragraphedeliste" style:family="paragraph">
      <style:paragraph-properties fo:text-align="justify" fo:margin-bottom="0in"/>
    </style:style>
    <style:style style:name="T19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9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9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97" style:parent-style-name="Paragraphedeliste" style:family="paragraph">
      <style:paragraph-properties fo:text-align="justify" fo:margin-bottom="0in"/>
    </style:style>
    <style:style style:name="T19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9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00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20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202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203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20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0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6" style:parent-style-name="Paragraphedeliste" style:family="paragraph">
      <style:paragraph-properties fo:text-align="justify" fo:margin-bottom="0in"/>
    </style:style>
    <style:style style:name="T20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0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09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210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21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12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21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14" style:parent-style-name="Paragraphedeliste" style:family="paragraph">
      <style:paragraph-properties fo:text-align="justify" fo:margin-bottom="0in"/>
    </style:style>
    <style:style style:name="T21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1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1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18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219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22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21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22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23" style:parent-style-name="Paragraphedeliste" style:family="paragraph">
      <style:paragraph-properties fo:text-align="justify" fo:margin-bottom="0in"/>
    </style:style>
    <style:style style:name="T22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2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26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22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2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29" style:parent-style-name="Paragraphedeliste" style:family="paragraph">
      <style:paragraph-properties fo:text-align="justify" fo:margin-bottom="0in"/>
    </style:style>
    <style:style style:name="T23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3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3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23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3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35" style:parent-style-name="Paragraphedeliste" style:family="paragraph">
      <style:paragraph-properties fo:text-align="justify" fo:margin-bottom="0in"/>
    </style:style>
    <style:style style:name="T23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3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38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239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24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41" style:parent-style-name="Paragraphedeliste" style:family="paragraph">
      <style:paragraph-properties fo:text-align="justify" fo:margin-bottom="0in"/>
    </style:style>
    <style:style style:name="T24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4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44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24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4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48" style:parent-style-name="Paragraphedeliste" style:family="paragraph">
      <style:paragraph-properties fo:text-align="justify" fo:margin-bottom="0in"/>
    </style:style>
    <style:style style:name="T24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5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5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25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53" style:parent-style-name="Paragraphedeliste" style:family="paragraph">
      <style:paragraph-properties fo:text-align="justify" fo:margin-bottom="0in"/>
    </style:style>
    <style:style style:name="T25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5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5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57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258" style:parent-style-name="Policepardéfaut" style:family="text">
      <style:text-properties style:font-name="Arial" style:font-name-asian="Times New Roman" style:font-name-complex="Arial" text:display="none" fo:font-size="8pt" style:font-size-asian="8pt" style:font-size-complex="8pt"/>
    </style:style>
    <style:style style:name="T259" style:parent-style-name="Policepardéfaut" style:family="text">
      <style:text-properties style:font-name="Arial" style:font-name-asian="Times New Roman" style:font-name-complex="Arial" fo:font-style="italic" style:font-style-asian="italic" text:display="none" fo:font-size="8pt" style:font-size-asian="8pt" style:font-size-complex="8pt"/>
    </style:style>
    <style:style style:name="T260" style:parent-style-name="Policepardéfaut" style:family="text">
      <style:text-properties style:font-name="Arial" style:font-name-asian="Times New Roman" style:font-name-complex="Arial" text:display="none" fo:font-size="8pt" style:font-size-asian="8pt" style:font-size-complex="8pt"/>
    </style:style>
    <style:style style:name="T261" style:parent-style-name="Policepardéfaut" style:family="text">
      <style:text-properties style:font-name="Arial" style:font-name-asian="Times New Roman" style:font-name-complex="Arial" fo:font-size="8pt" style:font-size-asian="8pt" style:font-size-complex="8pt"/>
    </style:style>
    <style:style style:name="T262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263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26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6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6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67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68" style:parent-style-name="Paragraphedeliste" style:family="paragraph">
      <style:paragraph-properties fo:text-align="justify" fo:margin-bottom="0in"/>
    </style:style>
    <style:style style:name="T26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7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7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27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7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74" style:parent-style-name="Paragraphedeliste" style:family="paragraph">
      <style:paragraph-properties fo:text-align="justify" fo:margin-bottom="0in"/>
    </style:style>
    <style:style style:name="T27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76" style:parent-style-name="Paragraphedeliste" style:family="paragraph">
      <style:paragraph-properties fo:text-align="justify" fo:margin-bottom="0in" fo:margin-left="0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77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78" style:parent-style-name="Paragraphedeliste" style:family="paragraph">
      <style:paragraph-properties fo:text-align="justify" fo:margin-bottom="0in"/>
    </style:style>
    <style:style style:name="T27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8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8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28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83" style:parent-style-name="Paragraphedeliste" style:family="paragraph">
      <style:paragraph-properties fo:text-align="justify" fo:margin-bottom="0in"/>
    </style:style>
    <style:style style:name="T28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8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86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87" style:parent-style-name="Paragraphedeliste" style:family="paragraph">
      <style:paragraph-properties fo:text-align="justify" fo:margin-bottom="0in"/>
    </style:style>
    <style:style style:name="T28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8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90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291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29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93" style:parent-style-name="Paragraphedeliste" style:family="paragraph">
      <style:paragraph-properties fo:text-align="justify" fo:margin-bottom="0in"/>
    </style:style>
    <style:style style:name="T29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9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96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297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29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00" style:parent-style-name="Paragraphedeliste" style:family="paragraph">
      <style:paragraph-properties fo:text-align="justify" fo:margin-bottom="0in"/>
    </style:style>
    <style:style style:name="T30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0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30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304" style:parent-style-name="Paragraphedeliste" style:family="paragraph">
      <style:paragraph-properties fo:text-align="justify" fo:margin-bottom="0in"/>
    </style:style>
    <style:style style:name="T30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0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07" style:parent-style-name="Paragraphedeliste" style:family="paragraph">
      <style:paragraph-properties fo:text-align="justify" fo:margin-bottom="0in"/>
    </style:style>
    <style:style style:name="T30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0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10" style:parent-style-name="Paragraphedeliste" style:family="paragraph">
      <style:paragraph-properties fo:text-align="justify" fo:margin-bottom="0in"/>
    </style:style>
    <style:style style:name="T31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31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13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314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31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16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317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31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1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320" style:parent-style-name="Paragraphedeliste" style:family="paragraph">
      <style:paragraph-properties fo:text-align="justify" fo:margin-bottom="0in"/>
    </style:style>
    <style:style style:name="T32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2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23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324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32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2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327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328" style:parent-style-name="Paragraphedeliste" style:family="paragraph">
      <style:paragraph-properties fo:text-align="justify" fo:margin-bottom="0in"/>
    </style:style>
    <style:style style:name="T32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3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3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3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333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334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33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36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33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38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33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340" style:parent-style-name="Paragraphedeliste" style:family="paragraph">
      <style:paragraph-properties fo:text-align="justify" fo:margin-bottom="0in"/>
    </style:style>
    <style:style style:name="T34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4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4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4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34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46" style:parent-style-name="Normal" style:family="paragraph">
      <style:paragraph-properties fo:text-align="justify" fo:margin-bottom="0in"/>
    </style:style>
    <style:style style:name="P347" style:parent-style-name="Normal" style:family="paragraph">
      <style:paragraph-properties fo:text-align="justify" fo:margin-bottom="0in"/>
    </style:style>
    <style:style style:name="P348" style:parent-style-name="Normal" style:family="paragraph">
      <style:paragraph-properties fo:text-align="justify" fo:margin-bottom="0in"/>
    </style:style>
    <style:style style:name="P349" style:parent-style-name="Paragraphedeliste" style:family="paragraph">
      <style:paragraph-properties fo:text-align="justify" fo:margin-bottom="0in"/>
    </style:style>
    <style:style style:name="T35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35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52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35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354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355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35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5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358" style:parent-style-name="Paragraphedeliste" style:family="paragraph">
      <style:paragraph-properties fo:text-align="justify" fo:margin-bottom="0in"/>
    </style:style>
    <style:style style:name="T35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36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6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36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6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64" style:parent-style-name="Paragraphedeliste" style:family="paragraph">
      <style:paragraph-properties fo:text-align="justify" fo:margin-bottom="0in"/>
    </style:style>
    <style:style style:name="T36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6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6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68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36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7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371" style:parent-style-name="Paragraphedeliste" style:family="paragraph">
      <style:paragraph-properties fo:text-align="justify" fo:margin-bottom="0in"/>
    </style:style>
    <style:style style:name="T37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37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74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37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7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37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378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379" style:parent-style-name="Paragraphedeliste" style:family="paragraph">
      <style:paragraph-properties fo:text-align="justify" fo:margin-bottom="0in"/>
    </style:style>
    <style:style style:name="T38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38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38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38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384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385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386" style:parent-style-name="Paragraphedeliste" style:family="paragraph">
      <style:paragraph-properties fo:text-align="justify" fo:margin-bottom="0in"/>
    </style:style>
    <style:style style:name="T38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8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8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9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39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39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39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394" style:parent-style-name="Paragraphedeliste" style:family="paragraph">
      <style:paragraph-properties fo:text-align="justify" fo:margin-bottom="0in"/>
    </style:style>
    <style:style style:name="T39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39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9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39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3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00" style:parent-style-name="Paragraphedeliste" style:family="paragraph">
      <style:paragraph-properties fo:text-align="justify" fo:margin-bottom="0in"/>
    </style:style>
    <style:style style:name="T40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0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0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05" style:parent-style-name="Paragraphedeliste" style:family="paragraph">
      <style:paragraph-properties fo:text-align="justify" fo:margin-bottom="0in"/>
    </style:style>
    <style:style style:name="T40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0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0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0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10" style:parent-style-name="Paragraphedeliste" style:family="paragraph">
      <style:paragraph-properties fo:text-align="justify" fo:margin-bottom="0in"/>
    </style:style>
    <style:style style:name="T41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1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1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1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1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1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417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418" style:parent-style-name="Paragraphedeliste" style:family="paragraph">
      <style:paragraph-properties fo:text-align="justify" fo:margin-bottom="0in"/>
    </style:style>
    <style:style style:name="T41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2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21" style:parent-style-name="Paragraphedeliste" style:family="paragraph">
      <style:paragraph-properties fo:text-align="justify" fo:margin-bottom="0in"/>
    </style:style>
    <style:style style:name="T42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23" style:parent-style-name="Paragraphedeliste" style:family="paragraph">
      <style:paragraph-properties fo:text-align="justify" fo:margin-bottom="0in"/>
    </style:style>
    <style:style style:name="P424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425" style:parent-style-name="Paragraphedeliste" style:family="paragraph">
      <style:paragraph-properties fo:text-align="justify" fo:margin-bottom="0in"/>
    </style:style>
    <style:style style:name="T42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2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2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42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430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431" style:parent-style-name="Paragraphedeliste" style:family="paragraph">
      <style:paragraph-properties fo:text-align="justify" fo:margin-bottom="0in"/>
    </style:style>
    <style:style style:name="T43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43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43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435" style:parent-style-name="Paragraphedeliste" style:family="paragraph">
      <style:paragraph-properties fo:text-align="justify" fo:margin-bottom="0in"/>
    </style:style>
    <style:style style:name="T43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3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3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43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440" style:parent-style-name="Paragraphedeliste" style:family="paragraph">
      <style:paragraph-properties fo:text-align="justify" fo:margin-bottom="0in"/>
    </style:style>
    <style:style style:name="T44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4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4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444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445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446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44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4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4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50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451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452" style:parent-style-name="Paragraphedeliste" style:family="paragraph">
      <style:paragraph-properties fo:text-align="justify" fo:margin-bottom="0in"/>
    </style:style>
    <style:style style:name="T45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5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5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5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5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5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59" style:parent-style-name="Paragraphedeliste" style:family="paragraph">
      <style:paragraph-properties fo:text-align="justify" fo:margin-bottom="0in"/>
    </style:style>
    <style:style style:name="T46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6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6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6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6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6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6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67" style:parent-style-name="Paragraphedeliste" style:family="paragraph">
      <style:paragraph-properties fo:text-align="justify" fo:margin-bottom="0in"/>
    </style:style>
    <style:style style:name="T46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6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7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7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72" style:parent-style-name="Paragraphedeliste" style:family="paragraph">
      <style:paragraph-properties fo:text-align="justify" fo:margin-bottom="0in"/>
    </style:style>
    <style:style style:name="T47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47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475" style:parent-style-name="Policepardéfaut" style:family="text">
      <style:text-properties style:font-name-asian="Arial Unicode MS" style:font-name-complex="Calibri" fo:color="#002060" fo:font-size="12pt" style:font-size-asian="12pt" style:font-size-complex="12pt" fo:language="en" fo:country="US"/>
    </style:style>
    <style:style style:name="T476" style:parent-style-name="Policepardéfaut" style:family="text">
      <style:text-properties style:font-name-asian="Arial Unicode MS" style:font-name-complex="Calibri" fo:color="#002060" fo:font-size="12pt" style:font-size-asian="12pt" style:font-size-complex="12pt" fo:language="en" fo:country="US"/>
    </style:style>
    <style:style style:name="T47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478" style:parent-style-name="Policepardéfaut" style:family="text">
      <style:text-properties style:font-name-asian="Arial Unicode MS" style:font-name-complex="Calibri" fo:color="#002060" fo:font-size="12pt" style:font-size-asian="12pt" style:font-size-complex="12pt" fo:language="en" fo:country="US"/>
    </style:style>
    <style:style style:name="T47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480" style:parent-style-name="Standard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48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482" style:parent-style-name="Paragraphedeliste" style:family="paragraph">
      <style:paragraph-properties fo:text-align="justify" fo:margin-bottom="0in"/>
    </style:style>
    <style:style style:name="T48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8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8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487" style:parent-style-name="Paragraphedeliste" style:family="paragraph">
      <style:paragraph-properties fo:text-align="justify" fo:margin-bottom="0in"/>
    </style:style>
    <style:style style:name="T48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48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49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491" style:parent-style-name="Paragraphedeliste" style:family="paragraph">
      <style:paragraph-properties fo:text-align="justify" fo:margin-bottom="0in"/>
    </style:style>
    <style:style style:name="T49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49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94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495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496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49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49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4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0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01" style:parent-style-name="Paragraphedeliste" style:family="paragraph">
      <style:paragraph-properties fo:text-align="justify" fo:margin-bottom="0in"/>
    </style:style>
    <style:style style:name="T50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03" style:parent-style-name="Paragraphedeliste" style:family="paragraph">
      <style:paragraph-properties fo:text-align="justify" fo:margin-bottom="0in"/>
    </style:style>
    <style:style style:name="T50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50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506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50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50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50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51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511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51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513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514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515" style:parent-style-name="Paragraphedeliste" style:family="paragraph">
      <style:paragraph-properties fo:text-align="justify" fo:margin-bottom="0in"/>
    </style:style>
    <style:style style:name="T51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1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18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51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20" style:parent-style-name="Paragraphedeliste" style:family="paragraph">
      <style:paragraph-properties fo:text-align="justify" fo:margin-bottom="0in"/>
    </style:style>
    <style:style style:name="T52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2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23" style:parent-style-name="Paragraphedeliste" style:family="paragraph">
      <style:paragraph-properties fo:text-align="justify" fo:margin-bottom="0in" fo:margin-left="0.75in">
        <style:tab-stops/>
      </style:paragraph-properties>
    </style:style>
    <style:style style:name="T52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25" style:parent-style-name="Standard" style:family="paragraph">
      <style:paragraph-properties fo:text-align="justify" fo:margin-bottom="0in" fo:margin-left="0.7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526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527" style:parent-style-name="Paragraphedeliste" style:family="paragraph">
      <style:paragraph-properties fo:text-align="justify" fo:margin-bottom="0in"/>
    </style:style>
    <style:style style:name="T52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2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3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3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32" style:parent-style-name="Paragraphedeliste" style:family="paragraph">
      <style:paragraph-properties fo:text-align="justify" fo:margin-bottom="0in"/>
    </style:style>
    <style:style style:name="T53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3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3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3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37" style:parent-style-name="Paragraphedeliste" style:family="paragraph">
      <style:paragraph-properties fo:text-align="justify" fo:margin-bottom="0in"/>
    </style:style>
    <style:style style:name="T53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53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54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541" style:parent-style-name="Policepardéfaut" style:family="text">
      <style:text-properties style:font-name-asian="Arial Unicode MS" style:font-name-complex="Arial Unicode MS" style:font-weight-complex="bold" fo:font-style="italic" style:font-style-asian="italic" fo:color="#002060" fo:font-size="12pt" style:font-size-asian="12pt" style:font-size-complex="12pt" fo:language="en" fo:country="US"/>
    </style:style>
    <style:style style:name="T542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54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544" style:parent-style-name="Paragraphedeliste" style:family="paragraph">
      <style:paragraph-properties fo:text-align="justify" fo:margin-bottom="0in"/>
    </style:style>
    <style:style style:name="T54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5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47" style:parent-style-name="Paragraphedeliste" style:family="paragraph">
      <style:paragraph-properties fo:text-align="justify" fo:margin-bottom="0in"/>
    </style:style>
    <style:style style:name="T54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54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55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551" style:parent-style-name="Paragraphedeliste" style:family="paragraph">
      <style:paragraph-properties fo:text-align="justify" fo:margin-bottom="0in"/>
    </style:style>
    <style:style style:name="T55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5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5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5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56" style:parent-style-name="Paragraphedeliste" style:family="paragraph">
      <style:paragraph-properties fo:text-align="justify" fo:margin-bottom="0in"/>
    </style:style>
    <style:style style:name="T55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5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5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6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6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62" style:parent-style-name="Paragraphedeliste" style:family="paragraph">
      <style:paragraph-properties fo:text-align="justify" fo:margin-bottom="0in"/>
    </style:style>
    <style:style style:name="T56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6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6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6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67" style:parent-style-name="Paragraphedeliste" style:family="paragraph">
      <style:paragraph-properties fo:text-align="justify" fo:margin-bottom="0in"/>
    </style:style>
    <style:style style:name="T56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6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7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7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7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573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574" style:parent-style-name="Paragraphedeliste" style:family="paragraph">
      <style:paragraph-properties fo:text-align="justify" fo:margin-bottom="0in"/>
    </style:style>
    <style:style style:name="T57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7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7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7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79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58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81" style:parent-style-name="Paragraphedeliste" style:family="paragraph">
      <style:paragraph-properties fo:text-align="justify" fo:margin-bottom="0in"/>
    </style:style>
    <style:style style:name="T58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8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8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8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86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58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88" style:parent-style-name="Paragraphedeliste" style:family="paragraph">
      <style:paragraph-properties fo:text-align="justify" fo:margin-bottom="0in"/>
    </style:style>
    <style:style style:name="T58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59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91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9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59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9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59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96" style:parent-style-name="Paragraphedeliste" style:family="paragraph">
      <style:paragraph-properties fo:text-align="justify" fo:margin-bottom="0in"/>
    </style:style>
    <style:style style:name="T59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598" style:parent-style-name="Paragraphedeliste" style:family="paragraph">
      <style:paragraph-properties fo:text-align="justify" fo:margin-bottom="0in"/>
    </style:style>
    <style:style style:name="T59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60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01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60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0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6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605" style:parent-style-name="Paragraphedeliste" style:family="paragraph">
      <style:paragraph-properties fo:text-align="justify" fo:margin-bottom="0in"/>
    </style:style>
    <style:style style:name="T60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607" style:parent-style-name="Policepardéfaut" style:family="text">
      <style:text-properties style:font-name-asian="Arial Unicode MS" style:font-name-complex="Calibri" fo:font-weight="bold" style:font-weight-asian="bold" fo:font-style="italic" style:font-style-asian="italic" fo:color="#002060" fo:font-size="12pt" style:font-size-asian="12pt" style:font-size-complex="12pt"/>
    </style:style>
    <style:style style:name="T60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60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1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61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1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61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614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61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616" style:parent-style-name="Paragraphedeliste" style:family="paragraph">
      <style:paragraph-properties fo:text-align="justify" fo:margin-bottom="0in"/>
    </style:style>
    <style:style style:name="P61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618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619" style:parent-style-name="Paragraphedeliste" style:family="paragraph">
      <style:paragraph-properties fo:text-align="justify" fo:margin-bottom="0in"/>
    </style:style>
    <style:style style:name="T62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62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22" style:parent-style-name="Policepardéfaut" style:family="text">
      <style:text-properties fo:color="#212063" fo:font-size="12pt" style:font-size-asian="12pt" style:font-size-complex="12pt"/>
    </style:style>
    <style:style style:name="T62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2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25" style:parent-style-name="Paragraphedeliste" style:family="paragraph">
      <style:paragraph-properties fo:text-align="justify" fo:margin-bottom="0in"/>
    </style:style>
    <style:style style:name="T62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62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28" style:parent-style-name="Policepardéfaut" style:family="text">
      <style:text-properties style:font-name-asian="Arial Unicode MS" style:font-name-complex="Arial Unicode MS" fo:color="#212063" fo:font-size="12pt" style:font-size-asian="12pt" style:font-size-complex="12pt"/>
    </style:style>
    <style:style style:name="T62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3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3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32" style:parent-style-name="Paragraphedeliste" style:family="paragraph">
      <style:paragraph-properties fo:text-align="justify" fo:margin-bottom="0in"/>
    </style:style>
    <style:style style:name="P633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634" style:parent-style-name="Paragraphedeliste" style:family="paragraph">
      <style:paragraph-properties fo:text-align="justify" fo:margin-bottom="0in"/>
    </style:style>
    <style:style style:name="T63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3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3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38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639" style:parent-style-name="Paragraphedeliste" style:family="paragraph">
      <style:paragraph-properties fo:text-align="justify" fo:margin-bottom="0in"/>
    </style:style>
    <style:style style:name="T64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4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4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43" style:parent-style-name="Paragraphedeliste" style:family="paragraph">
      <style:paragraph-properties fo:text-align="justify" fo:margin-bottom="0in"/>
    </style:style>
    <style:style style:name="T64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4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4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47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648" style:parent-style-name="Paragraphedeliste" style:family="paragraph">
      <style:paragraph-properties fo:text-align="justify" fo:margin-bottom="0in"/>
    </style:style>
    <style:style style:name="T64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5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651" style:parent-style-name="Policepardéfaut" style:family="text">
      <style:text-properties fo:color="#212063" fo:font-size="12pt" style:font-size-asian="12pt" style:font-size-complex="12pt" fo:language="nl" fo:country="NL"/>
    </style:style>
    <style:style style:name="T65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nl" fo:country="NL"/>
    </style:style>
    <style:style style:name="P653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nl" fo:country="NL"/>
    </style:style>
    <style:style style:name="P654" style:parent-style-name="Standard" style:family="paragraph">
      <style:paragraph-properties fo:text-align="justify" fo:margin-bottom="0in" fo:text-indent="0.25in"/>
    </style:style>
    <style:style style:name="T655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T656" style:parent-style-name="Policepardéfaut" style:family="text">
      <style:text-properties style:font-name-asian="Arial Unicode MS" style:font-name-complex="Calibri" fo:color="#0070C0" fo:font-size="12pt" style:font-size-asian="12pt" style:font-size-complex="12pt" fo:language="en" fo:country="US"/>
    </style:style>
    <style:style style:name="T657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658" style:parent-style-name="Paragraphedeliste" style:family="paragraph">
      <style:paragraph-properties fo:text-align="justify" fo:margin-bottom="0in"/>
    </style:style>
    <style:style style:name="T65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66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6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662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663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664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66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66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66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668" style:parent-style-name="Paragraphedeliste" style:family="paragraph">
      <style:paragraph-properties fo:text-align="justify" fo:margin-bottom="0in"/>
    </style:style>
    <style:style style:name="T66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7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67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67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67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74" style:parent-style-name="Paragraphedeliste" style:family="paragraph">
      <style:paragraph-properties fo:text-align="justify" fo:margin-bottom="0in"/>
    </style:style>
    <style:style style:name="T67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7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677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67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79" style:parent-style-name="Paragraphedeliste" style:family="paragraph">
      <style:paragraph-properties fo:text-align="justify" fo:margin-bottom="0in"/>
    </style:style>
    <style:style style:name="T68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8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68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68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68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85" style:parent-style-name="Paragraphedeliste" style:family="paragraph">
      <style:paragraph-properties fo:text-align="justify" fo:margin-bottom="0in"/>
    </style:style>
    <style:style style:name="T68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68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688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689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69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691" style:parent-style-name="Normal" style:family="paragraph">
      <style:paragraph-properties fo:text-align="justify" fo:margin-bottom="0in"/>
    </style:style>
    <style:style style:name="P692" style:parent-style-name="Paragraphedeliste" style:family="paragraph">
      <style:paragraph-properties fo:text-align="justify" fo:margin-bottom="0in"/>
    </style:style>
    <style:style style:name="T69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69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695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696" style:parent-style-name="Policepardéfaut" style:family="text">
      <style:text-properties style:font-name="Arial" style:font-name-asian="Times New Roman" style:font-name-complex="Arial" fo:font-size="8pt" style:font-size-asian="8pt" style:font-size-complex="8pt"/>
    </style:style>
    <style:style style:name="T697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698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6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70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01" style:parent-style-name="Paragraphedeliste" style:family="paragraph">
      <style:paragraph-properties fo:text-align="justify" fo:margin-bottom="0in"/>
    </style:style>
    <style:style style:name="T70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70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704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70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70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07" style:parent-style-name="Paragraphedeliste" style:family="paragraph">
      <style:paragraph-properties fo:text-align="justify" fo:margin-bottom="0in"/>
    </style:style>
    <style:style style:name="T70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0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710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711" style:parent-style-name="Paragraphedeliste" style:family="paragraph">
      <style:paragraph-properties fo:text-align="justify" fo:margin-bottom="0in"/>
    </style:style>
    <style:style style:name="T71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71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71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71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16" style:parent-style-name="Paragraphedeliste" style:family="paragraph">
      <style:paragraph-properties fo:text-align="justify" fo:margin-bottom="0in"/>
    </style:style>
    <style:style style:name="T71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71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71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72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721" style:parent-style-name="Policepardéfaut" style:family="text">
      <style:text-properties style:font-name-asian="Arial Unicode MS" style:font-name-complex="Calibri" fo:color="#002060" fo:font-size="12pt" style:font-size-asian="12pt" style:font-size-complex="12pt" fo:language="en" fo:country="US"/>
    </style:style>
    <style:style style:name="T72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723" style:parent-style-name="Paragraphedeliste" style:family="paragraph">
      <style:paragraph-properties fo:text-align="justify" fo:margin-bottom="0in"/>
    </style:style>
    <style:style style:name="P724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725" style:parent-style-name="Paragraphedeliste" style:family="paragraph">
      <style:paragraph-properties fo:text-align="justify" fo:margin-bottom="0in"/>
    </style:style>
    <style:style style:name="T72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72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72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729" style:parent-style-name="Policepardéfaut" style:family="text">
      <style:text-properties style:font-name-asian="Arial Unicode MS" style:font-name-complex="Arial Unicode MS" style:font-weight-complex="bold" fo:font-style="italic" style:font-style-asian="italic" fo:color="#002060" fo:font-size="12pt" style:font-size-asian="12pt" style:font-size-complex="12pt" fo:language="en" fo:country="US"/>
    </style:style>
    <style:style style:name="T730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73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732" style:parent-style-name="Paragraphedeliste" style:family="paragraph">
      <style:paragraph-properties fo:text-align="justify" fo:margin-bottom="0in"/>
    </style:style>
    <style:style style:name="T73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73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35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736" style:parent-style-name="Standard" style:family="paragraph">
      <style:paragraph-properties fo:text-align="justify" fo:margin-bottom="0in" fo:text-indent="0.25in"/>
    </style:style>
    <style:style style:name="T737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T738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739" style:parent-style-name="Paragraphedeliste" style:family="paragraph">
      <style:paragraph-properties fo:text-align="justify" fo:margin-bottom="0in"/>
    </style:style>
    <style:style style:name="T74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74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74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74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74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74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746" style:parent-style-name="Standard" style:family="paragraph">
      <style:paragraph-properties fo:text-align="justify" fo:margin-bottom="0in" fo:text-indent="0.25in"/>
    </style:style>
    <style:style style:name="T747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T748" style:parent-style-name="Policepardéfaut" style:family="text">
      <style:text-properties style:font-name-asian="Arial Unicode MS" style:font-name-complex="Calibri" fo:color="#0070C0" fo:font-size="12pt" style:font-size-asian="12pt" style:font-size-complex="12pt" fo:language="en" fo:country="US"/>
    </style:style>
    <style:style style:name="T749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P750" style:parent-style-name="Standard" style:family="paragraph">
      <style:paragraph-properties fo:text-align="justify" fo:margin-bottom="0in" fo:margin-left="0.75in">
        <style:tab-stops/>
      </style:paragraph-properties>
    </style:style>
    <style:style style:name="T75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75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75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P754" style:parent-style-name="Standard" style:family="paragraph">
      <style:paragraph-properties fo:text-align="justify" fo:margin-bottom="0in" fo:margin-left="0.75in">
        <style:tab-stops/>
      </style:paragraph-properties>
    </style:style>
    <style:style style:name="T755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P756" style:parent-style-name="Standard" style:family="paragraph">
      <style:paragraph-properties fo:text-align="justify" fo:margin-bottom="0in" fo:margin-left="0.7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757" style:parent-style-name="Standard" style:family="paragraph">
      <style:paragraph-properties fo:text-align="justify" fo:margin-bottom="0in" fo:text-indent="0.25in"/>
    </style:style>
    <style:style style:name="T758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T759" style:parent-style-name="Policepardéfaut" style:family="text">
      <style:text-properties style:font-name-asian="Arial Unicode MS" style:font-name-complex="Calibri" fo:color="#0070C0" fo:font-size="12pt" style:font-size-asian="12pt" style:font-size-complex="12pt" fo:language="en" fo:country="US"/>
    </style:style>
    <style:style style:name="T760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761" style:parent-style-name="Paragraphedeliste" style:family="paragraph">
      <style:paragraph-properties fo:text-align="justify" fo:margin-bottom="0in"/>
    </style:style>
    <style:style style:name="T76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76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76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65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766" style:parent-style-name="Standard" style:family="paragraph">
      <style:paragraph-properties fo:text-align="justify" fo:margin-bottom="0in" fo:margin-left="0.25in">
        <style:tab-stops/>
      </style:paragraph-properties>
    </style:style>
    <style:style style:name="T767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T768" style:parent-style-name="Policepardéfaut" style:family="text">
      <style:text-properties style:font-name-asian="Arial Unicode MS" style:font-name-complex="Calibri" fo:color="#0070C0" fo:font-size="12pt" style:font-size-asian="12pt" style:font-size-complex="12pt" fo:language="en" fo:country="US"/>
    </style:style>
    <style:style style:name="T769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770" style:parent-style-name="Paragraphedeliste" style:family="paragraph">
      <style:paragraph-properties fo:text-align="justify" fo:margin-bottom="0in"/>
    </style:style>
    <style:style style:name="T77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77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77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774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775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77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77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77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7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780" style:parent-style-name="Paragraphedeliste" style:family="paragraph">
      <style:paragraph-properties fo:text-align="justify" fo:margin-bottom="0in"/>
    </style:style>
    <style:style style:name="T78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78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78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84" style:parent-style-name="Paragraphedeliste" style:family="paragraph">
      <style:paragraph-properties fo:text-align="justify" fo:margin-bottom="0in"/>
    </style:style>
    <style:style style:name="T78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7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78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78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789" style:parent-style-name="Paragraphedeliste" style:family="paragraph">
      <style:paragraph-properties fo:text-align="justify" fo:margin-bottom="0in"/>
    </style:style>
    <style:style style:name="T79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79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792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79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794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795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79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79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798" style:parent-style-name="Paragraphedeliste" style:family="paragraph">
      <style:paragraph-properties fo:text-align="justify" fo:margin-bottom="0in"/>
    </style:style>
    <style:style style:name="T79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80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80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802" style:parent-style-name="Paragraphedeliste" style:family="paragraph">
      <style:paragraph-properties fo:text-align="justify" fo:margin-bottom="0in"/>
    </style:style>
    <style:style style:name="T80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80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805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80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807" style:parent-style-name="Paragraphedeliste" style:family="paragraph">
      <style:paragraph-properties fo:text-align="justify" fo:margin-bottom="0in"/>
    </style:style>
    <style:style style:name="T80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80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810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81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81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813" style:parent-style-name="Paragraphedeliste" style:family="paragraph">
      <style:paragraph-properties fo:text-align="justify" fo:margin-bottom="0in"/>
    </style:style>
    <style:style style:name="T81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815" style:parent-style-name="Paragraphedeliste" style:family="paragraph">
      <style:paragraph-properties fo:text-align="justify" fo:margin-bottom="0in"/>
    </style:style>
    <style:style style:name="T81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1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818" style:parent-style-name="Paragraphedeliste" style:family="paragraph">
      <style:paragraph-properties fo:text-align="justify" fo:margin-bottom="0in"/>
    </style:style>
    <style:style style:name="T81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2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2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22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823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82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825" style:parent-style-name="Paragraphedeliste" style:family="paragraph">
      <style:paragraph-properties fo:text-align="justify" fo:margin-bottom="0in"/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P826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827" style:parent-style-name="Standard" style:family="paragraph">
      <style:paragraph-properties fo:text-align="justify" fo:margin-bottom="0in"/>
    </style:style>
    <style:style style:name="T82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2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30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P831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832" style:parent-style-name="Standard" style:family="paragraph">
      <style:paragraph-properties fo:text-align="justify" fo:margin-bottom="0in" fo:text-indent="0.25in"/>
    </style:style>
    <style:style style:name="T833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P834" style:parent-style-name="Paragraphedeliste" style:family="paragraph">
      <style:paragraph-properties fo:text-align="justify" fo:margin-bottom="0in" fo:line-height="100%"/>
    </style:style>
    <style:style style:name="T83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3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837" style:parent-style-name="Normal" style:family="paragraph">
      <style:paragraph-properties fo:text-align="justify" fo:margin-bottom="0in" fo:line-height="100%" fo:margin-left="0.25in" fo:text-indent="0.2416in">
        <style:tab-stops/>
      </style:paragraph-properties>
      <style:text-properties style:font-name-asian="Arial Unicode MS" style:font-name-complex="Arial Unicode MS" fo:color="#002060" fo:font-size="12pt" style:font-size-asian="12pt" style:font-size-complex="12pt"/>
    </style:style>
    <style:style style:name="P838" style:parent-style-name="Standard" style:family="paragraph">
      <style:paragraph-properties fo:text-align="justify" fo:margin-bottom="0in"/>
      <style:text-properties style:font-name-asian="Arial Unicode MS" style:font-name-complex="Arial Unicode MS" fo:color="#0070C0" fo:font-size="12pt" style:font-size-asian="12pt" style:font-size-complex="12pt"/>
    </style:style>
    <style:style style:name="P839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840" style:parent-style-name="Paragraphedeliste" style:family="paragraph">
      <style:paragraph-properties fo:text-align="justify" fo:margin-bottom="0in"/>
    </style:style>
    <style:style style:name="T84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84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84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844" style:parent-style-name="Paragraphedeliste" style:family="paragraph">
      <style:paragraph-properties fo:text-align="justify" fo:margin-bottom="0in"/>
    </style:style>
    <style:style style:name="T84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84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847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84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849" style:parent-style-name="Paragraphedeliste" style:family="paragraph">
      <style:paragraph-properties fo:text-align="justify" fo:margin-bottom="0in"/>
    </style:style>
    <style:style style:name="T85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85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85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85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85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855" style:parent-style-name="Paragraphedeliste" style:family="paragraph">
      <style:paragraph-properties fo:text-align="justify" fo:margin-bottom="0in"/>
    </style:style>
    <style:style style:name="T85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5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58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859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86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6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86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863" style:parent-style-name="Paragraphedeliste" style:family="paragraph">
      <style:paragraph-properties fo:text-align="justify" fo:margin-bottom="0in"/>
    </style:style>
    <style:style style:name="T86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86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866" style:parent-style-name="Standard" style:family="paragraph">
      <style:paragraph-properties fo:text-align="justify" fo:margin-bottom="0in" fo:text-indent="0.25in"/>
    </style:style>
    <style:style style:name="T867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P868" style:parent-style-name="Paragraphedeliste" style:family="paragraph">
      <style:paragraph-properties fo:text-align="justify" fo:margin-bottom="0in" fo:line-height="100%"/>
    </style:style>
    <style:style style:name="T86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7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871" style:parent-style-name="Normal" style:family="paragraph">
      <style:paragraph-properties fo:text-align="justify" fo:margin-bottom="0in" fo:line-height="100%" fo:margin-left="0.25in" fo:text-indent="0.2416in">
        <style:tab-stops/>
      </style:paragraph-properties>
      <style:text-properties style:font-name-asian="Arial Unicode MS" style:font-name-complex="Arial Unicode MS" fo:color="#002060" fo:font-size="12pt" style:font-size-asian="12pt" style:font-size-complex="12pt"/>
    </style:style>
    <style:style style:name="P872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873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874" style:parent-style-name="Paragraphedeliste" style:family="paragraph">
      <style:paragraph-properties fo:text-align="justify" fo:margin-bottom="0in"/>
    </style:style>
    <style:style style:name="T87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7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7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878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87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88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88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882" style:parent-style-name="Paragraphedeliste" style:family="paragraph">
      <style:paragraph-properties fo:text-align="justify" fo:margin-bottom="0in"/>
    </style:style>
    <style:style style:name="T88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8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85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886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887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888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88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9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89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892" style:parent-style-name="Paragraphedeliste" style:family="paragraph">
      <style:paragraph-properties fo:text-align="justify" fo:margin-bottom="0in" fo:margin-left="0in">
        <style:tab-stops/>
      </style:paragraph-properties>
      <style:text-properties style:font-name-asian="Arial Unicode MS" style:font-name-complex="Arial Unicode MS" fo:color="#002060" fo:font-size="12pt" style:font-size-asian="12pt" style:font-size-complex="12pt"/>
    </style:style>
    <style:style style:name="P89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894" style:parent-style-name="Paragraphedeliste" style:family="paragraph">
      <style:paragraph-properties fo:text-align="justify" fo:margin-bottom="0in"/>
    </style:style>
    <style:style style:name="T89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89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9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89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8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90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90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902" style:parent-style-name="Paragraphedeliste" style:family="paragraph">
      <style:paragraph-properties fo:text-align="justify" fo:margin-bottom="0in"/>
    </style:style>
    <style:style style:name="T90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90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05" style:parent-style-name="Paragraphedeliste" style:family="paragraph">
      <style:paragraph-properties fo:text-align="justify" fo:margin-bottom="0in"/>
    </style:style>
    <style:style style:name="T90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90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0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90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1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911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91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913" style:parent-style-name="Paragraphedeliste" style:family="paragraph">
      <style:paragraph-properties fo:text-align="justify" fo:margin-bottom="0in"/>
    </style:style>
    <style:style style:name="T91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91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16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91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1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91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92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92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922" style:parent-style-name="Paragraphedeliste" style:family="paragraph">
      <style:paragraph-properties fo:text-align="justify" fo:margin-bottom="0in"/>
    </style:style>
    <style:style style:name="T92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92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2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92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2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928" style:parent-style-name="Paragraphedeliste" style:family="paragraph">
      <style:paragraph-properties fo:text-align="justify" fo:margin-bottom="0in" fo:margin-left="0in">
        <style:tab-stops/>
      </style:paragraph-properties>
      <style:text-properties style:font-name-asian="Arial Unicode MS" style:font-name-complex="Arial Unicode MS" fo:color="#002060" fo:font-size="12pt" style:font-size-asian="12pt" style:font-size-complex="12pt"/>
    </style:style>
    <style:style style:name="P92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930" style:parent-style-name="Paragraphedeliste" style:family="paragraph">
      <style:paragraph-properties fo:text-align="justify" fo:margin-bottom="0in"/>
    </style:style>
    <style:style style:name="T93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93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93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93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3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3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37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938" style:parent-style-name="Paragraphedeliste" style:family="paragraph">
      <style:paragraph-properties fo:text-align="justify" fo:margin-bottom="0in"/>
    </style:style>
    <style:style style:name="T93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94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41" style:parent-style-name="Paragraphedeliste" style:family="paragraph">
      <style:paragraph-properties fo:text-align="justify" fo:margin-bottom="0in"/>
    </style:style>
    <style:style style:name="T94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94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4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94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94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94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948" style:parent-style-name="Paragraphedeliste" style:family="paragraph">
      <style:paragraph-properties fo:text-align="justify" fo:margin-bottom="0in"/>
    </style:style>
    <style:style style:name="P94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950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951" style:parent-style-name="Paragraphedeliste" style:family="paragraph">
      <style:paragraph-properties fo:text-align="justify" fo:margin-bottom="0in"/>
    </style:style>
    <style:style style:name="T95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95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954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95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95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5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5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5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960" style:parent-style-name="Paragraphedeliste" style:family="paragraph">
      <style:paragraph-properties fo:text-align="justify" fo:margin-bottom="0in"/>
    </style:style>
    <style:style style:name="T96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96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6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96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6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966" style:parent-style-name="Paragraphedeliste" style:family="paragraph">
      <style:paragraph-properties fo:text-align="justify" fo:margin-bottom="0in"/>
    </style:style>
    <style:style style:name="T96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96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6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97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971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972" style:parent-style-name="Standard" style:family="paragraph">
      <style:paragraph-properties fo:text-align="justify" fo:margin-bottom="0in" fo:margin-left="0.25in">
        <style:tab-stops/>
      </style:paragraph-properties>
    </style:style>
    <style:style style:name="T973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T974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975" style:parent-style-name="Paragraphedeliste" style:family="paragraph">
      <style:paragraph-properties fo:text-align="justify" fo:margin-bottom="0in"/>
    </style:style>
    <style:style style:name="T97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97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97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979" style:parent-style-name="Paragraphedeliste" style:family="paragraph">
      <style:paragraph-properties fo:text-align="justify" fo:margin-bottom="0in"/>
    </style:style>
    <style:style style:name="T98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98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982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98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98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985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986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98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88" style:parent-style-name="Paragraphedeliste" style:family="paragraph">
      <style:paragraph-properties fo:text-align="justify" fo:margin-bottom="0in"/>
    </style:style>
    <style:style style:name="T98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99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91" style:parent-style-name="Paragraphedeliste" style:family="paragraph">
      <style:paragraph-properties fo:text-align="justify" fo:margin-bottom="0in"/>
    </style:style>
    <style:style style:name="T99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99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994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99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9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997" style:parent-style-name="Standard" style:family="paragraph">
      <style:paragraph-properties fo:text-align="justify" fo:margin-bottom="0in" fo:margin-left="0.25in">
        <style:tab-stops/>
      </style:paragraph-properties>
    </style:style>
    <style:style style:name="T998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T999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P1000" style:parent-style-name="Paragraphedeliste" style:family="paragraph">
      <style:paragraph-properties fo:text-align="justify" fo:margin-bottom="0in"/>
    </style:style>
    <style:style style:name="T100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0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0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0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0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06" style:parent-style-name="Paragraphedeliste" style:family="paragraph">
      <style:paragraph-properties fo:text-align="justify" fo:margin-bottom="0in"/>
    </style:style>
    <style:style style:name="T100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0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00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010" style:parent-style-name="Paragraphedeliste" style:family="paragraph">
      <style:paragraph-properties fo:text-align="justify" fo:margin-bottom="0in"/>
    </style:style>
    <style:style style:name="T101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1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13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014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015" style:parent-style-name="Paragraphedeliste" style:family="paragraph">
      <style:paragraph-properties fo:text-align="justify" fo:margin-bottom="0in"/>
    </style:style>
    <style:style style:name="T101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1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1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01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2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21" style:parent-style-name="Paragraphedeliste" style:family="paragraph">
      <style:paragraph-properties fo:text-align="justify" fo:margin-bottom="0in"/>
    </style:style>
    <style:style style:name="T102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2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2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02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26" style:parent-style-name="Paragraphedeliste" style:family="paragraph">
      <style:paragraph-properties fo:text-align="justify" fo:margin-bottom="0in"/>
    </style:style>
    <style:style style:name="T102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2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2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3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03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3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033" style:parent-style-name="Paragraphedeliste" style:family="paragraph">
      <style:paragraph-properties fo:text-align="justify" fo:margin-bottom="0in"/>
    </style:style>
    <style:style style:name="T103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03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036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03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03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039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040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041" style:parent-style-name="Paragraphedeliste" style:family="paragraph">
      <style:paragraph-properties fo:text-align="justify" fo:margin-bottom="0in"/>
    </style:style>
    <style:style style:name="T104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4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4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04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4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047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048" style:parent-style-name="Paragraphedeliste" style:family="paragraph">
      <style:paragraph-properties fo:text-align="justify" fo:margin-bottom="0in"/>
    </style:style>
    <style:style style:name="T104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5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51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05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53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054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055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056" style:parent-style-name="Paragraphedeliste" style:family="paragraph">
      <style:paragraph-properties fo:text-align="justify" fo:margin-bottom="0in"/>
    </style:style>
    <style:style style:name="T105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5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5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06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6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062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063" style:parent-style-name="Paragraphedeliste" style:family="paragraph">
      <style:paragraph-properties fo:text-align="justify" fo:margin-bottom="0in"/>
    </style:style>
    <style:style style:name="T106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06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066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067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06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069" style:parent-style-name="Paragraphedeliste" style:family="paragraph">
      <style:paragraph-properties fo:text-align="justify" fo:margin-bottom="0in"/>
    </style:style>
    <style:style style:name="T107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071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072" style:parent-style-name="Standard" style:family="paragraph">
      <style:paragraph-properties fo:text-align="justify" fo:margin-bottom="0in" fo:text-indent="0.25in"/>
    </style:style>
    <style:style style:name="T1073" style:parent-style-name="Policepardéfaut" style:family="text">
      <style:text-properties style:font-name-asian="Arial Unicode MS" style:font-name-complex="Calibri" fo:color="#0070C0" fo:font-size="12pt" style:font-size-asian="12pt" style:font-size-complex="12pt"/>
    </style:style>
    <style:style style:name="T1074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P1075" style:parent-style-name="Paragraphedeliste" style:family="paragraph">
      <style:paragraph-properties fo:text-align="justify" fo:margin-bottom="0in"/>
    </style:style>
    <style:style style:name="T107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7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78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1079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080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08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8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08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08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85" style:parent-style-name="Paragraphedeliste" style:family="paragraph">
      <style:paragraph-properties fo:text-align="justify" fo:margin-bottom="0in"/>
    </style:style>
    <style:style style:name="T108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8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8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089" style:parent-style-name="Paragraphedeliste" style:family="paragraph">
      <style:paragraph-properties fo:text-align="justify" fo:margin-bottom="0in"/>
    </style:style>
    <style:style style:name="T109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9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9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093" style:parent-style-name="Paragraphedeliste" style:family="paragraph">
      <style:paragraph-properties fo:text-align="justify" fo:margin-bottom="0in"/>
    </style:style>
    <style:style style:name="T109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09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09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097" style:parent-style-name="Paragraphedeliste" style:family="paragraph">
      <style:paragraph-properties fo:text-align="justify" fo:margin-bottom="0in"/>
    </style:style>
    <style:style style:name="T109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09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100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10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10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103" style:parent-style-name="Paragraphedeliste" style:family="paragraph">
      <style:paragraph-properties fo:text-align="justify" fo:margin-bottom="0in"/>
    </style:style>
    <style:style style:name="T110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10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106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10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10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109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110" style:parent-style-name="Paragraphedeliste" style:family="paragraph">
      <style:paragraph-properties fo:text-align="justify" fo:margin-bottom="0in"/>
    </style:style>
    <style:style style:name="T111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1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1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14" style:parent-style-name="Paragraphedeliste" style:family="paragraph">
      <style:paragraph-properties fo:text-align="justify" fo:margin-bottom="0in"/>
    </style:style>
    <style:style style:name="P1115" style:parent-style-name="Paragraphedeliste" style:family="paragraph">
      <style:paragraph-properties fo:text-align="justify" fo:margin-bottom="0in"/>
    </style:style>
    <style:style style:name="T111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1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1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1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20" style:parent-style-name="Paragraphedeliste" style:family="paragraph">
      <style:paragraph-properties fo:text-align="justify" fo:margin-bottom="0in"/>
    </style:style>
    <style:style style:name="T112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2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2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2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2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26" style:parent-style-name="Paragraphedeliste" style:family="paragraph">
      <style:paragraph-properties fo:text-align="justify" fo:margin-bottom="0in"/>
    </style:style>
    <style:style style:name="T112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2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2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3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31" style:parent-style-name="Paragraphedeliste" style:family="paragraph">
      <style:paragraph-properties fo:text-align="justify" fo:margin-bottom="0in"/>
    </style:style>
    <style:style style:name="T113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3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3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3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3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37" style:parent-style-name="Paragraphedeliste" style:family="paragraph">
      <style:paragraph-properties fo:text-align="justify" fo:margin-bottom="0in"/>
    </style:style>
    <style:style style:name="T113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3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4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4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4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143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144" style:parent-style-name="Paragraphedeliste" style:family="paragraph">
      <style:paragraph-properties fo:text-align="justify" fo:margin-bottom="0in"/>
    </style:style>
    <style:style style:name="T114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4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4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4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5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5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52" style:parent-style-name="Paragraphedeliste" style:family="paragraph">
      <style:paragraph-properties fo:text-align="justify" fo:margin-bottom="0in"/>
    </style:style>
    <style:style style:name="T115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5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5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5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5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5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59" style:parent-style-name="Paragraphedeliste" style:family="paragraph">
      <style:paragraph-properties fo:text-align="justify" fo:margin-bottom="0in"/>
    </style:style>
    <style:style style:name="T116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6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6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6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6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6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6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67" style:parent-style-name="Paragraphedeliste" style:family="paragraph">
      <style:paragraph-properties fo:text-align="justify" fo:margin-bottom="0in"/>
    </style:style>
    <style:style style:name="T116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6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7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7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7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7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74" style:parent-style-name="Paragraphedeliste" style:family="paragraph">
      <style:paragraph-properties fo:text-align="justify" fo:margin-bottom="0in"/>
    </style:style>
    <style:style style:name="T117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7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7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7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7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8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8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82" style:parent-style-name="Paragraphedeliste" style:family="paragraph">
      <style:paragraph-properties fo:text-align="justify" fo:margin-bottom="0in"/>
    </style:style>
    <style:style style:name="T118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8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8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8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8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89" style:parent-style-name="Paragraphedeliste" style:family="paragraph">
      <style:paragraph-properties fo:text-align="justify" fo:margin-bottom="0in"/>
    </style:style>
    <style:style style:name="T119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9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9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9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19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19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196" style:parent-style-name="Paragraphedeliste" style:family="paragraph">
      <style:paragraph-properties fo:text-align="justify" fo:margin-bottom="0in"/>
    </style:style>
    <style:style style:name="T119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9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1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0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0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0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0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04" style:parent-style-name="Paragraphedeliste" style:family="paragraph">
      <style:paragraph-properties fo:text-align="justify" fo:margin-bottom="0in"/>
    </style:style>
    <style:style style:name="T120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0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0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0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0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1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11" style:parent-style-name="Paragraphedeliste" style:family="paragraph">
      <style:paragraph-properties fo:text-align="justify" fo:margin-bottom="0in"/>
    </style:style>
    <style:style style:name="T121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1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1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1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1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1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1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19" style:parent-style-name="Paragraphedeliste" style:family="paragraph">
      <style:paragraph-properties fo:text-align="justify" fo:margin-bottom="0in"/>
    </style:style>
    <style:style style:name="T122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2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2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2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2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2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26" style:parent-style-name="Paragraphedeliste" style:family="paragraph">
      <style:paragraph-properties fo:text-align="justify" fo:margin-bottom="0in"/>
    </style:style>
    <style:style style:name="T122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2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2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3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31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3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33" style:parent-style-name="Normal" style:family="paragraph">
      <style:paragraph-properties fo:text-align="justify" fo:margin-bottom="0in"/>
    </style:style>
    <style:style style:name="P1234" style:parent-style-name="Normal" style:family="paragraph">
      <style:paragraph-properties fo:text-align="justify" fo:margin-bottom="0in"/>
    </style:style>
    <style:style style:name="P1235" style:parent-style-name="Paragraphedeliste" style:family="paragraph">
      <style:paragraph-properties fo:text-align="justify" fo:margin-bottom="0in"/>
    </style:style>
    <style:style style:name="T123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3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3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3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4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4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42" style:parent-style-name="Paragraphedeliste" style:family="paragraph">
      <style:paragraph-properties fo:text-align="justify" fo:margin-bottom="0in"/>
    </style:style>
    <style:style style:name="T124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4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4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4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4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4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50" style:parent-style-name="Paragraphedeliste" style:family="paragraph">
      <style:paragraph-properties fo:text-align="justify" fo:margin-bottom="0in"/>
    </style:style>
    <style:style style:name="T125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5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5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5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5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5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57" style:parent-style-name="Paragraphedeliste" style:family="paragraph">
      <style:paragraph-properties fo:text-align="justify" fo:margin-bottom="0in"/>
    </style:style>
    <style:style style:name="T125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5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6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6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6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6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6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65" style:parent-style-name="Paragraphedeliste" style:family="paragraph">
      <style:paragraph-properties fo:text-align="justify" fo:margin-bottom="0in"/>
    </style:style>
    <style:style style:name="T126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6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6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6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7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7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72" style:parent-style-name="Paragraphedeliste" style:family="paragraph">
      <style:paragraph-properties fo:text-align="justify" fo:margin-bottom="0in"/>
    </style:style>
    <style:style style:name="T127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7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7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7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7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7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79" style:parent-style-name="Paragraphedeliste" style:family="paragraph">
      <style:paragraph-properties fo:text-align="justify" fo:margin-bottom="0in"/>
    </style:style>
    <style:style style:name="T128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8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8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8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8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8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87" style:parent-style-name="Paragraphedeliste" style:family="paragraph">
      <style:paragraph-properties fo:text-align="justify" fo:margin-bottom="0in"/>
    </style:style>
    <style:style style:name="T128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8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9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9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9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9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9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295" style:parent-style-name="Paragraphedeliste" style:family="paragraph">
      <style:paragraph-properties fo:text-align="justify" fo:margin-bottom="0in"/>
    </style:style>
    <style:style style:name="T129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29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29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2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0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0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302" style:parent-style-name="Paragraphedeliste" style:family="paragraph">
      <style:paragraph-properties fo:text-align="justify" fo:margin-bottom="0in"/>
    </style:style>
    <style:style style:name="T130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3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0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0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0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0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309" style:parent-style-name="Paragraphedeliste" style:family="paragraph">
      <style:paragraph-properties fo:text-align="justify" fo:margin-bottom="0in"/>
    </style:style>
    <style:style style:name="T131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31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31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1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1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1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1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31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318" style:parent-style-name="Paragraphedeliste" style:family="paragraph">
      <style:paragraph-properties fo:text-align="justify" fo:margin-bottom="0in"/>
    </style:style>
    <style:style style:name="T131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32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21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2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2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2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325" style:parent-style-name="Paragraphedeliste" style:family="paragraph">
      <style:paragraph-properties fo:text-align="justify" fo:margin-bottom="0in"/>
    </style:style>
    <style:style style:name="T132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32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32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2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3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31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3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333" style:parent-style-name="Paragraphedeliste" style:family="paragraph">
      <style:paragraph-properties fo:text-align="justify" fo:margin-bottom="0in"/>
    </style:style>
    <style:style style:name="T133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33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36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3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3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33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34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341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1342" style:parent-style-name="Paragraphedeliste" style:family="paragraph">
      <style:paragraph-properties fo:text-align="justify" fo:margin-bottom="0in"/>
    </style:style>
    <style:style style:name="T134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34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34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46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34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48" style:parent-style-name="Paragraphedeliste" style:family="paragraph">
      <style:paragraph-properties fo:text-align="justify" fo:margin-bottom="0in"/>
    </style:style>
    <style:style style:name="T134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50" style:parent-style-name="Paragraphedeliste" style:family="paragraph">
      <style:paragraph-properties fo:text-align="justify" fo:margin-bottom="0in"/>
    </style:style>
    <style:style style:name="T135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35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53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354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35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56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357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358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135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6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61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62" style:parent-style-name="Paragraphedeliste" style:family="paragraph">
      <style:paragraph-properties fo:text-align="justify" fo:margin-bottom="0in"/>
    </style:style>
    <style:style style:name="T136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36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65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36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6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368" style:parent-style-name="Paragraphedeliste" style:family="paragraph">
      <style:paragraph-properties fo:text-align="justify" fo:margin-bottom="0in"/>
    </style:style>
    <style:style style:name="T136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37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371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372" style:parent-style-name="Policepardéfaut" style:family="text">
      <style:text-properties style:font-name="Arial" style:font-name-asian="Times New Roman" style:font-name-complex="Arial" fo:font-size="8pt" style:font-size-asian="8pt" style:font-size-complex="8pt"/>
    </style:style>
    <style:style style:name="T1373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374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37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37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377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378" style:parent-style-name="Paragraphedeliste" style:family="paragraph">
      <style:paragraph-properties fo:text-align="justify" fo:margin-bottom="0in"/>
    </style:style>
    <style:style style:name="T137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38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8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38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38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84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8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86" style:parent-style-name="Standard" style:family="paragraph">
      <style:paragraph-properties fo:text-align="justify" fo:margin-bottom="0in" fo:margin-left="0.25in">
        <style:tab-stops/>
      </style:paragraph-properties>
    </style:style>
    <style:style style:name="T1387" style:parent-style-name="Policepardéfaut" style:family="text">
      <style:text-properties style:font-name-asian="Arial Unicode MS" style:font-name-complex="Calibri" fo:color="#0070C0" fo:font-size="12pt" style:font-size-asian="12pt" style:font-size-complex="12pt" fo:language="en" fo:country="US"/>
    </style:style>
    <style:style style:name="T1388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389" style:parent-style-name="Paragraphedeliste" style:family="paragraph">
      <style:paragraph-properties fo:text-align="justify" fo:margin-bottom="0in"/>
    </style:style>
    <style:style style:name="T139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39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39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39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39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395" style:parent-style-name="Normal" style:family="paragraph">
      <style:paragraph-properties fo:text-align="justify" fo:margin-bottom="0in"/>
    </style:style>
    <style:style style:name="P1396" style:parent-style-name="Standard" style:family="paragraph">
      <style:paragraph-properties fo:text-align="justify" fo:margin-bottom="0in" fo:margin-left="0.25in">
        <style:tab-stops/>
      </style:paragraph-properties>
    </style:style>
    <style:style style:name="T1397" style:parent-style-name="Policepardéfaut" style:family="text">
      <style:text-properties style:font-name-asian="Arial Unicode MS" style:font-name-complex="Calibri" fo:color="#0070C0" fo:font-size="12pt" style:font-size-asian="12pt" style:font-size-complex="12pt" fo:language="en" fo:country="US"/>
    </style:style>
    <style:style style:name="T1398" style:parent-style-name="Policepardéfaut" style:family="text"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399" style:parent-style-name="Paragraphedeliste" style:family="paragraph">
      <style:paragraph-properties fo:text-align="justify" fo:margin-bottom="0in"/>
    </style:style>
    <style:style style:name="T140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0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0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40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404" style:parent-style-name="Paragraphedeliste" style:family="paragraph">
      <style:paragraph-properties fo:text-align="justify" fo:margin-bottom="0in"/>
    </style:style>
    <style:style style:name="T140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40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407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40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409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41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41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1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41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414" style:parent-style-name="Paragraphedeliste" style:family="paragraph">
      <style:paragraph-properties fo:text-align="justify" fo:margin-bottom="0in"/>
    </style:style>
    <style:style style:name="T141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1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41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418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141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20" style:parent-style-name="Paragraphedeliste" style:family="paragraph">
      <style:paragraph-properties fo:text-align="justify" fo:margin-bottom="0in"/>
    </style:style>
    <style:style style:name="T142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42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42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42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42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426" style:parent-style-name="Paragraphedeliste" style:family="paragraph">
      <style:paragraph-properties fo:text-align="justify" fo:margin-bottom="0in"/>
    </style:style>
    <style:style style:name="T142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2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429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430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43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3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433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434" style:parent-style-name="Paragraphedeliste" style:family="paragraph">
      <style:paragraph-properties fo:text-align="justify" fo:margin-bottom="0in"/>
    </style:style>
    <style:style style:name="T143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3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43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38" style:parent-style-name="Paragraphedeliste" style:family="paragraph">
      <style:paragraph-properties fo:text-align="justify" fo:margin-bottom="0in"/>
    </style:style>
    <style:style style:name="T143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4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41" style:parent-style-name="Paragraphedeliste" style:family="paragraph">
      <style:paragraph-properties fo:text-align="justify" fo:margin-bottom="0in"/>
    </style:style>
    <style:style style:name="P1442" style:parent-style-name="Paragraphedeliste" style:family="paragraph">
      <style:paragraph-properties fo:text-align="justify" fo:margin-bottom="0in"/>
    </style:style>
    <style:style style:name="T144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4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4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446" style:parent-style-name="Paragraphedeliste" style:family="paragraph">
      <style:paragraph-properties fo:text-align="justify" fo:margin-bottom="0in"/>
    </style:style>
    <style:style style:name="T144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4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49" style:parent-style-name="Paragraphedeliste" style:family="paragraph">
      <style:paragraph-properties fo:text-align="justify" fo:margin-bottom="0in"/>
    </style:style>
    <style:style style:name="T145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5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52" style:parent-style-name="Paragraphedeliste" style:family="paragraph">
      <style:paragraph-properties fo:text-align="justify" fo:margin-bottom="0in"/>
    </style:style>
    <style:style style:name="T145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5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55" style:parent-style-name="Paragraphedeliste" style:family="paragraph">
      <style:paragraph-properties fo:text-align="justify" fo:margin-bottom="0in"/>
    </style:style>
    <style:style style:name="T145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45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5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45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460" style:parent-style-name="Paragraphedeliste" style:family="paragraph">
      <style:paragraph-properties fo:text-align="justify" fo:margin-bottom="0in"/>
    </style:style>
    <style:style style:name="T146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6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46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1464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465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46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46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46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6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470" style:parent-style-name="Paragraphedeliste" style:family="paragraph">
      <style:paragraph-properties fo:text-align="justify" fo:margin-bottom="0in"/>
    </style:style>
    <style:style style:name="T147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7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47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74" style:parent-style-name="Paragraphedeliste" style:family="paragraph">
      <style:paragraph-properties fo:text-align="justify" fo:margin-bottom="0in"/>
    </style:style>
    <style:style style:name="T147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47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477" style:parent-style-name="Paragraphedeliste" style:family="paragraph">
      <style:paragraph-properties fo:text-align="justify" fo:margin-bottom="0in"/>
    </style:style>
    <style:style style:name="T147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47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48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481" style:parent-style-name="Paragraphedeliste" style:family="paragraph">
      <style:paragraph-properties fo:text-align="justify" fo:margin-bottom="0in"/>
    </style:style>
    <style:style style:name="T148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48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484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48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48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487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1488" style:parent-style-name="Paragraphedeliste" style:family="paragraph">
      <style:paragraph-properties fo:text-align="justify" fo:margin-bottom="0in"/>
    </style:style>
    <style:style style:name="T148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49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49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49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493" style:parent-style-name="Paragraphedeliste" style:family="paragraph">
      <style:paragraph-properties fo:text-align="justify" fo:margin-bottom="0in"/>
    </style:style>
    <style:style style:name="P1494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495" style:parent-style-name="Paragraphedeliste" style:family="paragraph">
      <style:paragraph-properties fo:text-align="justify" fo:margin-bottom="0in"/>
    </style:style>
    <style:style style:name="T149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9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49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49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500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50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502" style:parent-style-name="Paragraphedeliste" style:family="paragraph">
      <style:paragraph-properties fo:text-align="justify" fo:margin-bottom="0in"/>
    </style:style>
    <style:style style:name="T150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0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0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07" style:parent-style-name="Paragraphedeliste" style:family="paragraph">
      <style:paragraph-properties fo:text-align="justify" fo:margin-bottom="0in"/>
    </style:style>
    <style:style style:name="T150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0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1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1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12" style:parent-style-name="Paragraphedeliste" style:family="paragraph">
      <style:paragraph-properties fo:text-align="justify" fo:margin-bottom="0in"/>
    </style:style>
    <style:style style:name="T151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14" style:parent-style-name="Paragraphedeliste" style:family="paragraph">
      <style:paragraph-properties fo:text-align="justify" fo:margin-bottom="0in"/>
    </style:style>
    <style:style style:name="T151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1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1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1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1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520" style:parent-style-name="Paragraphedeliste" style:family="paragraph">
      <style:paragraph-properties fo:text-align="justify" fo:margin-bottom="0in"/>
    </style:style>
    <style:style style:name="T152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2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2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2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25" style:parent-style-name="Paragraphedeliste" style:family="paragraph">
      <style:paragraph-properties fo:text-align="justify" fo:margin-bottom="0in"/>
    </style:style>
    <style:style style:name="P1526" style:parent-style-name="Paragraphedeliste" style:family="paragraph">
      <style:paragraph-properties fo:text-align="justify" fo:margin-bottom="0in"/>
    </style:style>
    <style:style style:name="T152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2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2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3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3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32" style:parent-style-name="Paragraphedeliste" style:family="paragraph">
      <style:paragraph-properties fo:text-align="justify" fo:margin-bottom="0in"/>
    </style:style>
    <style:style style:name="T153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34" style:parent-style-name="Paragraphedeliste" style:family="paragraph">
      <style:paragraph-properties fo:text-align="justify" fo:margin-bottom="0in"/>
    </style:style>
    <style:style style:name="T153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3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3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3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39" style:parent-style-name="Paragraphedeliste" style:family="paragraph">
      <style:paragraph-properties fo:text-align="justify" fo:margin-bottom="0in"/>
    </style:style>
    <style:style style:name="T154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41" style:parent-style-name="Paragraphedeliste" style:family="paragraph">
      <style:paragraph-properties fo:text-align="justify" fo:margin-bottom="0in"/>
    </style:style>
    <style:style style:name="T154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4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4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4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47" style:parent-style-name="Paragraphedeliste" style:family="paragraph">
      <style:paragraph-properties fo:text-align="justify" fo:margin-bottom="0in"/>
    </style:style>
    <style:style style:name="T154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49" style:parent-style-name="Paragraphedeliste" style:family="paragraph">
      <style:paragraph-properties fo:text-align="justify" fo:margin-bottom="0in"/>
    </style:style>
    <style:style style:name="T155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5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5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P1553" style:parent-style-name="Paragraphedeliste" style:family="paragraph">
      <style:paragraph-properties fo:text-align="justify" fo:margin-bottom="0in"/>
    </style:style>
    <style:style style:name="T155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5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56" style:parent-style-name="Paragraphedeliste" style:family="paragraph">
      <style:paragraph-properties fo:text-align="justify" fo:margin-bottom="0in"/>
    </style:style>
    <style:style style:name="T155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5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59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6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61" style:parent-style-name="Paragraphedeliste" style:family="paragraph">
      <style:paragraph-properties fo:text-align="justify" fo:margin-bottom="0in"/>
    </style:style>
    <style:style style:name="T156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6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64" style:parent-style-name="Paragraphedeliste" style:family="paragraph">
      <style:paragraph-properties fo:text-align="justify" fo:margin-bottom="0in"/>
    </style:style>
    <style:style style:name="T156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6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6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6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69" style:parent-style-name="Paragraphedeliste" style:family="paragraph">
      <style:paragraph-properties fo:text-align="justify" fo:margin-bottom="0in"/>
    </style:style>
    <style:style style:name="T157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71" style:parent-style-name="Paragraphedeliste" style:family="paragraph">
      <style:paragraph-properties fo:text-align="justify" fo:margin-bottom="0in"/>
    </style:style>
    <style:style style:name="T157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7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74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7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76" style:parent-style-name="Paragraphedeliste" style:family="paragraph">
      <style:paragraph-properties fo:text-align="justify" fo:margin-bottom="0in"/>
    </style:style>
    <style:style style:name="T157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7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7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8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P1581" style:parent-style-name="Paragraphedeliste" style:family="paragraph">
      <style:paragraph-properties fo:text-align="justify" fo:margin-bottom="0in"/>
    </style:style>
    <style:style style:name="T158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8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84" style:parent-style-name="Paragraphedeliste" style:family="paragraph">
      <style:paragraph-properties fo:text-align="justify" fo:margin-bottom="0in"/>
    </style:style>
    <style:style style:name="T158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8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8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89" style:parent-style-name="Paragraphedeliste" style:family="paragraph">
      <style:paragraph-properties fo:text-align="justify" fo:margin-bottom="0in"/>
    </style:style>
    <style:style style:name="T159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9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9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9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594" style:parent-style-name="Paragraphedeliste" style:family="paragraph">
      <style:paragraph-properties fo:text-align="justify" fo:margin-bottom="0in"/>
    </style:style>
    <style:style style:name="T159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59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9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59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5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00" style:parent-style-name="Paragraphedeliste" style:family="paragraph">
      <style:paragraph-properties fo:text-align="justify" fo:margin-bottom="0in"/>
    </style:style>
    <style:style style:name="T160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02" style:parent-style-name="Paragraphedeliste" style:family="paragraph">
      <style:paragraph-properties fo:text-align="justify" fo:margin-bottom="0in"/>
    </style:style>
    <style:style style:name="T160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60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60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07" style:parent-style-name="Paragraphedeliste" style:family="paragraph">
      <style:paragraph-properties fo:text-align="justify" fo:margin-bottom="0in"/>
    </style:style>
    <style:style style:name="T160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0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610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61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61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13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614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1615" style:parent-style-name="Paragraphedeliste" style:family="paragraph">
      <style:paragraph-properties fo:text-align="justify" fo:margin-bottom="0in"/>
    </style:style>
    <style:style style:name="T161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61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18" style:parent-style-name="Paragraphedeliste" style:family="paragraph">
      <style:paragraph-properties fo:text-align="justify" fo:margin-bottom="0in" fo:margin-left="0in">
        <style:tab-stops/>
      </style:paragraph-properties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1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620" style:parent-style-name="Paragraphedeliste" style:family="paragraph">
      <style:paragraph-properties fo:text-align="justify" fo:margin-bottom="0in"/>
    </style:style>
    <style:style style:name="T162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62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62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24" style:parent-style-name="Standard" style:family="paragraph">
      <style:paragraph-properties fo:text-align="justify" fo:margin-bottom="0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625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626" style:parent-style-name="Paragraphedeliste" style:family="paragraph">
      <style:paragraph-properties fo:text-align="justify" fo:margin-bottom="0in"/>
    </style:style>
    <style:style style:name="T162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62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29" style:parent-style-name="Paragraphedeliste" style:family="paragraph">
      <style:paragraph-properties fo:text-align="justify" fo:margin-bottom="0in"/>
    </style:style>
    <style:style style:name="T163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63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63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33" style:parent-style-name="Paragraphedeliste" style:family="paragraph">
      <style:paragraph-properties fo:text-align="justify" fo:margin-bottom="0in"/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P1634" style:parent-style-name="Paragraphedeliste" style:family="paragraph">
      <style:paragraph-properties fo:text-align="justify" fo:margin-bottom="0in"/>
    </style:style>
    <style:style style:name="P163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36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637" style:parent-style-name="Paragraphedeliste" style:family="paragraph">
      <style:paragraph-properties fo:text-align="justify" fo:margin-bottom="0in"/>
    </style:style>
    <style:style style:name="T163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3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640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1641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642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643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64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645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6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47" style:parent-style-name="Paragraphedeliste" style:family="paragraph">
      <style:paragraph-properties fo:text-align="justify" fo:margin-bottom="0in"/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P1648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1649" style:parent-style-name="Paragraphedeliste" style:family="paragraph">
      <style:paragraph-properties fo:text-align="justify" fo:margin-bottom="0in"/>
    </style:style>
    <style:style style:name="T165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5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65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1653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654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655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65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65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65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59" style:parent-style-name="Paragraphedeliste" style:family="paragraph">
      <style:paragraph-properties fo:text-align="justify" fo:margin-bottom="0in"/>
    </style:style>
    <style:style style:name="T166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66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66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66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66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65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66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667" style:parent-style-name="Paragraphedeliste" style:family="paragraph">
      <style:paragraph-properties fo:text-align="justify" fo:margin-bottom="0in"/>
    </style:style>
    <style:style style:name="T166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6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70" style:parent-style-name="Paragraphedeliste" style:family="paragraph">
      <style:paragraph-properties fo:text-align="justify" fo:margin-bottom="0in"/>
    </style:style>
    <style:style style:name="T167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67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67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74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75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676" style:parent-style-name="Paragraphedeliste" style:family="paragraph">
      <style:paragraph-properties fo:text-align="justify" fo:margin-bottom="0in"/>
    </style:style>
    <style:style style:name="T167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7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79" style:parent-style-name="Paragraphedeliste" style:family="paragraph">
      <style:paragraph-properties fo:text-align="justify" fo:margin-bottom="0in"/>
    </style:style>
    <style:style style:name="T168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8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8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83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684" style:parent-style-name="Paragraphedeliste" style:family="paragraph">
      <style:paragraph-properties fo:text-align="justify" fo:margin-bottom="0in"/>
    </style:style>
    <style:style style:name="T168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8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688" style:parent-style-name="Paragraphedeliste" style:family="paragraph">
      <style:paragraph-properties fo:text-align="justify" fo:margin-bottom="0in"/>
    </style:style>
    <style:style style:name="T168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9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69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69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693" style:parent-style-name="Paragraphedeliste" style:family="paragraph">
      <style:paragraph-properties fo:text-align="justify" fo:margin-bottom="0in"/>
    </style:style>
    <style:style style:name="T169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9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69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697" style:parent-style-name="Paragraphedeliste" style:family="paragraph">
      <style:paragraph-properties fo:text-align="justify" fo:margin-bottom="0in"/>
    </style:style>
    <style:style style:name="T169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6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0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01" style:parent-style-name="Paragraphedeliste" style:family="paragraph">
      <style:paragraph-properties fo:text-align="justify" fo:margin-bottom="0in"/>
    </style:style>
    <style:style style:name="T170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0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0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05" style:parent-style-name="Paragraphedeliste" style:family="paragraph">
      <style:paragraph-properties fo:text-align="justify" fo:margin-bottom="0in"/>
    </style:style>
    <style:style style:name="T170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0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0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09" style:parent-style-name="Paragraphedeliste" style:family="paragraph">
      <style:paragraph-properties fo:text-align="justify" fo:margin-bottom="0in"/>
    </style:style>
    <style:style style:name="P1710" style:parent-style-name="Paragraphedeliste" style:family="paragraph">
      <style:paragraph-properties fo:text-align="justify" fo:margin-bottom="0in"/>
    </style:style>
    <style:style style:name="T171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71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13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14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715" style:parent-style-name="Paragraphedeliste" style:family="paragraph">
      <style:paragraph-properties fo:text-align="justify" fo:margin-bottom="0in"/>
    </style:style>
    <style:style style:name="T171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71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1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19" style:parent-style-name="Paragraphedeliste" style:family="paragraph">
      <style:paragraph-properties fo:text-align="justify" fo:margin-bottom="0in"/>
    </style:style>
    <style:style style:name="T172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2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2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1723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724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72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26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72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2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729" style:parent-style-name="Paragraphedeliste" style:family="paragraph">
      <style:paragraph-properties fo:text-align="justify" fo:margin-bottom="0in"/>
    </style:style>
    <style:style style:name="T173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73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32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73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34" style:parent-style-name="Paragraphedeliste" style:family="paragraph">
      <style:paragraph-properties fo:text-align="justify" fo:margin-bottom="0in"/>
    </style:style>
    <style:style style:name="P1735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736" style:parent-style-name="Paragraphedeliste" style:family="paragraph">
      <style:paragraph-properties fo:text-align="justify" fo:margin-bottom="0in"/>
    </style:style>
    <style:style style:name="T173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73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3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40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74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4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4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744" style:parent-style-name="Paragraphedeliste" style:family="paragraph">
      <style:paragraph-properties fo:text-align="justify" fo:margin-bottom="0in"/>
    </style:style>
    <style:style style:name="T174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74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4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48" style:parent-style-name="Paragraphedeliste" style:family="paragraph">
      <style:paragraph-properties fo:text-align="justify" fo:margin-bottom="0in"/>
    </style:style>
    <style:style style:name="T174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75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51" style:parent-style-name="Policepardéfaut" style:family="text">
      <style:text-properties style:font-name-asian="Arial Unicode MS" style:font-name-complex="Arial Unicode MS" style:font-weight-complex="bold" fo:font-style="italic" style:font-style-asian="italic" fo:color="#002060" fo:font-size="12pt" style:font-size-asian="12pt" style:font-size-complex="12pt" fo:language="en" fo:country="US"/>
    </style:style>
    <style:style style:name="T1752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75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54" style:parent-style-name="Paragraphedeliste" style:family="paragraph">
      <style:paragraph-properties fo:text-align="justify" fo:margin-bottom="0in"/>
    </style:style>
    <style:style style:name="T175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5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57" style:parent-style-name="Paragraphedeliste" style:family="paragraph">
      <style:paragraph-properties fo:text-align="justify" fo:margin-bottom="0in"/>
    </style:style>
    <style:style style:name="T175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5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6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61" style:parent-style-name="Paragraphedeliste" style:family="paragraph">
      <style:paragraph-properties fo:text-align="justify" fo:margin-bottom="0in"/>
    </style:style>
    <style:style style:name="T176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6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64" style:parent-style-name="Paragraphedeliste" style:family="paragraph">
      <style:paragraph-properties fo:text-align="justify" fo:margin-bottom="0in"/>
    </style:style>
    <style:style style:name="T176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76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6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68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769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77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71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772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177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74" style:parent-style-name="Paragraphedeliste" style:family="paragraph">
      <style:paragraph-properties fo:text-align="justify" fo:margin-bottom="0in"/>
    </style:style>
    <style:style style:name="T177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7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7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78" style:parent-style-name="Paragraphedeliste" style:family="paragraph">
      <style:paragraph-properties fo:text-align="justify" fo:margin-bottom="0in"/>
    </style:style>
    <style:style style:name="T177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78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781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78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783" style:parent-style-name="Paragraphedeliste" style:family="paragraph">
      <style:paragraph-properties fo:text-align="justify" fo:margin-bottom="0in"/>
    </style:style>
    <style:style style:name="T178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8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87" style:parent-style-name="Paragraphedeliste" style:family="paragraph">
      <style:paragraph-properties fo:text-align="justify" fo:margin-bottom="0in"/>
    </style:style>
    <style:style style:name="P1788" style:parent-style-name="Paragraphedeliste" style:family="paragraph">
      <style:paragraph-properties fo:text-align="justify" fo:margin-bottom="0in"/>
    </style:style>
    <style:style style:name="T178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9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91" style:parent-style-name="Paragraphedeliste" style:family="paragraph">
      <style:paragraph-properties fo:text-align="justify" fo:margin-bottom="0in"/>
    </style:style>
    <style:style style:name="T179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9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79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95" style:parent-style-name="Paragraphedeliste" style:family="paragraph">
      <style:paragraph-properties fo:text-align="justify" fo:margin-bottom="0in"/>
    </style:style>
    <style:style style:name="T179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79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798" style:parent-style-name="Paragraphedeliste" style:family="paragraph">
      <style:paragraph-properties fo:text-align="justify" fo:margin-bottom="0in"/>
    </style:style>
    <style:style style:name="T179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0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0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02" style:parent-style-name="Paragraphedeliste" style:family="paragraph">
      <style:paragraph-properties fo:text-align="justify" fo:margin-bottom="0in"/>
    </style:style>
    <style:style style:name="T180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05" style:parent-style-name="Normal" style:family="paragraph">
      <style:paragraph-properties fo:text-align="justify" fo:margin-bottom="0in"/>
    </style:style>
    <style:style style:name="P1806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807" style:parent-style-name="Paragraphedeliste" style:family="paragraph">
      <style:paragraph-properties fo:text-align="justify" fo:margin-bottom="0in"/>
    </style:style>
    <style:style style:name="T180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0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1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11" style:parent-style-name="Paragraphedeliste" style:family="paragraph">
      <style:paragraph-properties fo:text-align="justify" fo:margin-bottom="0in"/>
    </style:style>
    <style:style style:name="T181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1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14" style:parent-style-name="Paragraphedeliste" style:family="paragraph">
      <style:paragraph-properties fo:text-align="justify" fo:margin-bottom="0in"/>
    </style:style>
    <style:style style:name="P1815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816" style:parent-style-name="Paragraphedeliste" style:family="paragraph">
      <style:paragraph-properties fo:text-align="justify" fo:margin-bottom="0in"/>
    </style:style>
    <style:style style:name="T181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1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19" style:parent-style-name="Standard" style:family="paragraph">
      <style:paragraph-properties fo:text-align="justify" fo:margin-bottom="0in"/>
      <style:text-properties style:font-name-asian="Arial Unicode MS" style:font-name-complex="Arial Unicode MS" fo:color="#0070C0" fo:font-size="12pt" style:font-size-asian="12pt" style:font-size-complex="12pt"/>
    </style:style>
    <style:style style:name="P1820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821" style:parent-style-name="Paragraphedeliste" style:family="paragraph">
      <style:paragraph-properties fo:text-align="justify" fo:margin-bottom="0in"/>
    </style:style>
    <style:style style:name="T182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2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24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825" style:parent-style-name="Paragraphedeliste" style:family="paragraph">
      <style:paragraph-properties fo:text-align="justify" fo:margin-bottom="0in"/>
    </style:style>
    <style:style style:name="T182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2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2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29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1830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831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83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3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83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35" style:parent-style-name="Paragraphedeliste" style:family="paragraph">
      <style:paragraph-properties fo:text-align="justify" fo:margin-bottom="0in"/>
    </style:style>
    <style:style style:name="T183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3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3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3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840" style:parent-style-name="Paragraphedeliste" style:family="paragraph">
      <style:paragraph-properties fo:text-align="justify" fo:margin-bottom="0in"/>
    </style:style>
    <style:style style:name="T184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84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843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184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845" style:parent-style-name="Paragraphedeliste" style:family="paragraph">
      <style:paragraph-properties fo:text-align="justify" fo:margin-bottom="0in"/>
    </style:style>
    <style:style style:name="T184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4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4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49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850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85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52" style:parent-style-name="Paragraphedeliste" style:family="paragraph">
      <style:paragraph-properties fo:text-align="justify" fo:margin-bottom="0in"/>
    </style:style>
    <style:style style:name="T185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854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855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1856" style:parent-style-name="Paragraphedeliste" style:family="paragraph">
      <style:paragraph-properties fo:text-align="justify" fo:margin-bottom="0in" fo:margin-left="0.4958in" fo:text-indent="-0.2479in">
        <style:tab-stops/>
      </style:paragraph-properties>
    </style:style>
    <style:style style:name="T185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5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5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60" style:parent-style-name="Paragraphedeliste" style:family="paragraph">
      <style:paragraph-properties fo:text-align="justify" fo:margin-bottom="0in" fo:margin-left="0.4958in" fo:text-indent="-0.2479in">
        <style:tab-stops/>
      </style:paragraph-properties>
    </style:style>
    <style:style style:name="T186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6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63" style:parent-style-name="Paragraphedeliste" style:family="paragraph">
      <style:paragraph-properties fo:text-align="justify" fo:margin-bottom="0in" fo:margin-left="0.4958in" fo:text-indent="-0.2479in">
        <style:tab-stops/>
      </style:paragraph-properties>
    </style:style>
    <style:style style:name="T186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6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6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67" style:parent-style-name="Paragraphedeliste" style:family="paragraph">
      <style:paragraph-properties fo:text-align="justify" fo:margin-bottom="0in" fo:margin-left="0.4958in" fo:text-indent="-0.2479in">
        <style:tab-stops/>
      </style:paragraph-properties>
    </style:style>
    <style:style style:name="T186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6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7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871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1872" style:parent-style-name="Paragraphedeliste" style:family="paragraph">
      <style:paragraph-properties fo:text-align="justify" fo:margin-bottom="0in" fo:margin-left="0.4958in" fo:text-indent="-0.2479in">
        <style:tab-stops/>
      </style:paragraph-properties>
    </style:style>
    <style:style style:name="T187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7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75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876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87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87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187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880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1881" style:parent-style-name="Standard" style:family="paragraph">
      <style:paragraph-properties fo:text-align="justify" fo:margin-bottom="0in" fo:text-indent="0.25in"/>
      <style:text-properties style:font-name-asian="Arial Unicode MS" style:font-name-complex="Arial Unicode MS" fo:color="#0070C0" fo:font-size="12pt" style:font-size-asian="12pt" style:font-size-complex="12pt"/>
    </style:style>
    <style:style style:name="P1882" style:parent-style-name="Paragraphedeliste" style:family="paragraph">
      <style:paragraph-properties fo:text-align="justify" fo:margin-bottom="0in" fo:margin-left="0.4958in" fo:text-indent="-0.2479in">
        <style:tab-stops/>
      </style:paragraph-properties>
    </style:style>
    <style:style style:name="T188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88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85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/>
    </style:style>
    <style:style style:name="T1886" style:parent-style-name="Policepardéfaut" style:family="text">
      <style:text-properties fo:font-style="italic" style:font-style-asian="italic" fo:color="#002060" fo:font-size="12pt" style:font-size-asian="12pt" style:font-size-complex="12pt"/>
    </style:style>
    <style:style style:name="T1887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/>
    </style:style>
    <style:style style:name="T188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88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890" style:parent-style-name="Policepardéfaut" style:family="text">
      <style:text-properties style:font-name-asian="Arial Unicode MS" style:font-name-complex="Calibri" fo:color="#002060" fo:font-size="12pt" style:font-size-asian="12pt" style:font-size-complex="12pt" fo:language="en" fo:country="US"/>
    </style:style>
    <style:style style:name="T189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892" style:parent-style-name="Paragraphedeliste" style:family="paragraph">
      <style:paragraph-properties fo:text-align="justify" fo:margin-bottom="0in" fo:margin-left="0.4958in" fo:text-indent="-0.2479in">
        <style:tab-stops/>
      </style:paragraph-properties>
    </style:style>
    <style:style style:name="T189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89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89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896" style:parent-style-name="Policepardéfaut" style:family="text">
      <style:text-properties style:font-name-asian="Arial Unicode MS" style:font-name-complex="Calibri" fo:color="#002060" fo:font-size="12pt" style:font-size-asian="12pt" style:font-size-complex="12pt" fo:language="en" fo:country="US"/>
    </style:style>
    <style:style style:name="T189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898" style:parent-style-name="Paragraphedeliste" style:family="paragraph">
      <style:paragraph-properties fo:text-align="justify" fo:margin-bottom="0in" fo:margin-left="0.4958in" fo:text-indent="-0.2479in">
        <style:tab-stops/>
      </style:paragraph-properties>
    </style:style>
    <style:style style:name="T189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90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01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90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0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9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05" style:parent-style-name="Paragraphedeliste" style:family="paragraph">
      <style:paragraph-properties fo:text-align="justify" fo:margin-bottom="0in" fo:margin-left="0.4958in" fo:text-indent="-0.2479in">
        <style:tab-stops/>
      </style:paragraph-properties>
    </style:style>
    <style:style style:name="T190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0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08" style:parent-style-name="Paragraphedeliste" style:family="paragraph">
      <style:paragraph-properties fo:text-align="justify" fo:margin-bottom="0in"/>
    </style:style>
    <style:style style:name="T190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1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11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912" style:parent-style-name="Paragraphedeliste" style:family="paragraph">
      <style:paragraph-properties fo:text-align="justify" fo:margin-bottom="0in"/>
    </style:style>
    <style:style style:name="T191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91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15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16" style:parent-style-name="Paragraphedeliste" style:family="paragraph">
      <style:paragraph-properties fo:text-align="justify" fo:margin-bottom="0in"/>
    </style:style>
    <style:style style:name="T191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18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91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920" style:parent-style-name="Paragraphedeliste" style:family="paragraph">
      <style:paragraph-properties fo:text-align="justify" fo:margin-bottom="0in"/>
    </style:style>
    <style:style style:name="T192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2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92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24" style:parent-style-name="Paragraphedeliste" style:family="paragraph">
      <style:paragraph-properties fo:text-align="justify" fo:margin-bottom="0in"/>
    </style:style>
    <style:style style:name="T192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92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27" style:parent-style-name="Paragraphedeliste" style:family="paragraph">
      <style:paragraph-properties fo:text-align="justify" fo:margin-bottom="0in"/>
    </style:style>
    <style:style style:name="T192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2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3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31" style:parent-style-name="Paragraphedeliste" style:family="paragraph">
      <style:paragraph-properties fo:text-align="justify" fo:margin-bottom="0in"/>
    </style:style>
    <style:style style:name="T193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3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34" style:parent-style-name="Paragraphedeliste" style:family="paragraph">
      <style:paragraph-properties fo:text-align="justify" fo:margin-bottom="0in"/>
    </style:style>
    <style:style style:name="T193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3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93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38" style:parent-style-name="Paragraphedeliste" style:family="paragraph">
      <style:paragraph-properties fo:text-align="justify" fo:margin-bottom="0in"/>
    </style:style>
    <style:style style:name="T193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4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94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4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43" style:parent-style-name="Normal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44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945" style:parent-style-name="Paragraphedeliste" style:family="paragraph">
      <style:paragraph-properties fo:text-align="justify" fo:margin-bottom="0in"/>
    </style:style>
    <style:style style:name="T194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4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4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94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950" style:parent-style-name="Paragraphedeliste" style:family="paragraph">
      <style:paragraph-properties fo:text-align="justify" fo:margin-bottom="0in"/>
    </style:style>
    <style:style style:name="T195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95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5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54" style:parent-style-name="Paragraphedeliste" style:family="paragraph">
      <style:paragraph-properties fo:text-align="justify" fo:margin-bottom="0in"/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P1955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956" style:parent-style-name="Paragraphedeliste" style:family="paragraph">
      <style:paragraph-properties fo:text-align="justify" fo:margin-bottom="0in"/>
    </style:style>
    <style:style style:name="T195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95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59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96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6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96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63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964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965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966" style:parent-style-name="Paragraphedeliste" style:family="paragraph">
      <style:paragraph-properties fo:text-align="justify" fo:margin-bottom="0in"/>
    </style:style>
    <style:style style:name="T196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96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69" style:parent-style-name="Policepardéfaut" style:family="text">
      <style:text-properties style:font-name-asian="Arial Unicode MS" style:font-name-complex="Arial Unicode MS" style:font-weight-complex="bold" fo:font-style="italic" style:font-style-asian="italic" fo:color="#002060" fo:font-size="12pt" style:font-size-asian="12pt" style:font-size-complex="12pt" fo:language="en" fo:country="US"/>
    </style:style>
    <style:style style:name="T1970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97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72" style:parent-style-name="Paragraphedeliste" style:family="paragraph">
      <style:paragraph-properties fo:text-align="justify" fo:margin-bottom="0in"/>
    </style:style>
    <style:style style:name="T1973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7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75" style:parent-style-name="Standard" style:family="paragraph">
      <style:paragraph-properties fo:text-align="justify" fo:margin-bottom="0in"/>
      <style:text-properties style:font-name-asian="Arial Unicode MS" style:font-name-complex="Arial Unicode MS" fo:color="#0070C0" fo:font-size="12pt" style:font-size-asian="12pt" style:font-size-complex="12pt"/>
    </style:style>
    <style:style style:name="P1976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1977" style:parent-style-name="Paragraphedeliste" style:family="paragraph">
      <style:paragraph-properties fo:text-align="justify" fo:margin-bottom="0in"/>
    </style:style>
    <style:style style:name="T197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7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8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198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1982" style:parent-style-name="Paragraphedeliste" style:family="paragraph">
      <style:paragraph-properties fo:text-align="justify" fo:margin-bottom="0in"/>
    </style:style>
    <style:style style:name="T198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198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85" style:parent-style-name="Policepardéfaut" style:family="text">
      <style:text-properties style:font-name-asian="Arial Unicode MS" style:font-name-complex="Arial Unicode MS" style:font-weight-complex="bold" fo:font-style="italic" style:font-style-asian="italic" fo:color="#002060" fo:font-size="12pt" style:font-size-asian="12pt" style:font-size-complex="12pt" fo:language="en" fo:country="US"/>
    </style:style>
    <style:style style:name="T1986" style:parent-style-name="Policepardéfaut" style:family="text">
      <style:text-properties style:font-name-asian="Arial Unicode MS" style:font-name-complex="Arial Unicode MS" style:font-weight-complex="bold" fo:font-style="italic" style:font-style-asian="italic" fo:color="#002060" fo:font-size="12pt" style:font-size-asian="12pt" style:font-size-complex="12pt" fo:language="en" fo:country="US"/>
    </style:style>
    <style:style style:name="T1987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198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1989" style:parent-style-name="Paragraphedeliste" style:family="paragraph">
      <style:paragraph-properties fo:text-align="justify" fo:margin-bottom="0in"/>
    </style:style>
    <style:style style:name="T1990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199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92" style:parent-style-name="Paragraphedeliste" style:family="paragraph">
      <style:paragraph-properties fo:text-align="justify" fo:margin-bottom="0in"/>
    </style:style>
    <style:style style:name="T199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9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95" style:parent-style-name="Paragraphedeliste" style:family="paragraph">
      <style:paragraph-properties fo:text-align="justify" fo:margin-bottom="0in"/>
    </style:style>
    <style:style style:name="T199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199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199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1999" style:parent-style-name="Paragraphedeliste" style:family="paragraph">
      <style:paragraph-properties fo:text-align="justify" fo:margin-bottom="0in"/>
    </style:style>
    <style:style style:name="T200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0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02" style:parent-style-name="Paragraphedeliste" style:family="paragraph">
      <style:paragraph-properties fo:text-align="justify" fo:margin-bottom="0in"/>
    </style:style>
    <style:style style:name="T200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00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0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06" style:parent-style-name="Paragraphedeliste" style:family="paragraph">
      <style:paragraph-properties fo:text-align="justify" fo:margin-bottom="0in"/>
    </style:style>
    <style:style style:name="T200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008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009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2010" style:parent-style-name="Policepardéfaut" style:family="text">
      <style:text-properties style:font-name-asian="Arial Unicode MS" style:font-name-complex="Arial Unicode MS" fo:font-style="italic" style:font-style-asian="italic" fo:color="#002060" fo:font-size="12pt" style:font-size-asian="12pt" style:font-size-complex="12pt" fo:language="en" fo:country="US"/>
    </style:style>
    <style:style style:name="T201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012" style:parent-style-name="Policepardéfaut" style:family="text">
      <style:text-properties fo:font-style="italic" style:font-style-asian="italic" fo:color="#002060" fo:font-size="12pt" style:font-size-asian="12pt" style:font-size-complex="12pt" fo:language="en" fo:country="US"/>
    </style:style>
    <style:style style:name="T2013" style:parent-style-name="Policepardéfaut" style:family="text">
      <style:text-properties style:font-name="Arial Unicode MS" style:font-name-asian="Arial Unicode MS" style:font-name-complex="Arial Unicode MS" fo:color="#212063" fo:font-size="9.5pt" style:font-size-asian="9.5pt" style:font-size-complex="9.5pt" fo:language="en" fo:country="US"/>
    </style:style>
    <style:style style:name="T2014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1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16" style:parent-style-name="Paragraphedeliste" style:family="paragraph">
      <style:paragraph-properties fo:text-align="justify" fo:margin-bottom="0in"/>
    </style:style>
    <style:style style:name="T201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1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019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20" style:parent-style-name="Paragraphedeliste" style:family="paragraph">
      <style:paragraph-properties fo:text-align="justify" fo:margin-bottom="0in"/>
    </style:style>
    <style:style style:name="T202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022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23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24" style:parent-style-name="Paragraphedeliste" style:family="paragraph">
      <style:paragraph-properties fo:text-align="justify" fo:margin-bottom="0in"/>
    </style:style>
    <style:style style:name="T202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 fo:language="en" fo:country="US"/>
    </style:style>
    <style:style style:name="T202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02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28" style:parent-style-name="Paragraphedeliste" style:family="paragraph">
      <style:paragraph-properties fo:text-align="justify" fo:margin-bottom="0in"/>
    </style:style>
    <style:style style:name="T202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3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31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032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033" style:parent-style-name="Paragraphedeliste" style:family="paragraph">
      <style:paragraph-properties fo:text-align="justify" fo:margin-bottom="0in"/>
    </style:style>
    <style:style style:name="T203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3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036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T2037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3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3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040" style:parent-style-name="Paragraphedeliste" style:family="paragraph">
      <style:paragraph-properties fo:text-align="justify" fo:margin-bottom="0in"/>
    </style:style>
    <style:style style:name="T204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4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43" style:parent-style-name="Paragraphedeliste" style:family="paragraph">
      <style:paragraph-properties fo:text-align="justify" fo:margin-bottom="0in"/>
    </style:style>
    <style:style style:name="T204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4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0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47" style:parent-style-name="Paragraphedeliste" style:family="paragraph">
      <style:paragraph-properties fo:text-align="justify" fo:margin-bottom="0in"/>
    </style:style>
    <style:style style:name="T204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4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5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051" style:parent-style-name="Paragraphedeliste" style:family="paragraph">
      <style:paragraph-properties fo:text-align="justify" fo:margin-bottom="0in"/>
    </style:style>
    <style:style style:name="T205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5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54" style:parent-style-name="Paragraphedeliste" style:family="paragraph">
      <style:paragraph-properties fo:text-align="justify" fo:margin-bottom="0in"/>
    </style:style>
    <style:style style:name="T205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5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05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5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05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060" style:parent-style-name="Paragraphedeliste" style:family="paragraph">
      <style:paragraph-properties fo:text-align="justify" fo:margin-bottom="0in"/>
    </style:style>
    <style:style style:name="T206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6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63" style:parent-style-name="Titre" style:family="paragraph">
      <style:paragraph-properties fo:break-before="page" fo:margin-bottom="0in"/>
    </style:style>
    <style:style style:name="P2064" style:parent-style-name="Titre" style:family="paragraph">
      <style:paragraph-properties fo:margin-bottom="0in"/>
    </style:style>
    <style:style style:name="P2065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066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067" style:parent-style-name="Paragraphedeliste" style:family="paragraph">
      <style:paragraph-properties fo:text-align="justify" fo:margin-bottom="0in"/>
    </style:style>
    <style:style style:name="T206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6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70" style:parent-style-name="Paragraphedeliste" style:family="paragraph">
      <style:paragraph-properties fo:text-align="justify" fo:margin-bottom="0in"/>
    </style:style>
    <style:style style:name="T2071" style:parent-style-name="Policepardéfaut" style:family="text"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7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 fo:language="en" fo:country="US"/>
    </style:style>
    <style:style style:name="P207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2074" style:parent-style-name="Paragraphedeliste" style:family="paragraph">
      <style:paragraph-properties fo:text-align="justify" fo:margin-bottom="0in"/>
    </style:style>
    <style:style style:name="T207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7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07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78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07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080" style:parent-style-name="Paragraphedeliste" style:family="paragraph">
      <style:paragraph-properties fo:text-align="justify" fo:margin-bottom="0in"/>
    </style:style>
    <style:style style:name="T208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8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83" style:parent-style-name="Paragraphedeliste" style:family="paragraph">
      <style:paragraph-properties fo:text-align="justify" fo:margin-bottom="0in"/>
    </style:style>
    <style:style style:name="T208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8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87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088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089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 fo:language="en" fo:country="US"/>
    </style:style>
    <style:style style:name="P2090" style:parent-style-name="Paragraphedeliste" style:family="paragraph">
      <style:paragraph-properties fo:text-align="justify" fo:margin-bottom="0in"/>
    </style:style>
    <style:style style:name="T209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9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09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94" style:parent-style-name="Paragraphedeliste" style:family="paragraph">
      <style:paragraph-properties fo:text-align="justify" fo:margin-bottom="0in"/>
    </style:style>
    <style:style style:name="T209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96" style:parent-style-name="Paragraphedeliste" style:family="paragraph">
      <style:paragraph-properties fo:text-align="justify" fo:margin-bottom="0in"/>
    </style:style>
    <style:style style:name="T209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09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09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100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101" style:parent-style-name="Paragraphedeliste" style:family="paragraph">
      <style:paragraph-properties fo:text-align="justify" fo:margin-bottom="0in"/>
    </style:style>
    <style:style style:name="T210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0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1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05" style:parent-style-name="Paragraphedeliste" style:family="paragraph">
      <style:paragraph-properties fo:text-align="justify" fo:margin-bottom="0in"/>
    </style:style>
    <style:style style:name="T210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0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08" style:parent-style-name="Paragraphedeliste" style:family="paragraph">
      <style:paragraph-properties fo:text-align="justify" fo:margin-bottom="0in"/>
    </style:style>
    <style:style style:name="T210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1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11" style:parent-style-name="Paragraphedeliste" style:family="paragraph">
      <style:paragraph-properties fo:text-align="justify" fo:margin-bottom="0in"/>
    </style:style>
    <style:style style:name="T211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1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1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15" style:parent-style-name="Paragraphedeliste" style:family="paragraph">
      <style:paragraph-properties fo:text-align="justify" fo:margin-bottom="0in"/>
    </style:style>
    <style:style style:name="T211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1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18" style:parent-style-name="Paragraphedeliste" style:family="paragraph">
      <style:paragraph-properties fo:text-align="justify" fo:margin-bottom="0in"/>
    </style:style>
    <style:style style:name="T211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2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12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22" style:parent-style-name="Normal" style:family="paragraph">
      <style:paragraph-properties fo:text-align="justify" fo:margin-bottom="0in"/>
    </style:style>
    <style:style style:name="P2123" style:parent-style-name="Normal" style:family="paragraph">
      <style:paragraph-properties fo:text-align="justify" fo:margin-bottom="0in"/>
    </style:style>
    <style:style style:name="P2124" style:parent-style-name="Normal" style:family="paragraph">
      <style:paragraph-properties fo:text-align="justify" fo:margin-bottom="0in"/>
    </style:style>
    <style:style style:name="P2125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126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127" style:parent-style-name="Paragraphedeliste" style:family="paragraph">
      <style:paragraph-properties fo:text-align="justify" fo:margin-bottom="0in"/>
    </style:style>
    <style:style style:name="T212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2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3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13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132" style:parent-style-name="Paragraphedeliste" style:family="paragraph">
      <style:paragraph-properties fo:text-align="justify" fo:margin-bottom="0in"/>
    </style:style>
    <style:style style:name="T213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3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3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36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137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138" style:parent-style-name="Paragraphedeliste" style:family="paragraph">
      <style:paragraph-properties fo:text-align="justify" fo:margin-bottom="0in"/>
    </style:style>
    <style:style style:name="T213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4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14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42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143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144" style:parent-style-name="Paragraphedeliste" style:family="paragraph">
      <style:paragraph-properties fo:text-align="justify" fo:margin-bottom="0in"/>
    </style:style>
    <style:style style:name="T214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4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147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214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49" style:parent-style-name="Paragraphedeliste" style:family="paragraph">
      <style:paragraph-properties fo:text-align="justify" fo:margin-bottom="0in"/>
    </style:style>
    <style:style style:name="T2150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51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152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2153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215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55" style:parent-style-name="Paragraphedeliste" style:family="paragraph">
      <style:paragraph-properties fo:text-align="justify" fo:margin-bottom="0in"/>
    </style:style>
    <style:style style:name="T2156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5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158" style:parent-style-name="Policepardéfaut" style:family="text">
      <style:text-properties style:font-name-asian="Arial Unicode MS" style:font-name-complex="Calibri" fo:color="#002060" fo:font-size="12pt" style:font-size-asian="12pt" style:font-size-complex="12pt"/>
    </style:style>
    <style:style style:name="T215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6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16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162" style:parent-style-name="Paragraphedeliste" style:family="paragraph">
      <style:paragraph-properties fo:text-align="justify" fo:margin-bottom="0in"/>
    </style:style>
    <style:style style:name="T216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6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6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66" style:parent-style-name="Paragraphedeliste" style:family="paragraph">
      <style:paragraph-properties fo:text-align="justify" fo:margin-bottom="0in"/>
    </style:style>
    <style:style style:name="T216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6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6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170" style:parent-style-name="Paragraphedeliste" style:family="paragraph">
      <style:paragraph-properties fo:text-align="justify" fo:margin-bottom="0in"/>
    </style:style>
    <style:style style:name="T217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7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17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74" style:parent-style-name="Paragraphedeliste" style:family="paragraph">
      <style:paragraph-properties fo:text-align="justify" fo:margin-bottom="0in"/>
    </style:style>
    <style:style style:name="T2175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7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177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78" style:parent-style-name="Paragraphedeliste" style:family="paragraph">
      <style:paragraph-properties fo:text-align="justify" fo:margin-bottom="0in"/>
    </style:style>
    <style:style style:name="T2179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80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81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182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183" style:parent-style-name="Paragraphedeliste" style:family="paragraph">
      <style:paragraph-properties fo:text-align="justify" fo:margin-bottom="0in"/>
    </style:style>
    <style:style style:name="T2184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8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186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87" style:parent-style-name="Normal" style:family="paragraph">
      <style:paragraph-properties fo:text-align="justify" fo:margin-bottom="0in"/>
    </style:style>
    <style:style style:name="P2188" style:parent-style-name="Normal" style:family="paragraph">
      <style:paragraph-properties fo:text-align="justify" fo:margin-bottom="0in"/>
    </style:style>
    <style:style style:name="P2189" style:parent-style-name="Normal" style:family="paragraph">
      <style:paragraph-properties fo:text-align="justify" fo:margin-bottom="0in"/>
    </style:style>
    <style:style style:name="P2190" style:parent-style-name="Paragraphedeliste" style:family="paragraph">
      <style:paragraph-properties fo:text-align="justify" fo:margin-bottom="0in"/>
    </style:style>
    <style:style style:name="T2191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92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93" style:parent-style-name="Paragraphedeliste" style:family="paragraph">
      <style:paragraph-properties fo:text-align="justify" fo:margin-bottom="0in"/>
    </style:style>
    <style:style style:name="T219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195" style:parent-style-name="Standard" style:family="paragraph">
      <style:paragraph-properties fo:text-align="justify" fo:margin-bottom="0in"/>
      <style:text-properties style:font-name-asian="Arial Unicode MS" style:font-name-complex="Arial Unicode MS" fo:color="#0070C0" fo:font-size="12pt" style:font-size-asian="12pt" style:font-size-complex="12pt"/>
    </style:style>
    <style:style style:name="P2196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197" style:parent-style-name="Paragraphedeliste" style:family="paragraph">
      <style:paragraph-properties fo:text-align="justify" fo:margin-bottom="0in"/>
    </style:style>
    <style:style style:name="T219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19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200" style:parent-style-name="Paragraphedeliste" style:family="paragraph">
      <style:paragraph-properties fo:text-align="justify" fo:margin-bottom="0in"/>
    </style:style>
    <style:style style:name="P220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202" style:parent-style-name="Paragraphedeliste" style:family="paragraph">
      <style:paragraph-properties fo:text-align="justify" fo:margin-bottom="0in"/>
    </style:style>
    <style:style style:name="T220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20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20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206" style:parent-style-name="Paragraphedeliste" style:family="paragraph">
      <style:paragraph-properties fo:text-align="justify" fo:margin-bottom="0in"/>
    </style:style>
    <style:style style:name="T2207" style:parent-style-name="Policepardéfaut" style:family="text">
      <style:text-properties style:font-name-asian="Arial Unicode MS" style:font-name-complex="Arial Unicode MS" fo:color="#0070C0" fo:font-size="12pt" style:font-size-asian="12pt" style:font-size-complex="12pt"/>
    </style:style>
    <style:style style:name="T2208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209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210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211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212" style:parent-style-name="Paragraphedeliste" style:family="paragraph">
      <style:paragraph-properties fo:text-align="justify" fo:margin-bottom="0in"/>
    </style:style>
    <style:style style:name="T2213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21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215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216" style:parent-style-name="Paragraphedeliste" style:family="paragraph">
      <style:paragraph-properties fo:text-align="justify" fo:margin-bottom="0in"/>
    </style:style>
    <style:style style:name="T2217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218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219" style:parent-style-name="Paragraphedeliste" style:family="paragraph">
      <style:paragraph-properties fo:text-align="justify" fo:margin-bottom="0in"/>
      <style:text-properties style:font-name-asian="Arial Unicode MS" style:font-name-complex="Arial Unicode MS" fo:color="#002060" fo:font-size="12pt" style:font-size-asian="12pt" style:font-size-complex="12pt"/>
    </style:style>
    <style:style style:name="P2220" style:parent-style-name="Standard" style:family="paragraph">
      <style:paragraph-properties fo:text-align="justify" fo:margin-bottom="0in" fo:margin-left="0.25in">
        <style:tab-stops/>
      </style:paragraph-properties>
      <style:text-properties style:font-name-asian="Arial Unicode MS" style:font-name-complex="Arial Unicode MS" fo:color="#0070C0" fo:font-size="12pt" style:font-size-asian="12pt" style:font-size-complex="12pt"/>
    </style:style>
    <style:style style:name="P2221" style:parent-style-name="Paragraphedeliste" style:family="paragraph">
      <style:paragraph-properties fo:text-align="justify" fo:margin-bottom="0in"/>
    </style:style>
    <style:style style:name="T2222" style:parent-style-name="Policepardéfaut" style:family="text">
      <style:text-properties style:font-name-asian="Arial Unicode MS" style:font-name-complex="Arial Unicode MS" fo:font-weight="bold" style:font-weight-asian="bold" fo:font-style="italic" style:font-style-asian="italic" fo:color="#002060" fo:font-size="12pt" style:font-size-asian="12pt" style:font-size-complex="12pt"/>
    </style:style>
    <style:style style:name="T2223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T2224" style:parent-style-name="Policepardéfaut" style:family="text">
      <style:text-properties style:font-name-asian="Arial Unicode MS" style:font-name-complex="Arial Unicode MS" fo:color="#002060" fo:font-size="12pt" style:font-size-asian="12pt" style:font-size-complex="12pt"/>
    </style:style>
    <style:style style:name="P2225" style:parent-style-name="Standard" style:family="paragraph">
      <style:paragraph-properties fo:text-align="justify" fo:margin-bottom="0in"/>
      <style:text-properties fo:color="#002060" fo:letter-spacing="0.0034in" fo:font-size="12pt" style:font-size-asian="12pt" style:font-size-complex="12pt"/>
    </style:style>
    <style:style style:name="P2226" style:parent-style-name="Standard" style:family="paragraph">
      <style:paragraph-properties fo:text-align="justify" fo:margin-bottom="0in"/>
      <style:text-properties fo:color="#002060" fo:letter-spacing="0.0034in" fo:font-size="12pt" style:font-size-asian="12pt" style:font-size-complex="12pt"/>
    </style:style>
    <style:style style:name="P2227" style:parent-style-name="Standard" style:family="paragraph">
      <style:paragraph-properties fo:text-align="center" fo:margin-bottom="0in"/>
      <style:text-properties fo:color="#002060" fo:letter-spacing="0.0034in" fo:font-size="12pt" style:font-size-asian="12pt" style:font-size-complex="12pt"/>
    </style:style>
    <style:style style:name="P2228" style:parent-style-name="Standard" style:family="paragraph">
      <style:paragraph-properties fo:margin-bottom="0in"/>
    </style:style>
    <style:style style:name="T2229" style:parent-style-name="Policepardéfaut" style:family="text">
      <style:text-properties fo:color="#002060" fo:letter-spacing="0.0034in" fo:font-size="12pt" style:font-size-asian="12pt" style:font-size-complex="12pt"/>
    </style:style>
    <style:style style:name="P2230" style:parent-style-name="Standard" style:family="paragraph">
      <style:paragraph-properties fo:text-align="center" fo:margin-bottom="0.059in" fo:line-height="100%" fo:background-color="#9999FF"/>
    </style:style>
    <style:style style:name="T2231" style:parent-style-name="Policepardéfaut" style:family="text">
      <style:text-properties fo:color="#002060" fo:font-size="12pt" style:font-size-asian="12pt" style:font-size-complex="12pt"/>
    </style:style>
    <style:style style:name="T2232" style:parent-style-name="Policepardéfaut" style:family="text">
      <style:text-properties fo:color="#002060" style:text-position="super 66.6%" fo:font-size="12pt" style:font-size-asian="12pt" style:font-size-complex="12pt"/>
    </style:style>
    <style:style style:name="T2233" style:parent-style-name="Policepardéfaut" style:family="text">
      <style:text-properties fo:color="#002060" fo:font-size="12pt" style:font-size-asian="12pt" style:font-size-complex="12pt"/>
    </style:style>
    <style:style style:name="P2234" style:parent-style-name="Standard" style:family="paragraph">
      <style:paragraph-properties fo:text-align="center" fo:margin-bottom="0.059in" fo:line-height="100%" fo:background-color="#9999FF"/>
      <style:text-properties fo:color="#002060" fo:font-size="12pt" style:font-size-asian="12pt" style:font-size-complex="12pt"/>
    </style:style>
    <style:style style:name="P2235" style:parent-style-name="Standard" style:family="paragraph">
      <style:paragraph-properties fo:text-align="center" fo:margin-bottom="0.059in" fo:line-height="100%" fo:background-color="#9999FF"/>
      <style:text-properties fo:color="#002060" fo:font-size="12pt" style:font-size-asian="12pt" style:font-size-complex="12pt"/>
    </style:style>
    <style:style style:name="P2236" style:parent-style-name="Standard" style:family="paragraph">
      <style:paragraph-properties fo:text-align="center" fo:margin-bottom="0.059in" fo:line-height="100%" fo:background-color="#9999FF"/>
    </style:style>
    <style:style style:name="P2237" style:parent-style-name="Standard" style:family="paragraph">
      <style:paragraph-properties fo:text-align="center" fo:margin-bottom="0.059in" fo:line-height="100%" fo:background-color="#9999FF"/>
    </style:style>
    <style:style style:name="T2238" style:parent-style-name="Policepardéfaut" style:family="text">
      <style:text-properties style:text-underline-type="single" style:text-underline-style="solid" style:text-underline-width="auto" style:text-underline-mode="continuous"/>
    </style:style>
    <style:style style:name="P2239" style:parent-style-name="Standard" style:family="paragraph">
      <style:paragraph-properties fo:text-align="center" fo:margin-bottom="0.059in" fo:line-height="100%" fo:background-color="#9999FF"/>
      <style:text-properties fo:color="#002060" fo:font-size="12pt" style:font-size-asian="12pt" style:font-size-complex="12pt"/>
    </style:style>
    <style:style style:name="P2240" style:parent-style-name="Standard" style:family="paragraph">
      <style:paragraph-properties fo:margin-bottom="0in"/>
    </style:style>
    <style:style style:family="graphic" style:name="a1" style:parent-style-name="Graphics">
      <style:graphic-properties fo:wrap-option="wrap" fo:border="0.00079in solid #000000" fo:padding-top="0in" fo:padding-bottom="0in" fo:padding-left="0in" fo:padding-right="0in" fo:background-color="transparent" draw:textarea-vertical-align="top" draw:textarea-horizontal-align="left" style:wrap="non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Documents disponibles à la bibliothèque de la MCJP</text:p>
      <text:p text:style-name="P6"><text:span text:style-name="T7">(français / English)</text:span><text:span text:style-name="T8"><text:tab/></text:span></text:p>
      <text:p text:style-name="P9"/>
      <text:p text:style-name="P10"/>
      <text:p text:style-name="P11">Romans et nouvelles (hors roman noir)</text:p>
      <text:p text:style-name="P12"/>
      <text:p text:style-name="P13">ALBERY <text:s/>Nobuko (1940-..)</text:p>
      <text:list text:style-name="WWNum45" text:continue-numbering="true">
        <text:list-item>
          <text:p text:style-name="P14"><text:span text:style-name="T15">Le démon du Nô.<text:s/></text:span><text:span text:style-name="T16">Traduit de l’anglais par<text:s/></text:span><text:span text:style-name="T17">Suzanne Mayoux</text:span><text:span text:style-name="T18">.<text:s/></text:span><text:span text:style-name="T19">Paris : Gallimard, 1988. 355 p.<text:s/></text:span><text:span text:style-name="T20">(cote : 895.63 / An)</text:span></text:p>
        </text:list-item>
      </text:list>
      <text:p text:style-name="P21"/>
      <text:p text:style-name="P22">AMINO Kiku (1900-1978)</text:p>
      <text:list text:style-name="WWNum45" text:continue-numbering="true">
        <text:list-item>
          <text:p text:style-name="P23"><text:span text:style-name="T24">On ne vit qu’une fois.<text:s/></text:span><text:span text:style-name="T25">Traduit par Estrellita Wasserman. In<text:s/></text:span><text:span text:style-name="T26">Anthologie de nouvelles japonaises contemporaines</text:span><text:span text:style-name="T27">.</text:span><text:span text:style-name="T28">:<text:s/></text:span><text:span text:style-name="T29">Tome II</text:span><text:span text:style-name="T30">.</text:span><text:span text:style-name="T31"><text:s/>Paris : Gallimard, 1986. pp. 233-257</text:span></text:p>
        </text:list-item>
      </text:list>
      <text:p text:style-name="P32">(cote : 895.63 / Iy / 2)</text:p>
      <text:p text:style-name="P33"/>
      <text:p text:style-name="P34">ARIKAWA Hiro<text:s/>(1972-..)</text:p>
      <text:list text:style-name="WWNum45" text:continue-numbering="true">
        <text:list-item>
          <text:p text:style-name="P35"><text:span text:style-name="T36">Les mémoires d’un chat.</text:span><text:span text:style-name="T37"><text:s/>Traduit par Jean-Louis de la Couronne. Arles : Actes Sud, 2017. 324 p. (cote : 895.63 / Ah)</text:span></text:p>
        </text:list-item>
      </text:list>
      <text:p text:style-name="P38"/>
      <text:p text:style-name="P39">ARIYOSHI <text:s/>Sawako (1931-1984)</text:p>
      <text:list text:style-name="WWNum45" text:continue-numbering="true">
        <text:list-item>
          <text:p text:style-name="P40"><text:span text:style-name="T41">Le crépuscule de Shigezo.</text:span><text:span text:style-name="T42"><text:s/>Traduit par Jean-Christophe Bouvier. Paris : Mercure de France, 2018. 304<text:s/></text:span><text:span text:style-name="T43">p. (cote : 895.63 / As)</text:span></text:p>
        </text:list-item>
        <text:list-item>
          <text:p text:style-name="P44"><text:span text:style-name="T45">Le miroir des courtisanes.</text:span><text:span text:style-name="T46"><text:s/>Traduit par Corinne Atlan. Paris : Philippe Picquier, 1998. 523 p. (cote : 895.63 / As)</text:span></text:p>
        </text:list-item>
        <text:list-item>
          <text:p text:style-name="P47"><text:span text:style-name="T48">Les années du crépuscule : roman.</text:span><text:span text:style-name="T49"><text:s/>Traduit par Jean-Christophe Bouvier. Paris : Stock, 1994. 358 p. (cote : 895.63 / A</text:span><text:span text:style-name="T50">s)</text:span></text:p>
        </text:list-item>
        <text:list-item>
          <text:p text:style-name="P51"><text:span text:style-name="T52">Kabuki dancer.</text:span><text:span text:style-name="T53"><text:s/>Translated by James R. Brandon. New York; Tokyo: Kodansha international, 1994.<text:s/></text:span><text:span text:style-name="T54">348 p. (cote : 895.63 / As)</text:span></text:p>
        </text:list-item>
        <text:list-item>
          <text:p text:style-name="P55"><text:span text:style-name="T56">Les dames de Kimoto : roman.</text:span><text:span text:style-name="T57"><text:s/>Traduit par Yoko Sim. Paris : Stock, 1991. 283 p. (cote : 895.63 / As)</text:span></text:p>
        </text:list-item>
        <text:list-item>
          <text:p text:style-name="P58"><text:span text:style-name="T59">Kaé, ou, Les deux<text:s/></text:span><text:span text:style-name="T60">rivales : roman.<text:s/></text:span><text:span text:style-name="T61">Traduit par Yoko Sim et Patricia Beaujin. Paris : Stock, 1990. 263 p. (cote : 895.63 / As)</text:span></text:p>
        </text:list-item>
        <text:list-item>
          <text:p text:style-name="P62"><text:span text:style-name="T63">The tomoshibi.</text:span><text:span text:style-name="T64"><text:s/>Translated by Keiko Nakamura. In Ueda, Makoto,<text:s/></text:span><text:span text:style-name="T65">The mother of dreams</text:span><text:span text:style-name="T66">. Tokyo; New York: 1986. pp. 241-257 (cote : 895.63 / Um)</text:span></text:p>
        </text:list-item>
      </text:list>
      <text:p text:style-name="P67"/>
      <text:p text:style-name="P68">ASABUKI<text:s text:c="2"/>Tomiko (1917-2005)</text:p>
      <text:list text:style-name="WWNum45" text:continue-numbering="true">
        <text:list-item>
          <text:p text:style-name="P69"><text:span text:style-name="T70">Asako.</text:span><text:span text:style-name="T71"><text:s/>Traduit par Marc Mécréant. Paris : Côté-femmes, 1992. 312 p.</text:span></text:p>
        </text:list-item>
      </text:list>
      <text:p text:style-name="P72"><text:span text:style-name="T73"><text:s/>(cote : 895.63 / At)</text:span></text:p>
      <text:p text:style-name="P74"/>
      <text:p text:style-name="P75"><text:span text:style-name="T76">BAND</text:span><text:span text:style-name="T77">Ȏ</text:span><text:span text:style-name="T78"><text:s text:c="2"/>Masako (1958-2014)</text:span></text:p>
      <text:list text:style-name="WWNum45" text:continue-numbering="true">
        <text:list-item>
          <text:p text:style-name="P79"><text:span text:style-name="T80">Mandala road.</text:span><text:span text:style-name="T81"><text:s/>Translated by Wayne P. Lammers. London: Thames River Press, 2013. 365 p. (cote : 895.63 / Bm)</text:span></text:p>
        </text:list-item>
      </text:list>
      <text:p text:style-name="P82"/>
      <text:p text:style-name="P83">EKUNI Kaori (1964-..)</text:p>
      <text:list text:style-name="WWNum45" text:continue-numbering="true">
        <text:list-item>
          <text:p text:style-name="P84"><text:span text:style-name="T85">Dans la barque de Dieu.</text:span><text:span text:style-name="T86"><text:s/>Traduit par Patrick Honnoré. Arles : Philippe Picquier, 2014. 202 p. (cote : 895.63 / Ek)</text:span></text:p>
        </text:list-item>
        <text:list-item>
          <text:p text:style-name="P87"><text:span text:style-name="T88">God’s boat.</text:span><text:span text:style-name="T89"><text:s/>Translated by Kobayashi Chikako. London: Thames River Press, 2012.<text:s/></text:span></text:p>
        </text:list-item>
      </text:list>
      <text:p text:style-name="P90"><text:span text:style-name="T91">138 p. (cote : 895.63 / Ek)</text:span></text:p>
      <text:p text:style-name="P92"/>
      <text:p text:style-name="P93">ENCHI <text:s/>Fumiko<text:s/>(1905-1986)</text:p>
      <text:list text:style-name="WWNum45" text:continue-numbering="true">
        <text:list-item>
          <text:p text:style-name="P94"><text:span text:style-name="T95">Chemin de femmes.</text:span><text:span text:style-name="T96"><text:s/>Traduit par Anne Bayard-Sakai et Cécile Sakai.<text:s/></text:span><text:span text:style-name="T97">Paris : Gallimard, 1999. 217 p. (cote : 895.63 / Ef)</text:span></text:p>
        </text:list-item>
        <text:list-item>
          <text:p text:style-name="P98"><text:span text:style-name="T99">The flower-eating crone.</text:span><text:span text:style-name="T100"><text:s/>Translated by Lucy North. In<text:s/></text:span><text:span text:style-name="T101">The<text:s/></text:span><text:span text:style-name="T102">Ox</text:span><text:span text:style-name="T103">ford</text:span><text:span text:style-name="T104"><text:s/>book of Japanese short stories</text:span><text:span text:style-name="T105">.</text:span><text:span text:style-name="T106"><text:s/>Oxford; New York: Oxford Univ</text:span><text:span text:style-name="T107">ersity Press, 1997. pp. 172-181.<text:s/></text:span></text:p>
        </text:list-item>
      </text:list>
      <text:p text:style-name="P108">(cote : 895.63 / Gt)</text:p>
      <text:list text:style-name="LFO50" text:continue-numbering="true">
        <text:list-item>
          <text:p text:style-name="P109"><text:span text:style-name="T110">Chroniques glorieuses : roman.</text:span><text:span text:style-name="T111"><text:s/>Traduit Catherine Ancelot. Arles : Philippe Picquier, 1993. 186 p. (cote : 895.63 / Ef)</text:span></text:p>
        </text:list-item>
      </text:list>
      <text:list text:style-name="WWNum45" text:continue-numbering="true">
        <text:list-item>
          <text:p text:style-name="P112"><text:span text:style-name="T113">Love in two lives: The remnant.</text:span><text:span text:style-name="T114"><text:s/>Translated by Noriko Mizuta Lippit. In<text:s/></text:span><text:span text:style-name="T115">Mizuta Lippit, Noriko</text:span><text:span text:style-name="T116">,<text:s/></text:span><text:span text:style-name="T117">Japanese women writers: Twentieth century short fiction</text:span><text:span text:style-name="T118">.</text:span><text:span text:style-name="T119"><text:s/>Armonk, N.Y.: M.E. Sharpe, 1991. pp. 97-111 (cote : 895.6 / Mn)</text:span></text:p>
        </text:list-item>
        <text:list-item>
          <text:p text:style-name="P120"><text:span text:style-name="T121">Masque de femme.</text:span><text:span text:style-name="T122"><text:s/>Traduit par René de Ceccatty et Ryoji Nakamura. Paris : Gallimard, 1988. 145 p. (cote : 895.63<text:s/></text:span><text:span text:style-name="T123">/ Ef)</text:span></text:p>
        </text:list-item>
        <text:list-item>
          <text:p text:style-name="P124"><text:span text:style-name="T125">Envoûtement.</text:span><text:span text:style-name="T126"><text:s/>Traduit par Marc Mécréant. In<text:s/></text:span><text:span text:style-name="T127">Anthologie de nouvelles japonaises contemporaines</text:span><text:span text:style-name="T128">.<text:s/></text:span><text:span text:style-name="T129">Paris : Gallimard, 1986. pp. 287-315 (cote : 895.63 / Iy / 1)</text:span></text:p>
        </text:list-item>
        <text:list-item>
          <text:p text:style-name="P130"><text:span text:style-name="T131">Blind man’s buff.</text:span><text:span text:style-name="T132"><text:s/>Translated by Beth Cary. In Ueda, Makoto,<text:s/></text:span><text:span text:style-name="T133">The mother of dreams</text:span><text:span text:style-name="T134">. Tokyo; New Y</text:span><text:span text:style-name="T135">ork: Kodansha international, 1986. pp. 165-177 (cote : 895.63 / Um)</text:span></text:p>
        </text:list-item>
        <text:list-item>
          <text:p text:style-name="P136"><text:span text:style-name="T137">Enchantress.</text:span><text:span text:style-name="T138"><text:s/>Translated by John Bester. In Seidensticker, E. G.,<text:s/></text:span><text:span text:style-name="T139">Modern Japanese short stories</text:span><text:span text:style-name="T140">.<text:s/></text:span><text:span text:style-name="T141">Tokyo: Japan Publications, 1970. pp. 72-93 (cote : 895.63 / Se)</text:span></text:p>
        </text:list-item>
      </text:list>
      <text:p text:style-name="P142"/>
      <text:p text:style-name="P143">FUJINO Chiya<text:s/>(1962-..)</text:p>
      <text:list text:style-name="WWNum45" text:continue-numbering="true">
        <text:list-item>
          <text:p text:style-name="P144"><text:span text:style-name="T145">Havre de paix.</text:span><text:span text:style-name="T146"><text:s/>Traduit par Dominique Palmé et Kyoko Sato. Paris : </text:span><text:span text:style-name="T147">É</text:span><text:span text:style-name="T148">ditions Thierry Magnier, 2006. 239 p. (cote : 895.63 / Fc)</text:span></text:p>
        </text:list-item>
        <text:list-item>
          <text:p text:style-name="P149"><text:span text:style-name="T150">Route 225.</text:span><text:span text:style-name="T151"><text:s/>Traduit par Silvain Chupin. Paris : </text:span><text:span text:style-name="T152">É</text:span><text:span text:style-name="T153">ditions Thierry Magnier, 2002. 254 p. (cote : 895.63 / Fc)</text:span></text:p>
        </text:list-item>
        <text:list-item>
          <text:p text:style-name="P154"><text:span text:style-name="T155">Une mégère au</text:span><text:span text:style-name="T156"><text:s/>poste de police.<text:s/></text:span><text:span text:style-name="T157">Traduit par Corinne Quentin. In<text:s/></text:span><text:span text:style-name="T158">Tokyo électrique</text:span><text:span text:style-name="T159">.</text:span><text:span text:style-name="T160"><text:s/>Paris : Autrement, 2000. pp. 163-214 (cote : 895.63 / Mt)</text:span></text:p>
        </text:list-item>
      </text:list>
      <text:p text:style-name="P161"/>
      <text:p text:style-name="P162">HARADA Yasuko (1928-2009)</text:p>
      <text:list text:style-name="WWNum45" text:continue-numbering="true">
        <text:list-item>
          <text:p text:style-name="P163"><text:span text:style-name="T164">Evening bells.</text:span><text:span text:style-name="T165"><text:s/>Translated by Chia-ning Chang and Sara Dillon. In Ueda, Makoto,<text:s/></text:span><text:span text:style-name="T166">The mother of<text:s/></text:span><text:span text:style-name="T167">dreams</text:span><text:span text:style-name="T168">. Tokyo; New York: 1986. pp. 47-69 (cote : 895.63 / Um)</text:span></text:p>
        </text:list-item>
        <text:list-item>
          <text:p text:style-name="P169"><text:span text:style-name="T170">Chant d’automne.</text:span><text:span text:style-name="T171"><text:s/>Traduit par Fumiko Isomura et Henriette Valot. Paris, Albin Michel, 1964. 292 p. (cote : 895.63 / Hy)</text:span></text:p>
        </text:list-item>
      </text:list>
      <text:p text:style-name="P172"/>
      <text:p text:style-name="P173">HAYASHI Fumiko (1903-1951)</text:p>
      <text:list text:style-name="WWNum45" text:continue-numbering="true">
        <text:list-item>
          <text:p text:style-name="P174"><text:span text:style-name="T175">Vagabonde.</text:span><text:span text:style-name="T176"><text:s/>Traduit par René de<text:s/></text:span><text:span text:style-name="T177">Ceccatty. Paris : </text:span><text:span text:style-name="T178">Vendémiaire</text:span><text:span text:style-name="T179">, 2023.</text:span></text:p>
        </text:list-item>
      </text:list>
      <text:p text:style-name="P180">191 p. (cote : 895.63 / Hf)</text:p>
      <text:list text:style-name="WWNum45" text:continue-numbering="true">
        <text:list-item>
          <text:p text:style-name="P181"><text:span text:style-name="T182">Les yeux bruns.</text:span><text:span text:style-name="T183"><text:s/>Traduit par Corinne Atlan. Monaco : </text:span><text:span text:style-name="T184">É</text:span><text:span text:style-name="T185">ditions du Rocher, 2007.</text:span></text:p>
        </text:list-item>
      </text:list>
      <text:p text:style-name="P186">295 p. (cote : 895.63 / Hf)</text:p>
      <text:list text:style-name="WWNum45" text:continue-numbering="true">
        <text:list-item>
          <text:p text:style-name="P187"><text:span text:style-name="T188">Floating clouds.</text:span><text:span text:style-name="T189"><text:s/>Translated by Lane Dunlop. New York: Columbia University Press, 2006</text:span><text:span text:style-name="T190">. 303 p. (cote : 895.63 / Hf)</text:span></text:p>
        </text:list-item>
        <text:list-item>
          <text:p text:style-name="P191"><text:span text:style-name="T192">Nuages flottants.</text:span><text:span text:style-name="T193"><text:s/>Traduit par Corinne Atlan. Monaco : </text:span><text:span text:style-name="T194">É</text:span><text:span text:style-name="T195">ditions du Rocher, 2005.<text:s/></text:span></text:p>
        </text:list-item>
      </text:list>
      <text:p text:style-name="P196">417 p. (cote : 895.63 / Hf)</text:p>
      <text:list text:style-name="WWNum45" text:continue-numbering="true">
        <text:list-item>
          <text:p text:style-name="P197"><text:span text:style-name="T198">The accordion and the fish town.</text:span><text:span text:style-name="T199"><text:s/>Translated by Janice Brown. In<text:s/></text:span><text:span text:style-name="T200">The<text:s/></text:span><text:span text:style-name="T201">Oxford</text:span><text:span text:style-name="T202"><text:s/>book of Japanese short stories</text:span><text:span text:style-name="T203">.</text:span><text:span text:style-name="T204"><text:s/></text:span><text:span text:style-name="T205">Oxford; New York: Oxford University Press, 1997. <text:s/>pp. 154-171 (cote : 895.63 / Gt)</text:span></text:p>
        </text:list-item>
        <text:list-item>
          <text:p text:style-name="P206"><text:span text:style-name="T207">Diary of a vagabond.</text:span><text:span text:style-name="T208"><text:s/>Translated by Joan E. Ericson. In<text:s/></text:span><text:span text:style-name="T209">Be a woman</text:span><text:span text:style-name="T210">.</text:span><text:span text:style-name="T211"><text:s/>Honolulu: University of Hawai’i Press, 1997.</text:span><text:span text:style-name="T212"><text:s/></text:span><text:span text:style-name="T213">pp. 123-216 (cote : 895.63 / Hf)</text:span></text:p>
        </text:list-item>
        <text:list-item>
          <text:p text:style-name="P214"><text:span text:style-name="T215">Narcissus.</text:span><text:span text:style-name="T216"><text:s/>Translated by Joa</text:span><text:span text:style-name="T217">n E. Ericson. In<text:s/></text:span><text:span text:style-name="T218">Be a woman</text:span><text:span text:style-name="T219">.</text:span><text:span text:style-name="T220"><text:s/>Honolulu: University of Hawai’i Press, 1997.</text:span><text:span text:style-name="T221"><text:s/></text:span><text:span text:style-name="T222">pp. 221-235 (cote : 895.63 / Hf)</text:span></text:p>
        </text:list-item>
        <text:list-item>
          <text:p text:style-name="P223"><text:span text:style-name="T224">A late chrysanthemum.</text:span><text:span text:style-name="T225"><text:s/>Translated by Lane Dunlop. In<text:s/></text:span><text:span text:style-name="T226">A late chrysanthemum: Twenty-one stories from the Japanese</text:span><text:span text:style-name="T227">. Tokyo: Charles E. Tuttle, 1994. pp. 9</text:span><text:span text:style-name="T228">5-112 (cote : 895.63 / Dl)</text:span></text:p>
        </text:list-item>
        <text:list-item>
          <text:p text:style-name="P229"><text:span text:style-name="T230">Borneo diamond.</text:span><text:span text:style-name="T231"><text:s/>Translated by Lane Dunlop. In<text:s/></text:span><text:span text:style-name="T232">Autumn wind and other stories</text:span><text:span text:style-name="T233">. Rutland (Vermont); Tokyo: Charles E. Tuttle, 1994.<text:s/></text:span><text:span text:style-name="T234">pp. 161-182 (cote : 895.63 / Dl)</text:span></text:p>
        </text:list-item>
        <text:list-item>
          <text:p text:style-name="P235"><text:span text:style-name="T236">Downtown.<text:s/></text:span><text:span text:style-name="T237">Translated by Ivan Morris. In<text:s/></text:span><text:span text:style-name="T238">Modern Japanese stories: An<text:s/></text:span><text:span text:style-name="T239">anthology</text:span><text:span text:style-name="T240">. Rutland (Vermont): Charles E. Tuttle, 1993. pp. 349-364 (cote : 895.6 / Mi)</text:span></text:p>
        </text:list-item>
        <text:list-item>
          <text:p text:style-name="P241"><text:span text:style-name="T242">La ville.</text:span><text:span text:style-name="T243"><text:s/>Traduit par Fusako Saito-Hallé. In<text:s/></text:span><text:span text:style-name="T244">Les ailes, la grenade, les cheveux blancs : tome 2 – 1945-1955</text:span><text:span text:style-name="T245">. Arles : Philippe Picquier, 1991. pp. 109-127 <text:s text:c="15"/></text:span><text:span text:style-name="T246"><text:s text:c="10"/></text:span></text:p>
        </text:list-item>
      </text:list>
      <text:p text:style-name="P247">(cote : 895.63 / K / 2)</text:p>
      <text:list text:style-name="WWNum45" text:continue-numbering="true">
        <text:list-item>
          <text:p text:style-name="P248"><text:span text:style-name="T249">Narcissus.<text:s/></text:span><text:span text:style-name="T250">Translated by Kyoko Iriye Selden. In<text:s/></text:span><text:span text:style-name="T251">Japanese women writers: Twentieth century short fiction</text:span><text:span text:style-name="T252">. Armonk, N.Y.: M.E. Sharpe, 1991. pp. 46-57 (cote : 895.6 / Mn)</text:span></text:p>
        </text:list-item>
        <text:list-item>
          <text:p text:style-name="P253"><text:span text:style-name="T254">Le chrystanthème tardif.</text:span><text:span text:style-name="T255"><text:s/>Traduit par Anne<text:s/></text:span><text:span text:style-name="T256">Sakai. In<text:s/></text:span><text:span text:style-name="T257">Anthologie de nouvelles japonaises contemporaines</text:span><text:span text:style-name="T258"> </text:span><text:span text:style-name="T259">:</text:span><text:span text:style-name="T260"><text:s/></text:span><text:span text:style-name="T261">,<text:s/></text:span><text:span text:style-name="T262">Tome II</text:span><text:span text:style-name="T263">.</text:span><text:span text:style-name="T264"><text:s/>Paris : Gallimard, 1986. pp. 283-305 <text:s text:c="12"/></text:span></text:p>
        </text:list-item>
      </text:list>
      <text:p text:style-name="P265">(cote : 895.63 / Iy / 2)</text:p>
      <text:p text:style-name="P266"/>
      <text:p text:style-name="P267"/>
      <text:list text:style-name="WWNum45" text:continue-numbering="true">
        <text:list-item>
          <text:p text:style-name="P268"><text:span text:style-name="T269">Late chrysanthemum.</text:span><text:span text:style-name="T270"><text:s/>Translated by John Bester. In Seidensticker, E. G.,<text:s/></text:span><text:span text:style-name="T271">Modern Japanese short stories</text:span><text:span text:style-name="T272">.<text:s/></text:span><text:span text:style-name="T273">Tokyo: Japan Publications, 1970. pp. 188-207<text:s/></text:span></text:p>
        </text:list-item>
      </text:list>
      <text:p text:style-name="P274"><text:span text:style-name="T275">(cote : 895.63 / Se)</text:span></text:p>
      <text:p text:style-name="P276"/>
      <text:p text:style-name="P277">HAYASHI Kyôko (1930-2017)</text:p>
      <text:list text:style-name="WWNum45" text:continue-numbering="true">
        <text:list-item>
          <text:p text:style-name="P278"><text:span text:style-name="T279">Yellow sand.<text:s/></text:span><text:span text:style-name="T280">Translated by Kyoko Iriye Selden. In<text:s/></text:span><text:span text:style-name="T281">Japanese women writers: Twentieth century short fiction</text:span><text:span text:style-name="T282">. Armonk, N.Y.: M.E. Sharpe, 1991. pp. 207-216<text:s/></text:span></text:p>
        </text:list-item>
      </text:list>
      <text:p text:style-name="P283"><text:span text:style-name="T284">(cote : 895.6 / Mn)</text:span></text:p>
      <text:p text:style-name="P285"/>
      <text:p text:style-name="P286">HAYASHI Mariko (1954-..)</text:p>
      <text:list text:style-name="WWNum45" text:continue-numbering="true">
        <text:list-item>
          <text:p text:style-name="P287"><text:span text:style-name="T288">Amants pour un an.</text:span><text:span text:style-name="T289"><text:s/>Traduit par Corinne Quentin. In<text:s/></text:span><text:span text:style-name="T290">Tokyo électrique</text:span><text:span text:style-name="T291">.</text:span><text:span text:style-name="T292"><text:s/>Paris : Autrement, 2000. pp. 89-119 (cote : 895.63 / Mt)</text:span></text:p>
        </text:list-item>
        <text:list-item>
          <text:p text:style-name="P293"><text:span text:style-name="T294">Wine.</text:span><text:span text:style-name="T295"><text:s/>Translated by Dawn Lawson. In<text:s/></text:span><text:span text:style-name="T296">New Japanese voices: the best contemporary ficti</text:span><text:span text:style-name="T297">on from Japan.</text:span><text:span text:style-name="T298"><text:s/>New York: Atlantic Monthly P</text:span><text:span text:style-name="T299">ress, 1991. pp. 138-151 <text:s text:c="10"/></text:span></text:p>
        </text:list-item>
      </text:list>
      <text:p text:style-name="P300"><text:span text:style-name="T301"><text:s/>(cote : 895.6 / Mh)</text:span></text:p>
      <text:p text:style-name="P302"/>
      <text:p text:style-name="P303">HIGUCHI Ichiyô (1872-1896)</text:p>
      <text:list text:style-name="WWNum45" text:continue-numbering="true">
        <text:list-item>
          <text:p text:style-name="P304"><text:span text:style-name="T305">La treizième nuit : Et autres récits.<text:s/></text:span><text:span text:style-name="T306">Traduit par Claire Dodane. Paris : Les Belles Lettres, 2008. 186 p. (cote : 895.63 / Hi)</text:span></text:p>
        </text:list-item>
        <text:list-item>
          <text:p text:style-name="P307"><text:span text:style-name="T308">Qui est le plus grand ? : Roman.<text:s/></text:span><text:span text:style-name="T309">Traduit par André Geymond. Arles : Philippe Picquier, 1996. 114 p. (cote : 895.63 / Hi)</text:span></text:p>
        </text:list-item>
        <text:list-item>
          <text:p text:style-name="P310"><text:span text:style-name="T311">Separate ways.</text:span><text:span text:style-name="T312"><text:s/>Translated by Robert Danly. In<text:s/></text:span><text:span text:style-name="T313">The<text:s/></text:span><text:span text:style-name="T314">Ox</text:span><text:span text:style-name="T315">ford</text:span><text:span text:style-name="T316"><text:s/>book of Japanese short stories</text:span><text:span text:style-name="T317">.</text:span><text:span text:style-name="T318"><text:s/>Oxford; New York: Oxford University Press, 199</text:span><text:span text:style-name="T319">7. pp. 36-44 <text:s text:c="20"/>(cote : 895.63 / Gt)</text:span></text:p>
        </text:list-item>
        <text:list-item>
          <text:p text:style-name="P320"><text:span text:style-name="T321">Le trente et un décembre.</text:span><text:span text:style-name="T322"><text:s/>Traduit par André Gémond. In<text:s/></text:span><text:span text:style-name="T323">Anthologie de nouvelles japonaises contemporaines</text:span><text:span text:style-name="T324">.</text:span><text:span text:style-name="T325"><text:s/>Paris : Gallimard, 1986. pp. 45-64 (cote : 895.63 / Iy / 1)</text:span></text:p>
        </text:list-item>
      </text:list>
      <text:p text:style-name="P326"/>
      <text:p text:style-name="P327">HIKARI Agata (1943-1992)</text:p>
      <text:list text:style-name="WWNum45" text:continue-numbering="true">
        <text:list-item>
          <text:p text:style-name="P328"><text:span text:style-name="T329">Le<text:s/></text:span><text:span text:style-name="T330">planétarium.</text:span><text:span text:style-name="T331"><text:s/>Traduit par Pascale Takahashi. In<text:s/></text:span><text:span text:style-name="T332">La famille :<text:s/></text:span><text:span text:style-name="T333">Anthologie de nouvelles japonaises contemporaines</text:span><text:span text:style-name="T334">.</text:span><text:span text:style-name="T335"><text:s/>Monaco :<text:s/></text:span><text:span text:style-name="T336">É</text:span><text:span text:style-name="T337">ditions du Rocher, 2010. pp. 179-208 (cote : 895.63 / R / 4)</text:span></text:p>
        </text:list-item>
      </text:list>
      <text:p text:style-name="P338"/>
      <text:p text:style-name="P339">HIRABAYASHI Taiko (1905-1972)</text:p>
      <text:list text:style-name="WWNum45" text:continue-numbering="true">
        <text:list-item>
          <text:p text:style-name="P340"><text:span text:style-name="T341">Dérision : Autofictions.</text:span><text:span text:style-name="T342"><text:s/>Traduit par Pascal</text:span><text:span text:style-name="T343">e Doderisse. Donnemarie-Dontilly :<text:s/></text:span><text:span text:style-name="T344">É</text:span><text:span text:style-name="T345">ditions iXe, 2021. 104 p. (cote : 895.63 / Ht)</text:span></text:p>
        </text:list-item>
      </text:list>
      <text:p text:style-name="P346"/>
      <text:p text:style-name="P347"/>
      <text:p text:style-name="P348"/>
      <text:list text:style-name="WWNum45" text:continue-numbering="true">
        <text:list-item>
          <text:p text:style-name="P349"><text:span text:style-name="T350">Blind Chinese soldiers.</text:span><text:span text:style-name="T351"><text:s/>Translated by Noriko Mizuta Lippit. In<text:s/></text:span><text:span text:style-name="T352">The<text:s/></text:span><text:span text:style-name="T353">Oxford</text:span><text:span text:style-name="T354"><text:s/>book of Japanese short stories</text:span><text:span text:style-name="T355">.</text:span><text:span text:style-name="T356"><text:s/>Oxford; New York: Oxford University Press, 1997. pp.<text:s/></text:span><text:span text:style-name="T357">182-186. (cote : 895.63 / Gt)</text:span></text:p>
        </text:list-item>
        <text:list-item>
          <text:p text:style-name="P358"><text:span text:style-name="T359">A man’s life.<text:s/></text:span><text:span text:style-name="T360">Translated by Georges Saitô. In<text:s/></text:span><text:span text:style-name="T361">Modern Japanese stories: An anthology</text:span><text:span text:style-name="T362">. Rutland (Vermont): Charles E. Tuttle, 1993</text:span><text:span text:style-name="T363">. pp. 365-382. (cote : 895.6 / Mi)</text:span></text:p>
        </text:list-item>
        <text:list-item>
          <text:p text:style-name="P364"><text:span text:style-name="T365">Les soldats chinois aveugles.</text:span><text:span text:style-name="T366"><text:s/>Traduit par Béatrice<text:s/></text:span><text:span text:style-name="T367">Albertat. In<text:s/></text:span><text:span text:style-name="T368">Les ailes, la grenade, les cheveux blancs : tome 2 – 1945-1955</text:span><text:span text:style-name="T369">.<text:s/></text:span><text:span text:style-name="T370">Arles : Philippe Picquier, 1991. pp. 129-135. (cote : 895.63 / K / 2)</text:span></text:p>
        </text:list-item>
        <text:list-item>
          <text:p text:style-name="P371"><text:span text:style-name="T372">A woman to call mother.</text:span><text:span text:style-name="T373"><text:s/>Translated by Robert Dasher. In Ueda, Makoto,<text:s/></text:span><text:span text:style-name="T374">The mother of dreams</text:span><text:span text:style-name="T375">. Tokyo; New York: </text:span><text:span text:style-name="T376">1986. pp. 211-223 (cote : 895.63 / Um)</text:span></text:p>
        </text:list-item>
      </text:list>
      <text:p text:style-name="P377"/>
      <text:p text:style-name="P378">HIRAIWA Yumie (1932-..)</text:p>
      <text:list text:style-name="WWNum45" text:continue-numbering="true">
        <text:list-item>
          <text:p text:style-name="P379"><text:span text:style-name="T380">Lady of the evening faces.</text:span><text:span text:style-name="T381"><text:s/>Translated by Patricia Lyons. In Ueda, Makoto,<text:s/></text:span><text:span text:style-name="T382">The mother of dreams</text:span><text:span text:style-name="T383">. Tokyo; New York: 1986. pp. 259-277 (cote : 895.63 / Um)</text:span></text:p>
        </text:list-item>
      </text:list>
      <text:p text:style-name="P384"/>
      <text:p text:style-name="P385">IMAMURA, Natsuko (1980-..)</text:p>
      <text:list text:style-name="WWNum45" text:continue-numbering="true">
        <text:list-item>
          <text:p text:style-name="P386"><text:span text:style-name="T387">La<text:s/></text:span><text:span text:style-name="T388">femme à la jupe violette.<text:s/></text:span><text:span text:style-name="T389">Traduit par<text:s/></text:span><text:span text:style-name="T390">Mathilde Tamae-Bourbon</text:span><text:span text:style-name="T391">. Paris : Mercure de France, 2022. 116 p. (cote : 895.63 / In)</text:span></text:p>
        </text:list-item>
      </text:list>
      <text:p text:style-name="P392"/>
      <text:p text:style-name="P393">INABA, Mayumi (1950-2014)</text:p>
      <text:list text:style-name="WWNum45" text:continue-numbering="true">
        <text:list-item>
          <text:p text:style-name="P394"><text:span text:style-name="T395">Mille ans pour aimer.<text:s/></text:span><text:span text:style-name="T396">Traduit par<text:s/></text:span><text:span text:style-name="T397">É</text:span><text:span text:style-name="T398">lisabeth Suetsugu. Arles : Philippe Picquier, 2023. 269 p. (cote : 895.</text:span><text:span text:style-name="T399">63 / Im)</text:span></text:p>
        </text:list-item>
        <text:list-item>
          <text:p text:style-name="P400"><text:span text:style-name="T401">La valse sans fin.<text:s/></text:span><text:span text:style-name="T402">Traduit par<text:s/></text:span><text:span text:style-name="T403">É</text:span><text:span text:style-name="T404">lisabeth Suetsugu. Arles : Philippe Picquier, 2019. 140 p. (cote : 895.63 / Im)</text:span></text:p>
        </text:list-item>
        <text:list-item>
          <text:p text:style-name="P405"><text:span text:style-name="T406">La péninsule aux 24 saisons.<text:s/></text:span><text:span text:style-name="T407">Traduit par<text:s/></text:span><text:span text:style-name="T408">É</text:span><text:span text:style-name="T409">lisabeth Suetsugu. Arles : Philippe Picquier, 2018. 236 p. (cote : 895.63 / Im)</text:span></text:p>
        </text:list-item>
        <text:list-item>
          <text:p text:style-name="P410"><text:span text:style-name="T411">Vingt ans ave</text:span><text:span text:style-name="T412">c mon chat.<text:s/></text:span><text:span text:style-name="T413">Traduit par<text:s/></text:span><text:span text:style-name="T414">É</text:span><text:span text:style-name="T415">lisabeth Suetsugu. Arles : Philippe Picquier, 2014. 197 p. (cote : 895.63 / Im)</text:span></text:p>
        </text:list-item>
      </text:list>
      <text:p text:style-name="P416"/>
      <text:p text:style-name="P417">INOUE Areno (1961-..)</text:p>
      <text:list text:style-name="WWNum45" text:continue-numbering="true">
        <text:list-item>
          <text:p text:style-name="P418"><text:span text:style-name="T419">L’ode au chou sauté.<text:s/></text:span><text:span text:style-name="T420">Traduit par Patrick Honnoré. Arles : Philippe Picquier, 2021.<text:s/></text:span></text:p>
        </text:list-item>
      </text:list>
      <text:p text:style-name="P421"><text:span text:style-name="T422">234 p. (cote : 895.63 / Ia)</text:span></text:p>
      <text:p text:style-name="P423"/>
      <text:p text:style-name="P424">INOUE Yuki<text:s/>(1931-1999)</text:p>
      <text:list text:style-name="WWNum45" text:continue-numbering="true">
        <text:list-item>
          <text:p text:style-name="P425"><text:span text:style-name="T426">Mémoires d’une geisha.<text:s/></text:span><text:span text:style-name="T427">Traduit par Karine Chesneau. Arles : Philippe Picquier, 1997. 279 p. (cote : 895.63 / Iy)</text:span></text:p>
        </text:list-item>
      </text:list>
      <text:p text:style-name="P428"/>
      <text:p text:style-name="P429"/>
      <text:p text:style-name="P430">ITOYAMA Akiko (1966-..)</text:p>
      <text:list text:style-name="WWNum45" text:continue-numbering="true">
        <text:list-item>
          <text:p text:style-name="P431"><text:span text:style-name="T432">In pursuit of lavender.</text:span><text:span text:style-name="T433"><text:s/>Translated by Charles De Wolf. London; New York: Anthem press, 2013. 100 p. (cote</text:span><text:span text:style-name="T434"> : 895.63 / Ia)</text:span></text:p>
        </text:list-item>
        <text:list-item>
          <text:p text:style-name="P435"><text:span text:style-name="T436">Le jour de la gratitude au travail.<text:s/></text:span><text:span text:style-name="T437">Traduit par Marie-Noëlle Ouvray. Arles : Philippe Picquier, 2008. 100 p. (cote : 895.63 / Ia)</text:span></text:p>
        </text:list-item>
      </text:list>
      <text:p text:style-name="P438"/>
      <text:p text:style-name="P439">IWAHASHI Kunie (1934-2014)</text:p>
      <text:list text:style-name="WWNum45" text:continue-numbering="true">
        <text:list-item>
          <text:p text:style-name="P440"><text:span text:style-name="T441">Contre-jour.</text:span><text:span text:style-name="T442"><text:s/>Traduit par Jean-Jacques Tschudin. In<text:s/></text:span><text:span text:style-name="T443">Amours :<text:s/></text:span><text:span text:style-name="T444">Anthologie de<text:s/></text:span><text:span text:style-name="T445">nouvelles japonaises contemporaines</text:span><text:span text:style-name="T446">.</text:span><text:span text:style-name="T447"><text:s/>Monaco :<text:s/></text:span><text:span text:style-name="T448">É</text:span><text:span text:style-name="T449">ditions du Rocher, 2008. pp. 57-89 (cote : 895.63 / Iy / 3)</text:span></text:p>
        </text:list-item>
      </text:list>
      <text:p text:style-name="P450"/>
      <text:p text:style-name="P451">KAKUTA Mitsuyo (1967-..)</text:p>
      <text:list text:style-name="WWNum45" text:continue-numbering="true">
        <text:list-item>
          <text:p text:style-name="P452"><text:span text:style-name="T453">La cigale du huitième jour.<text:s/></text:span><text:span text:style-name="T454">Traduit par<text:s/></text:span><text:span text:style-name="T455">Isabelle Sakai</text:span><text:span text:style-name="T456">.<text:s/></text:span><text:span text:style-name="T457">Arles : Actes Sud, 2015. 343</text:span><text:span text:style-name="T458"><text:s/>p. (cote : 895.63 / Km)</text:span></text:p>
        </text:list-item>
        <text:list-item>
          <text:p text:style-name="P459"><text:span text:style-name="T460">La<text:s/></text:span><text:span text:style-name="T461">maison dans l’arbre.<text:s/></text:span><text:span text:style-name="T462">Traduit par<text:s/></text:span><text:span text:style-name="T463">Isabelle Sakai</text:span><text:span text:style-name="T464">.<text:s/></text:span><text:span text:style-name="T465">Arles : Actes Sud, 2014. 340</text:span><text:span text:style-name="T466"><text:s/>p. (cote : 895.63 / Km)</text:span></text:p>
        </text:list-item>
        <text:list-item>
          <text:p text:style-name="P467"><text:span text:style-name="T468">Celle de l’autre rive.<text:s/></text:span><text:span text:style-name="T469">Traduit par<text:s/></text:span><text:span text:style-name="T470">Isabelle Sakai. Arles : Actes Sud, 2008. 286 p. (</text:span><text:span text:style-name="T471">cote : 895.63 / Km)</text:span></text:p>
        </text:list-item>
        <text:list-item>
          <text:p text:style-name="P472"><text:span text:style-name="T473">Woman of the other shore.<text:s/></text:span><text:span text:style-name="T474">Translated by<text:s/></text:span><text:span text:style-name="T475">Wayne P. L</text:span><text:span text:style-name="T476">ammers</text:span><text:span text:style-name="T477">.<text:s/></text:span><text:span text:style-name="T478">Tokyo, New York, London: Kodansha International, 2007. 271</text:span><text:span text:style-name="T479"><text:s/>p. (cote : 895.63 / Km)</text:span></text:p>
        </text:list-item>
      </text:list>
      <text:p text:style-name="P480"/>
      <text:p text:style-name="P481">KANAI Mieko (1947-..)</text:p>
      <text:list text:style-name="WWNum45" text:continue-numbering="true">
        <text:list-item>
          <text:p text:style-name="P482"><text:span text:style-name="T483">Le Livre des mots.<text:s/></text:span><text:span text:style-name="T484">Traduit par<text:s/></text:span><text:span text:style-name="T485">Isabelle Sakai</text:span><text:span text:style-name="T486">. Paris : la Chambre japonaise, 2011. 155 p. (cote : 895.63 / Is)</text:span></text:p>
        </text:list-item>
        <text:list-item>
          <text:p text:style-name="P487"><text:span text:style-name="T488">The word book.</text:span><text:span text:style-name="T489"><text:s/></text:span><text:span text:style-name="T490">Translated by Paul MacCarthy. Champaign; London: Dalkey Archive Press, 2009. 148 p. (cote : 895.63 / Km)</text:span></text:p>
        </text:list-item>
        <text:list-item>
          <text:p text:style-name="P491"><text:span text:style-name="T492">Couleurs d’eau.</text:span><text:span text:style-name="T493"><text:s/>Traduit par Jean-Jacques Tschudin.<text:s/></text:span><text:span text:style-name="T494">Jeunesse :<text:s/></text:span><text:span text:style-name="T495">Anthologie de nouvelles japonaises contemporaines</text:span><text:span text:style-name="T496">.</text:span><text:span text:style-name="T497"><text:s/>Monaco :<text:s/></text:span><text:span text:style-name="T498">É</text:span><text:span text:style-name="T499">ditions du Rocher, 2007. <text:s text:c="3"/></text:span><text:span text:style-name="T500"><text:s text:c="10"/></text:span></text:p>
        </text:list-item>
      </text:list>
      <text:p text:style-name="P501"><text:span text:style-name="T502">pp. 243-262 (cote : 895.63 / Iy / 1)</text:span></text:p>
      <text:list text:style-name="WWNum45" text:continue-numbering="true">
        <text:list-item>
          <text:p text:style-name="P503"><text:span text:style-name="T504">Platonic love.</text:span><text:span text:style-name="T505"><text:s/>Translated by Amy Vladeck Heinrich. In<text:s/></text:span><text:span text:style-name="T506">The Showa anthology: Modern Japanese short stories: 1929-1984</text:span><text:span text:style-name="T507">. Tokyo; New York: Kodansha International, 1992. pp. 375-382 (cote : 895.63 / Gv)</text:span></text:p>
        </text:list-item>
      </text:list>
      <text:p text:style-name="P508"/>
      <text:p text:style-name="P509"/>
      <text:p text:style-name="P510"/>
      <text:p text:style-name="P511"/>
      <text:p text:style-name="P512"/>
      <text:p text:style-name="P513"/>
      <text:p text:style-name="P514">KANEHARA Hitomi (1983-..)</text:p>
      <text:list text:style-name="LFO51" text:continue-numbering="true">
        <text:list-item>
          <text:p text:style-name="P515"><text:span text:style-name="T516">Onigiri (Saumon).</text:span><text:span text:style-name="T517"><text:s/>Traduit par Patrick Honnoré.<text:s/></text:span><text:span text:style-name="T518">Tempura n°16,<text:s/></text:span><text:span text:style-name="T519">hiver 2023. <text:s text:c="13"/>pp. 37-41</text:span></text:p>
        </text:list-item>
        <text:list-item>
          <text:p text:style-name="P520"><text:span text:style-name="T521">Serpents et piercings.</text:span><text:span text:style-name="T522"><text:s/>Traduit par Brice Matthieussent. Paris : Grasset, 2006.<text:s/></text:span></text:p>
        </text:list-item>
      </text:list>
      <text:p text:style-name="P523"><text:span text:style-name="T524">162 p. (cote 895.63 / Kh)</text:span><text:s/></text:p>
      <text:p text:style-name="P525"/>
      <text:p text:style-name="P526">KAWAKAMI Hiromi (1958-..)</text:p>
      <text:list text:style-name="WWNum45" text:continue-numbering="true">
        <text:list-item>
          <text:p text:style-name="P527"><text:span text:style-name="T528">Soudain, j’ai entendu la voix de l’eau.<text:s/></text:span><text:span text:style-name="T529">Traduit par<text:s/></text:span><text:span text:style-name="T530">É</text:span><text:span text:style-name="T531">lisabeth Suetsugu. Arles : Philippe Picquier, 2016. 213 p. (cote : 895.63 / Kh)</text:span></text:p>
        </text:list-item>
        <text:list-item>
          <text:p text:style-name="P532"><text:span text:style-name="T533">Les dix amours de Nishino.<text:s/></text:span><text:span text:style-name="T534">Traduit par<text:s/></text:span><text:span text:style-name="T535">É</text:span><text:span text:style-name="T536">lisabeth Suetsugu. Arles : Philippe Picquier, 2013. 206 p. (cote : 895.63 / Kh)</text:span></text:p>
        </text:list-item>
        <text:list-item>
          <text:p text:style-name="P537"><text:span text:style-name="T538">Mog</text:span><text:span text:style-name="T539">era Wogura.</text:span><text:span text:style-name="T540"><text:s/>Translated by Michael Emmerich. In<text:s/></text:span><text:span text:style-name="T541">Short stories in Japanese = Nihongo no tanpen shosetsu</text:span><text:span text:style-name="T542">.</text:span><text:span text:style-name="T543"><text:s/>New York: Penguin Books, 2011. pp. 85-121.</text:span></text:p>
        </text:list-item>
      </text:list>
      <text:p text:style-name="P544"><text:span text:style-name="T545"><text:s/></text:span><text:span text:style-name="T546">(cote : 895.63 / P)</text:span></text:p>
      <text:list text:style-name="WWNum45" text:continue-numbering="true">
        <text:list-item>
          <text:p text:style-name="P547"><text:span text:style-name="T548">Manazuru.</text:span><text:span text:style-name="T549"><text:s/>Translated by Michael Emmerich.<text:s/></text:span><text:span text:style-name="T550">Berkeley: Counterpoint, 2010. 218 p. (cote : 895.63 / Kh)</text:span></text:p>
        </text:list-item>
        <text:list-item>
          <text:p text:style-name="P551"><text:span text:style-name="T552">La brocante Nakano.<text:s/></text:span><text:span text:style-name="T553">Traduit par<text:s/></text:span><text:span text:style-name="T554">É</text:span><text:span text:style-name="T555">lisabeth Suetsugu. Arles : Philippe Picquier, 2007. 281 p. (cote : 895.63 / Kh)</text:span></text:p>
        </text:list-item>
        <text:list-item>
          <text:p text:style-name="P556"><text:span text:style-name="T557">Les années douces.<text:s/></text:span><text:span text:style-name="T558">Traduit par<text:s/></text:span><text:span text:style-name="T559">É</text:span><text:span text:style-name="T560">lisabeth Suetsugu. Arles : Philippe Picquier, 2005. 2</text:span><text:span text:style-name="T561">83 p. (cote : 895.63 / Kh)</text:span></text:p>
        </text:list-item>
        <text:list-item>
          <text:p text:style-name="P562"><text:span text:style-name="T563">Cette lumière qui vient de la mer.<text:s/></text:span><text:span text:style-name="T564">Traduit par<text:s/></text:span><text:span text:style-name="T565">É</text:span><text:span text:style-name="T566">lisabeth Suetsugu. Arles : Philippe Picquier, 2005. 313 p. (cote : 895.63 / Kh)</text:span></text:p>
        </text:list-item>
        <text:list-item>
          <text:p text:style-name="P567"><text:span text:style-name="T568">Abandons.<text:s/></text:span><text:span text:style-name="T569">Traduit par<text:s/></text:span><text:span text:style-name="T570">Sophie Refle</text:span><text:span text:style-name="T571">. Arles : Philippe Picquier, 2003. 152 p. (cote : 895.63 / Kh)</text:span></text:p>
        </text:list-item>
      </text:list>
      <text:p text:style-name="P572"/>
      <text:p text:style-name="P573">KAWAKAMI Mieko (1976-..)</text:p>
      <text:list text:style-name="WWNum45" text:continue-numbering="true">
        <text:list-item>
          <text:p text:style-name="P574"><text:span text:style-name="T575">La preuve d’amour</text:span><text:span text:style-name="T576">. Traduit par<text:s/></text:span><text:span text:style-name="T577">Patrick Honnoré.</text:span><text:span text:style-name="T578"> </text:span><text:span text:style-name="T579">Tempura</text:span><text:span text:style-name="T580">, automne 2021, n°7, pp. 124-133.</text:span></text:p>
        </text:list-item>
        <text:list-item>
          <text:p text:style-name="P581"><text:span text:style-name="T582">La honte</text:span><text:span text:style-name="T583">. Traduit par<text:s/></text:span><text:span text:style-name="T584">Patrick Honnoré.</text:span><text:span text:style-name="T585"> </text:span><text:span text:style-name="T586">Tempura</text:span><text:span text:style-name="T587">, automne 2020, n°3, pp. 93-105.</text:span></text:p>
        </text:list-item>
        <text:list-item>
          <text:p text:style-name="P588"><text:span text:style-name="T589">Heaven.<text:s/></text:span><text:span text:style-name="T590">Traduit par<text:s/></text:span><text:span text:style-name="T591">Patrick Honnoré</text:span><text:span text:style-name="T592">.<text:s/></text:span><text:span text:style-name="T593">Arles : Actes<text:s/></text:span><text:span text:style-name="T594">Sud, 2016. 233</text:span><text:span text:style-name="T595"><text:s/>p. <text:s text:c="14"/></text:span></text:p>
        </text:list-item>
      </text:list>
      <text:p text:style-name="P596"><text:span text:style-name="T597"><text:s text:c="2"/>(cote : 895.63 / Km)</text:span></text:p>
      <text:list text:style-name="WWNum45" text:continue-numbering="true">
        <text:list-item>
          <text:p text:style-name="P598"><text:span text:style-name="T599">De toutes les nuits, les amants.<text:s/></text:span><text:span text:style-name="T600">Traduit par<text:s/></text:span><text:span text:style-name="T601">Patrick Honnoré</text:span><text:span text:style-name="T602">.<text:s/></text:span><text:span text:style-name="T603">Arles : Actes Sud, 2014. 278</text:span><text:span text:style-name="T604"><text:s/>p. (cote : 895.63 / Km)</text:span></text:p>
        </text:list-item>
        <text:list-item>
          <text:p text:style-name="P605"><text:span text:style-name="T606">Seins et<text:s/></text:span><text:span text:style-name="T607">œ</text:span><text:span text:style-name="T608">ufs.<text:s/></text:span><text:span text:style-name="T609">Traduit par<text:s/></text:span><text:span text:style-name="T610">Patrick Honnoré</text:span><text:span text:style-name="T611">.<text:s/></text:span><text:span text:style-name="T612">Arles : Actes Sud, 2012. 107</text:span><text:span text:style-name="T613"><text:s/>p.</text:span></text:p>
        </text:list-item>
      </text:list>
      <text:p text:style-name="P614">(cote : 895.63 / Km)</text:p>
      <text:p text:style-name="P615"/>
      <text:p text:style-name="P616"/>
      <text:p text:style-name="P617"/>
      <text:p text:style-name="P618">KISHIDA Ruriko (1961-..)</text:p>
      <text:list text:style-name="WWNum45" text:continue-numbering="true">
        <text:list-item>
          <text:p text:style-name="P619"><text:span text:style-name="T620">Des biscuits sans saveur.</text:span><text:span text:style-name="T621"><text:s/>Traduit par Alice Hureau.<text:s/></text:span><text:span text:style-name="T622">L</text:span><text:span text:style-name="T623">e Pecq : Ėditions d’Est en Ouest, 2019. 170 p.<text:s/></text:span><text:span text:style-name="T624">(cote : 895.63 / Kr)</text:span></text:p>
        </text:list-item>
        <text:list-item>
          <text:p text:style-name="P625"><text:span text:style-name="T626">Requiem à huis clos.</text:span><text:span text:style-name="T627"><text:s/>Traduit par Myriam Dartois-Ako.<text:s/></text:span><text:span text:style-name="T628">L</text:span><text:span text:style-name="T629">e Pecq : Ėditions d’Est en<text:s/></text:span><text:span text:style-name="T630">Ouest, 2016.<text:s/></text:span><text:span text:style-name="T631">237 p. (cote : 895.63 / Kr)</text:span></text:p>
        </text:list-item>
      </text:list>
      <text:p text:style-name="P632"/>
      <text:p text:style-name="P633">KITAHARA Aiko (1938-2013)</text:p>
      <text:list text:style-name="WWNum45" text:continue-numbering="true">
        <text:list-item>
          <text:p text:style-name="P634"><text:span text:style-name="T635">The budding tree: Six stories of love in Edo.</text:span><text:span text:style-name="T636"><text:s/>Translated by Ian MacDonald. Champaign, London: Darkley Archive Press, 2008. 170 p. (cote : 895.63 / Ka)</text:span></text:p>
        </text:list-item>
      </text:list>
      <text:p text:style-name="P637"/>
      <text:p text:style-name="P638">KIZAKI Satoko (1939-..)</text:p>
      <text:list text:style-name="WWNum45" text:continue-numbering="true">
        <text:list-item>
          <text:p text:style-name="P639"><text:span text:style-name="T640">The sunken t</text:span><text:span text:style-name="T641">emple.</text:span><text:span text:style-name="T642"><text:s/>Translated by Carol A. Flash. Tokyo; New York: Kodansha international, 1993. 203 p. (cote : 895.63 / Ks)</text:span></text:p>
        </text:list-item>
        <text:list-item>
          <text:p text:style-name="P643"><text:span text:style-name="T644">The phoenix tree and other stories.</text:span><text:span text:style-name="T645"><text:s/>Translated by Carol A. Flash. Tokyo; New York: Kodansha International, 1990. 242 p. (cote : 895.63 / Ks)</text:span></text:p>
        </text:list-item>
      </text:list>
      <text:p text:style-name="P646"/>
      <text:p text:style-name="P647">KOBAYASHI Erika (1978-..)</text:p>
      <text:list text:style-name="WWNum45" text:continue-numbering="true">
        <text:list-item>
          <text:p text:style-name="P648"><text:span text:style-name="T649">Trinity, Trinity, Trinity.</text:span><text:span text:style-name="T650"><text:s/>Traduit par Mathilde Tamae-Bouhon.<text:s/></text:span><text:span text:style-name="T651">Paris : Dalva, 2021</text:span><text:span text:style-name="T652">. 221 p. (cote : 895.63 / Ke)</text:span></text:p>
        </text:list-item>
      </text:list>
      <text:p text:style-name="P653"/>
      <text:p text:style-name="P654"><text:span text:style-name="T655">K</text:span><text:span text:style-name="T656">Ô</text:span><text:span text:style-name="T657">DA Aya (1904-1990)</text:span></text:p>
      <text:list text:style-name="WWNum45" text:continue-numbering="true">
        <text:list-item>
          <text:p text:style-name="P658"><text:span text:style-name="T659">Les poupées.</text:span><text:span text:style-name="T660"><text:s/>Traduit par Jean-Jacques Tschudin. In<text:s/></text:span><text:span text:style-name="T661">La famille :<text:s/></text:span><text:span text:style-name="T662">Anthologie de nouvelles<text:s/></text:span><text:span text:style-name="T663">japonaises contemporaines</text:span><text:span text:style-name="T664">.</text:span><text:span text:style-name="T665"><text:s/>Monaco :<text:s/></text:span><text:span text:style-name="T666">É</text:span><text:span text:style-name="T667">ditions du Rocher, 2010. pp. 49-70 (cote : 895.63 / R / 4)</text:span></text:p>
        </text:list-item>
        <text:list-item>
          <text:p text:style-name="P668"><text:span text:style-name="T669">The medal.</text:span><text:span text:style-name="T670"><text:s/>Translated by Alan Tansman. In Tansman, Alan,<text:s/></text:span><text:span text:style-name="T671">The writings of Koda Aya: a Japanese literary daughter</text:span><text:span text:style-name="T672">. New Haven: Yale University<text:s/></text:span><text:span text:style-name="T673">Press, 1993. pp. 153-161 (cote : 895.63 / Ka)</text:span></text:p>
        </text:list-item>
        <text:list-item>
          <text:p text:style-name="P674"><text:span text:style-name="T675">Hair.</text:span><text:span text:style-name="T676"><text:s/>Translated by Alan Tansman. In Tansman, Alan,<text:s/></text:span><text:span text:style-name="T677">The writings of Koda Aya: a Japanese literary daughter</text:span><text:span text:style-name="T678">. New Haven: Yale University Press, 1993. pp. 162-165 (cote : 895.63 / Ka)</text:span></text:p>
        </text:list-item>
        <text:list-item>
          <text:p text:style-name="P679"><text:span text:style-name="T680">The black hems.</text:span><text:span text:style-name="T681"><text:s/>Translated by</text:span><text:span text:style-name="T682"><text:s/>Alan Tansman. In Tansman, Alan,<text:s/></text:span><text:span text:style-name="T683">The writings of Koda Aya: a Japanese literary daughter</text:span><text:span text:style-name="T684">. New Haven: Yale University Press, 1993. pp. 166-183 (cote : 895.63 / Ka)</text:span></text:p>
        </text:list-item>
        <text:list-item>
          <text:p text:style-name="P685"><text:span text:style-name="T686">Dolls.</text:span><text:span text:style-name="T687"><text:s/>Translated by Alan Tansman. In Tansman, Alan,<text:s/></text:span><text:span text:style-name="T688">The writings of Koda Aya: a Japanese lite</text:span><text:span text:style-name="T689">rary daughter</text:span><text:span text:style-name="T690">. New Haven: Yale University Press, 1993. pp. 184-192 (cote : 895.63 / Ka)</text:span></text:p>
        </text:list-item>
      </text:list>
      <text:p text:style-name="P691"/>
      <text:list text:style-name="WWNum45" text:continue-numbering="true">
        <text:list-item>
          <text:p text:style-name="P692"><text:span text:style-name="T693">Le kimono noir.<text:s/></text:span><text:span text:style-name="T694">Traduit par Marc Mécréant. In<text:s/></text:span><text:span text:style-name="T695">Anthologie de nouvelles japonaises contemporaines</text:span><text:span text:style-name="T696"><text:s/>:<text:s/></text:span><text:span text:style-name="T697">Tome II</text:span><text:span text:style-name="T698">.</text:span><text:span text:style-name="T699"><text:s/>Paris : Gallimard, 1986. pp. 307-332 (cote : 895.63 / Iy /<text:s/></text:span><text:span text:style-name="T700">2)</text:span></text:p>
        </text:list-item>
        <text:list-item>
          <text:p text:style-name="P701"><text:span text:style-name="T702">The black kimono.</text:span><text:span text:style-name="T703"><text:s/>Translated by E. G. Seidensticker. In Seidensticker, E. G.,<text:s/></text:span><text:span text:style-name="T704">Modern Japanese short stories</text:span><text:span text:style-name="T705">.<text:s/></text:span><text:span text:style-name="T706">Tokyo: Japan Publications, 1970. pp. 94-111.</text:span></text:p>
        </text:list-item>
      </text:list>
      <text:p text:style-name="P707"><text:span text:style-name="T708"><text:s/>(cote : 895.63 / Se)</text:span></text:p>
      <text:p text:style-name="P709"/>
      <text:p text:style-name="P710">KOIKE Mariko (1952-..)</text:p>
      <text:list text:style-name="WWNum45" text:continue-numbering="true">
        <text:list-item>
          <text:p text:style-name="P711"><text:span text:style-name="T712">Je suis déjà venue ici : récits.<text:s/></text:span><text:span text:style-name="T713">Traduit par<text:s/></text:span><text:span text:style-name="T714">Karine Chesneau</text:span><text:span text:style-name="T715">. Arles : Philippe Picquier, 2011. 226 p. (cote : 895.63 / Km)</text:span></text:p>
        </text:list-item>
        <text:list-item>
          <text:p text:style-name="P716"><text:span text:style-name="T717">A capella.<text:s/></text:span><text:span text:style-name="T718">Traduit par<text:s/></text:span><text:span text:style-name="T719">Juliette W. Carpenter</text:span><text:span text:style-name="T720">.<text:s/></text:span><text:span text:style-name="T721">London New York: Anthem press, 2013</text:span><text:span text:style-name="T722">. 176 p. (cote : 895.63 / Km)</text:span></text:p>
        </text:list-item>
      </text:list>
      <text:p text:style-name="P723"/>
      <text:p text:style-name="P724">KOIKE Masayo (1959-..)</text:p>
      <text:list text:style-name="WWNum45" text:continue-numbering="true">
        <text:list-item>
          <text:p text:style-name="P725"><text:span text:style-name="T726">Genjitsu House.</text:span><text:span text:style-name="T727"><text:s/>Translated by Michael Emmer</text:span><text:span text:style-name="T728">ich. In<text:s/></text:span><text:span text:style-name="T729">Short stories in Japanese = Nihongo no tanpen shosetsu</text:span><text:span text:style-name="T730">.</text:span><text:span text:style-name="T731"><text:s/>New York: Penguin Books, 2011. pp. 35-55.</text:span></text:p>
        </text:list-item>
      </text:list>
      <text:p text:style-name="P732"><text:span text:style-name="T733"><text:s/></text:span><text:span text:style-name="T734">(cote : 895.63 / P)</text:span></text:p>
      <text:p text:style-name="P735"/>
      <text:p text:style-name="P736"><text:span text:style-name="T737">KOME</text:span><text:span text:style-name="T738">TANI Fumiko (1930-..)</text:span></text:p>
      <text:list text:style-name="WWNum45" text:continue-numbering="true">
        <text:list-item>
          <text:p text:style-name="P739"><text:span text:style-name="T740">Wasabi for breakfast: two novellas.<text:s/></text:span><text:span text:style-name="T741">Translated by Mary Goebel Noguchi</text:span><text:span text:style-name="T742">.</text:span><text:span text:style-name="T743"><text:s/>London: Dalkey Archive<text:s/></text:span><text:span text:style-name="T744">Press, 2013. 202 p. (cote : 895.63 / Kf)</text:span></text:p>
        </text:list-item>
      </text:list>
      <text:p text:style-name="P745"/>
      <text:p text:style-name="P746"><text:span text:style-name="T747">KOND</text:span><text:span text:style-name="T748">Ô Fumie</text:span><text:span text:style-name="T749"><text:s/>(1969-..)</text:span></text:p>
      <text:list text:style-name="LFO52" text:continue-numbering="true">
        <text:list-item>
          <text:p text:style-name="P750"><text:span text:style-name="T751">Le jugement de l’eau.<text:s/></text:span><text:span text:style-name="T752">Traduit par Patrick Honnoré.<text:s/></text:span><text:span text:style-name="T753">Tempura, n°16, hiver 2023,</text:span></text:p>
        </text:list-item>
      </text:list>
      <text:p text:style-name="P754"><text:span text:style-name="T755"><text:s/>pp. 59-65.</text:span></text:p>
      <text:p text:style-name="P756"/>
      <text:p text:style-name="P757"><text:span text:style-name="T758">K</text:span><text:span text:style-name="T759">Ô</text:span><text:span text:style-name="T760">NO Fumiyo (1968-..)</text:span></text:p>
      <text:list text:style-name="WWNum45" text:continue-numbering="true">
        <text:list-item>
          <text:p text:style-name="P761"><text:span text:style-name="T762">Dans un recoin de ce monde.<text:s/></text:span><text:span text:style-name="T763">Traduit par Tomoko Seigneurgens. Vanves : Pika<text:s/></text:span><text:span text:style-name="T764">roman, 2018. 221 p. (cote : 895.63 / Kf)</text:span></text:p>
        </text:list-item>
      </text:list>
      <text:p text:style-name="P765"/>
      <text:p text:style-name="P766"><text:span text:style-name="T767">K</text:span><text:span text:style-name="T768">Ô</text:span><text:span text:style-name="T769">NO Taeko (1926-2015)</text:span></text:p>
      <text:list text:style-name="WWNum45" text:continue-numbering="true">
        <text:list-item>
          <text:p text:style-name="P770"><text:span text:style-name="T771">Le jour suivant.</text:span><text:span text:style-name="T772"><text:s/>Traduit par Pascale Simon. In<text:s/></text:span><text:span text:style-name="T773">Le désir :<text:s/></text:span><text:span text:style-name="T774">Anthologie de nouvelles japonaises contemporaines</text:span><text:span text:style-name="T775">.</text:span><text:span text:style-name="T776"><text:s/>Monaco :<text:s/></text:span><text:span text:style-name="T777">É</text:span><text:span text:style-name="T778">ditions du Rocher, 2007. pp. 69-106 <text:s text:c="4"/></text:span></text:p>
        </text:list-item>
      </text:list>
      <text:p text:style-name="P779"><text:s/>(cote : 895.63 / R / 2)</text:p>
      <text:list text:style-name="WWNum45" text:continue-numbering="true">
        <text:list-item>
          <text:p text:style-name="P780"><text:span text:style-name="T781">Une<text:s/></text:span><text:span text:style-name="T782">voix soudaine : roman.<text:s/></text:span><text:span text:style-name="T783">Traduit par René de Ceccaty. Paris : Seuil, 2003. 188 p. (cote : 895.63 / Kt)</text:span></text:p>
        </text:list-item>
        <text:list-item>
          <text:p text:style-name="P784"><text:span text:style-name="T785">Sang et coquillage.<text:s/></text:span><text:span text:style-name="T786">Traduit par Rose-Marie Fayolle. Paris : Seuil, 2001. 236 p. <text:s/></text:span></text:p>
        </text:list-item>
      </text:list>
      <text:p text:style-name="P787">(cote : 895.63 / Kt)</text:p>
      <text:p text:style-name="P788"/>
      <text:list text:style-name="WWNum45" text:continue-numbering="true">
        <text:list-item>
          <text:p text:style-name="P789"><text:span text:style-name="T790">Toddler-hunting.</text:span><text:span text:style-name="T791"><text:s/>Translated by Lucy North. In<text:s/></text:span><text:span text:style-name="T792">The<text:s/></text:span><text:span text:style-name="T793">Oxford</text:span><text:span text:style-name="T794"><text:s/>book of Japanese short stories</text:span><text:span text:style-name="T795">.</text:span><text:span text:style-name="T796"><text:s/>Oxford; New York: Oxford University Press, 1997. pp. 313-333 <text:s text:c="20"/></text:span></text:p>
        </text:list-item>
      </text:list>
      <text:p text:style-name="P797"><text:s/>(cote : 895.63 / Gt)</text:p>
      <text:list text:style-name="WWNum45" text:continue-numbering="true">
        <text:list-item>
          <text:p text:style-name="P798"><text:span text:style-name="T799">Toddler-hunting and other stories.</text:span><text:span text:style-name="T800"><text:s/>Translated by Lucy North. New York: New Directions, 1996. 266 p. (cote : 895.6</text:span><text:span text:style-name="T801">3 / Kt)</text:span></text:p>
        </text:list-item>
        <text:list-item>
          <text:p text:style-name="P802"><text:span text:style-name="T803">Iron fish.</text:span><text:span text:style-name="T804"><text:s/>Translated by Yukiko Tanaka. In<text:s/></text:span><text:span text:style-name="T805">The Showa anthology: Modern Japanese short stories: 1929-1984</text:span><text:span text:style-name="T806">. Tokyo; New York: Kodansha International, 1992. pp. 362-374 (cote : 895.63 / Gv)</text:span></text:p>
        </text:list-item>
        <text:list-item>
          <text:p text:style-name="P807"><text:span text:style-name="T808">Ants swarm.<text:s/></text:span><text:span text:style-name="T809">Translated by Noriko Mizuta Lippit. In<text:s/></text:span><text:span text:style-name="T810">Japanese wo</text:span><text:span text:style-name="T811">men writers: Twentieth century short fiction</text:span><text:span text:style-name="T812">. Armonk, N.Y.: M.E. Sharpe, 1991. pp. 112-125<text:s/></text:span></text:p>
        </text:list-item>
      </text:list>
      <text:p text:style-name="P813"><text:span text:style-name="T814">(cote : 895.6 / Mn)</text:span></text:p>
      <text:list text:style-name="WWNum45" text:continue-numbering="true">
        <text:list-item>
          <text:p text:style-name="P815"><text:span text:style-name="T816">La chasse à l’enfant : nouvelles.<text:s/></text:span><text:span text:style-name="T817">Traduit par Cécile Sakai. Paris : Seuil, 1990. 279 p. (cote : 895.63 / Kt)</text:span></text:p>
        </text:list-item>
        <text:list-item>
          <text:p text:style-name="P818"><text:span text:style-name="T819">La chair des os.</text:span><text:span text:style-name="T820"><text:s/>Traduit par Christ</text:span><text:span text:style-name="T821">ine Kodama. In<text:s/></text:span><text:span text:style-name="T822">Anthologie de nouvelles japonaises contemporaines</text:span><text:span text:style-name="T823">.</text:span><text:span text:style-name="T824"><text:s/>Paris : Gallimard, 1986. pp. 497-515. (cote : 895.63 / Iy / 1)</text:span></text:p>
        </text:list-item>
      </text:list>
      <text:p text:style-name="P825"/>
      <text:p text:style-name="P826">KOTOMI Li (1989-..)</text:p>
      <text:list text:style-name="LFO53" text:continue-numbering="true">
        <text:list-item>
          <text:p text:style-name="P827"><text:span text:style-name="T828">Project Babel.<text:s/></text:span><text:span text:style-name="T829">Traduit par Patrick Honnoré.<text:s/></text:span><text:span text:style-name="T830">Tempura, n°16, hiver 2023, pp. 53-57.</text:span></text:p>
        </text:list-item>
      </text:list>
      <text:p text:style-name="P831"/>
      <text:p text:style-name="P832"><text:span text:style-name="T833">KRUK-NISHIOKA Reiko (1935-..)</text:span></text:p>
      <text:list text:style-name="WWNum45" text:continue-numbering="true">
        <text:list-item>
          <text:p text:style-name="P834"><text:span text:style-name="T835">Les libellules rouges.<text:s/></text:span><text:span text:style-name="T836">Traduit par Patrick Honnoré. Paris : Globe, 2020. 204 p.<text:s/></text:span></text:p>
        </text:list-item>
      </text:list>
      <text:p text:style-name="P837">(cote : 895.63 / Kr)</text:p>
      <text:p text:style-name="P838"/>
      <text:p text:style-name="P839">KURAHASHI Yumiko (1935-2005)</text:p>
      <text:list text:style-name="WWNum45" text:continue-numbering="true">
        <text:list-item>
          <text:p text:style-name="P840"><text:span text:style-name="T841">The woman with the flying head: and other stories by Kurahashi Yumiko.<text:s/></text:span><text:span text:style-name="T842">Translated by<text:s/></text:span><text:span text:style-name="T843">Atsuko Sakaki. New York: M.E. Sharpe, 1998. 157 p. (cote : 895.63 / Ky)</text:span></text:p>
        </text:list-item>
        <text:list-item>
          <text:p text:style-name="P844"><text:span text:style-name="T845">Ugly demons.</text:span><text:span text:style-name="T846"><text:s/>Translated by Lane Dunlop. In<text:s/></text:span><text:span text:style-name="T847">Autumn wind and other stories</text:span><text:span text:style-name="T848">. Rutland (Vermont); Tokyo: Charles E. Tuttle, 1994. pp. 201-221 (cote : 895.63 / Dl)</text:span></text:p>
        </text:list-item>
        <text:list-item>
          <text:p text:style-name="P849"><text:span text:style-name="T850">The monastery.</text:span><text:span text:style-name="T851"><text:s/>Translated<text:s/></text:span><text:span text:style-name="T852">by Carolyn Haynes. In<text:s/></text:span><text:span text:style-name="T853">The Showa anthology: Modern Japanese short stories: 1929-1984</text:span><text:span text:style-name="T854">. Tokyo; New York: Kodansha International, 1992. pp. 232-245 (cote : 895.63 / Gv)</text:span></text:p>
        </text:list-item>
        <text:list-item>
          <text:p text:style-name="P855"><text:span text:style-name="T856">Le Parti.</text:span><text:span text:style-name="T857"><text:s/>Traduit par Marc Mécréant. In<text:s/></text:span><text:span text:style-name="T858">Les paons, la grenouille, le moine-cigale : tome 3<text:s/></text:span><text:span text:style-name="T859">- 1955-1970</text:span><text:span text:style-name="T860">.<text:s/></text:span><text:span text:style-name="T861">Paris : Philippe Picquier, 1991</text:span><text:span text:style-name="T862">. pp. 145-163 <text:s text:c="33"/></text:span></text:p>
        </text:list-item>
      </text:list>
      <text:p text:style-name="P863"><text:span text:style-name="T864"><text:s/>(cote : 895.63 / K / 3)</text:span></text:p>
      <text:p text:style-name="P865"/>
      <text:p text:style-name="P866"><text:span text:style-name="T867">KURAHASHI Yôko (1953-..)</text:span></text:p>
      <text:list text:style-name="WWNum45" text:continue-numbering="true">
        <text:list-item>
          <text:p text:style-name="P868"><text:span text:style-name="T869">A silent voice.<text:s/></text:span><text:span text:style-name="T870">Traduit par Mathilde Tamae-Bouhon. Paris : Lumen, 2021. 413 p.<text:s/></text:span></text:p>
        </text:list-item>
      </text:list>
      <text:soft-page-break/>
      <text:p text:style-name="P871">(cote : 895.63 / Ky)</text:p>
      <text:p text:style-name="P872"/>
      <text:p text:style-name="P873">KUROYANAGI<text:s/>Tetsuko (1933-..)</text:p>
      <text:list text:style-name="WWNum45" text:continue-numbering="true">
        <text:list-item>
          <text:p text:style-name="P874"><text:span text:style-name="T875">Totto-chan : la petite fille à la fenêtre.<text:s/></text:span><text:span text:style-name="T876">Traduit par<text:s/></text:span><text:span text:style-name="T877">Olivier Magnani.</text:span><text:span text:style-name="T878"><text:s/></text:span><text:span text:style-name="T879">Paris : Presses de la renaissance, 2006. 292 p. (cote : 895.63 / Kt)</text:span></text:p>
        </text:list-item>
      </text:list>
      <text:p text:style-name="P880"/>
      <text:p text:style-name="P881">MASUDA Mizuko (1948-..)</text:p>
      <text:list text:style-name="WWNum45" text:continue-numbering="true">
        <text:list-item>
          <text:p text:style-name="P882"><text:span text:style-name="T883">Une famille à moi seule.</text:span><text:span text:style-name="T884"><text:s/>Traduit par Dominique Palmé. In<text:s/></text:span><text:span text:style-name="T885">La<text:s/></text:span><text:span text:style-name="T886">famille :<text:s/></text:span><text:span text:style-name="T887">Anthologie de nouvelles japonaises contemporaines</text:span><text:span text:style-name="T888">.</text:span><text:span text:style-name="T889"><text:s/>Monaco :<text:s/></text:span><text:span text:style-name="T890">É</text:span><text:span text:style-name="T891">ditions du Rocher, 2010. pp. 209-233 (cote : 895.63 / R / 4)</text:span></text:p>
        </text:list-item>
      </text:list>
      <text:p text:style-name="P892"/>
      <text:p text:style-name="P893">MATSUBARA Hisako (1935-..)</text:p>
      <text:list text:style-name="WWNum45" text:continue-numbering="true">
        <text:list-item>
          <text:p text:style-name="P894"><text:span text:style-name="T895">Ivresse de brocart.<text:s/></text:span><text:span text:style-name="T896">Traduit par<text:s/></text:span><text:span text:style-name="T897">Patrick Charbonneau</text:span><text:span text:style-name="T898">. Arles : Actes Sud, 1997. 282 p.<text:s/></text:span><text:span text:style-name="T899">(cote : 895.63 / Mh)</text:span></text:p>
        </text:list-item>
      </text:list>
      <text:p text:style-name="P900"/>
      <text:p text:style-name="P901">MATSUURA Rieko (1958-..)</text:p>
      <text:list text:style-name="WWNum45" text:continue-numbering="true">
        <text:list-item>
          <text:p text:style-name="P902"><text:span text:style-name="T903">The apprenticeship of Big Toe P.<text:s/></text:span><text:span text:style-name="T904">Translated by Michael Emmerich. Tokyo: Kodansha International, 2009. 447 p. (cote : 895.63 / Mr)</text:span></text:p>
        </text:list-item>
        <text:list-item>
          <text:p text:style-name="P905"><text:span text:style-name="T906">Pénis d’orteil.<text:s/></text:span><text:span text:style-name="T907">Traduit par<text:s/></text:span><text:span text:style-name="T908">Jean Campignon.</text:span><text:span text:style-name="T909"><text:s/></text:span><text:span text:style-name="T910">Arles : Philippe<text:s/></text:span><text:span text:style-name="T911">Picquier, 2000. 452</text:span><text:span text:style-name="T912"><text:s/>p. (cote : 895.63 / Mr)</text:span></text:p>
        </text:list-item>
        <text:list-item>
          <text:p text:style-name="P913"><text:span text:style-name="T914">Natural woman.<text:s/></text:span><text:span text:style-name="T915">Traduit par<text:s/></text:span><text:span text:style-name="T916">Carine Chesneau.</text:span><text:span text:style-name="T917"><text:s/></text:span><text:span text:style-name="T918">Arles : Philippe Picquier, 1996. <text:s/>145</text:span><text:span text:style-name="T919"><text:s/>p. (cote : 895.63 / Mr)</text:span></text:p>
        </text:list-item>
      </text:list>
      <text:p text:style-name="P920"/>
      <text:p text:style-name="P921">MIURA Ayako (1922-1999)</text:p>
      <text:list text:style-name="WWNum45" text:continue-numbering="true">
        <text:list-item>
          <text:p text:style-name="P922"><text:span text:style-name="T923">Au col du mont Shiokari.<text:s/></text:span><text:span text:style-name="T924">Traduit par<text:s/></text:span><text:span text:style-name="T925">Marie-Renée Noir</text:span><text:span text:style-name="T926">. Arles : Philippe Picquier,</text:span><text:span text:style-name="T927"> 2007. 318 p. (cote : 895.63 / Ma)</text:span></text:p>
        </text:list-item>
      </text:list>
      <text:p text:style-name="P928"/>
      <text:p text:style-name="P929">MIYAMOTO Yuriko (1899-1951)</text:p>
      <text:list text:style-name="WWNum45" text:continue-numbering="true">
        <text:list-item>
          <text:p text:style-name="P930"><text:span text:style-name="T931">The family of koiwai.<text:s/></text:span><text:span text:style-name="T932">Translated by Noriko Mizuta Lippit. In<text:s/></text:span><text:span text:style-name="T933">Japanese women writers: Twentieth century short fiction</text:span><text:span text:style-name="T934">. Armonk, N.Y.: M.E. Sharpe, 1991. pp. 3-19<text:s/></text:span></text:p>
        </text:list-item>
      </text:list>
      <text:p text:style-name="P935">(cote : 895.6 / Mn)</text:p>
      <text:p text:style-name="P936"/>
      <text:p text:style-name="P937">MIZUMURA Minae (1951-..)</text:p>
      <text:list text:style-name="WWNum45" text:continue-numbering="true">
        <text:list-item>
          <text:p text:style-name="P938"><text:span text:style-name="T939">A true novel.<text:s/></text:span><text:span text:style-name="T940">Translated by Juliet Winters Carpenter. New York: Other Press, 2013. 854 p. (cote : 895.63 / Mm / 1-2)</text:span></text:p>
        </text:list-item>
        <text:list-item>
          <text:p text:style-name="P941"><text:span text:style-name="T942">Taro, un vrai roman.<text:s/></text:span><text:span text:style-name="T943">Traduit par<text:s/></text:span><text:span text:style-name="T944">Sophie Refle.</text:span><text:span text:style-name="T945"><text:s/>Paris : Seuil, 2009. 590 p. <text:s/></text:span></text:p>
        </text:list-item>
      </text:list>
      <text:p text:style-name="P946">(cote : 895.63 / Mm)</text:p>
      <text:p text:style-name="P947"/>
      <text:p text:style-name="P948"/>
      <text:p text:style-name="P949"/>
      <text:p text:style-name="P950">MORI Yôko<text:s/>(1940-1993)</text:p>
      <text:list text:style-name="WWNum45" text:continue-numbering="true">
        <text:list-item>
          <text:p text:style-name="P951"><text:span text:style-name="T952">Two bedtimes stories.</text:span><text:span text:style-name="T953"><text:s/>Translated by Makoto Ueda. In Ueda, Makoto,<text:s/></text:span><text:span text:style-name="T954">The mother of dreams</text:span><text:span text:style-name="T955">.<text:s/></text:span><text:span text:style-name="T956">T</text:span><text:span text:style-name="T957">okyo; New York: 1986. pp. 117-132 (cote : 895.63 / Um)</text:span></text:p>
        </text:list-item>
      </text:list>
      <text:p text:style-name="P958"/>
      <text:p text:style-name="P959">MOTOYA Yukiko (1979-..)</text:p>
      <text:list text:style-name="WWNum45" text:continue-numbering="true">
        <text:list-item>
          <text:p text:style-name="P960"><text:span text:style-name="T961">Mariage contre nature.<text:s/></text:span><text:span text:style-name="T962">Traduit par<text:s/></text:span><text:span text:style-name="T963">Myriam Dartois-Ako</text:span><text:span text:style-name="T964">. Arles<text:s/></text:span><text:span text:style-name="T965">: Philippe Picquier, 2017. 118 p. (cote : 895.63 / My)</text:span></text:p>
        </text:list-item>
        <text:list-item>
          <text:p text:style-name="P966"><text:span text:style-name="T967">Comment apprendre à s’aimer.<text:s/></text:span><text:span text:style-name="T968">Traduit par<text:s/></text:span><text:span text:style-name="T969">Myriam Dartois-Ako</text:span><text:span text:style-name="T970">. Arles : Philippe Picquier, 2016. 151 p. (cote : 895.63 / My)</text:span></text:p>
        </text:list-item>
      </text:list>
      <text:p text:style-name="P971"/>
      <text:p text:style-name="P972"><text:span text:style-name="T973">M</text:span><text:span text:style-name="T974">UKODA Kuniko (1929-1981)</text:span></text:p>
      <text:list text:style-name="WWNum45" text:continue-numbering="true">
        <text:list-item>
          <text:p text:style-name="P975"><text:span text:style-name="T976">Menteur ! : Récits.<text:s/></text:span><text:span text:style-name="T977">Traduit par Louise<text:s/></text:span><text:span text:style-name="T978">Boudonnat et Harumi Kushizaki. Arles : Philippe Picquier, 2000. 96 p. (cote : 895.63 / Mk)</text:span></text:p>
        </text:list-item>
        <text:list-item>
          <text:p text:style-name="P979"><text:span text:style-name="T980">Mr Carp.</text:span><text:span text:style-name="T981"><text:s/>Translated by Tomone Matsumoto. In<text:s/></text:span><text:span text:style-name="T982">The<text:s/></text:span><text:span text:style-name="T983">Ox</text:span><text:span text:style-name="T984">ford</text:span><text:span text:style-name="T985"><text:s/>book of Japanese short stories</text:span><text:span text:style-name="T986">.</text:span><text:span text:style-name="T987"><text:s/>Oxford; New York: Oxford University Press, 1997. pp. 334-343 <text:s text:c="14"/></text:span></text:p>
        </text:list-item>
      </text:list>
      <text:p text:style-name="P988"><text:span text:style-name="T989"><text:s/>(</text:span><text:span text:style-name="T990">cote : 895.63 / Gt)</text:span></text:p>
      <text:list text:style-name="WWNum45" text:continue-numbering="true">
        <text:list-item>
          <text:p text:style-name="P991"><text:span text:style-name="T992">The name of the flower: Stories.</text:span><text:span text:style-name="T993"><text:s/>Translated by Tomone Matsumoto. Berkeley,</text:span><text:span text:style-name="T994"><text:s/></text:span><text:span text:style-name="T995">Cal.: Stone Bridge Press, 1994. 152 p. (cote : 895.63 / Mk)</text:span></text:p>
        </text:list-item>
      </text:list>
      <text:p text:style-name="P996"/>
      <text:p text:style-name="P997"><text:span text:style-name="T998">MURAKAMI Kasumiko (1942-..</text:span><text:span text:style-name="T999">)</text:span></text:p>
      <text:list text:style-name="WWNum45" text:continue-numbering="true">
        <text:list-item>
          <text:p text:style-name="P1000"><text:span text:style-name="T1001">Et puis après.<text:s/></text:span><text:span text:style-name="T1002">Traduit par<text:s/></text:span><text:span text:style-name="T1003">Isabelle Sakai</text:span><text:span text:style-name="T1004">. Arles : Actes Sud, 2016. 97 p</text:span><text:span text:style-name="T1005">. <text:s text:c="22"/></text:span></text:p>
        </text:list-item>
      </text:list>
      <text:p text:style-name="P1006"><text:span text:style-name="T1007"><text:s/>(cote : 895.63 / Mk)</text:span></text:p>
      <text:p text:style-name="P1008"/>
      <text:p text:style-name="P1009">MURAOKA Kumiko (1936-..)</text:p>
      <text:list text:style-name="WWNum45" text:continue-numbering="true">
        <text:list-item>
          <text:p text:style-name="P1010"><text:span text:style-name="T1011">L’orme plus grand que la maison.<text:s/></text:span><text:span text:style-name="T1012">Traduit par Fouad El-Etr. Paris : La délirante, 1992. 44 p. (cote : 895.63 / Mk)</text:span></text:p>
        </text:list-item>
      </text:list>
      <text:p text:style-name="P1013"/>
      <text:p text:style-name="P1014">MURATA Kiyoko (1945-..)</text:p>
      <text:list text:style-name="WWNum45" text:continue-numbering="true">
        <text:list-item>
          <text:p text:style-name="P1015"><text:span text:style-name="T1016">Fille de joie.<text:s/></text:span><text:span text:style-name="T1017">Traduit par<text:s/></text:span><text:span text:style-name="T1018">Sophie Refle</text:span><text:span text:style-name="T1019">.<text:s/></text:span><text:span text:style-name="T1020">Arles : Actes Sud, 2017. 270 p. <text:s text:c="28"/>(cote : 895.63 / Mk)</text:span></text:p>
        </text:list-item>
        <text:list-item>
          <text:p text:style-name="P1021"><text:span text:style-name="T1022">La voix de l'eau : Suivi de Le parc en haut de la montagne.<text:s/></text:span><text:span text:style-name="T1023">Traduit par<text:s/></text:span><text:span text:style-name="T1024">Rose-Marie Makino-Fayolle</text:span><text:span text:style-name="T1025">. Arles : Actes Sud, 2015. 91 p. (cote : 895.63 / Mk)</text:span></text:p>
        </text:list-item>
        <text:list-item>
          <text:p text:style-name="P1026"><text:span text:style-name="T1027">Le chaudron.<text:s/></text:span><text:span text:style-name="T1028">Traduit par</text:span><text:span text:style-name="T1029"><text:s/></text:span><text:span text:style-name="T1030">Anne-Yvonne Gouzard</text:span><text:span text:style-name="T1031">. Arles : Actes Sud, 2008. 123 p.<text:s/></text:span></text:p>
        </text:list-item>
      </text:list>
      <text:p text:style-name="P1032">(cote : 895.63 / Mk)</text:p>
      <text:list text:style-name="WWNum45" text:continue-numbering="true">
        <text:list-item>
          <text:p text:style-name="P1033"><text:span text:style-name="T1034">In the pot.<text:s/></text:span><text:span text:style-name="T1035">Translated by Noriko Mizuta Lippit. In<text:s/></text:span><text:span text:style-name="T1036">Japanese women writers: Twentieth century short fiction</text:span><text:span text:style-name="T1037">. Armonk, N.Y.: M.E. Sharpe, 1991. pp. 217-263<text:s/></text:span></text:p>
        </text:list-item>
      </text:list>
      <text:soft-page-break/>
      <text:p text:style-name="P1038">(cote : 895.6 / Mn)</text:p>
      <text:p text:style-name="P1039"/>
      <text:p text:style-name="P1040">MURATA Sayaka (1979-..)</text:p>
      <text:list text:style-name="WWNum45" text:continue-numbering="true">
        <text:list-item>
          <text:p text:style-name="P1041"><text:span text:style-name="T1042">Konbini : Roman.<text:s/></text:span><text:span text:style-name="T1043">Traduit par<text:s/></text:span><text:span text:style-name="T1044">Mathilde Tamae-Bouhon</text:span><text:span text:style-name="T1045">. Paris : Denoël, 2018. 123 p. (cote : 895.63 / Ms)</text:span></text:p>
        </text:list-item>
      </text:list>
      <text:p text:style-name="P1046"/>
      <text:p text:style-name="P1047">NAKAJIMA Kyoko (1964-..)</text:p>
      <text:list text:style-name="WWNum45" text:continue-numbering="true">
        <text:list-item>
          <text:p text:style-name="P1048"><text:span text:style-name="T1049">La maison au toit rouge.<text:s/></text:span><text:span text:style-name="T1050">Traduit par<text:s/></text:span><text:span text:style-name="T1051">Sophie Refle</text:span><text:span text:style-name="T1052">. Paris : Seuil, 2015. 300 p.</text:span></text:p>
        </text:list-item>
      </text:list>
      <text:p text:style-name="P1053"><text:s/>(cote : 895.63 / Nk)</text:p>
      <text:p text:style-name="P1054"/>
      <text:p text:style-name="P1055">NASHIKI Kaho (1964-..)</text:p>
      <text:list text:style-name="WWNum45" text:continue-numbering="true">
        <text:list-item>
          <text:p text:style-name="P1056"><text:span text:style-name="T1057">L’été de la sorcière.<text:s/></text:span><text:span text:style-name="T1058">Traduit par<text:s/></text:span><text:span text:style-name="T1059">Déborah Pierret Watanabe</text:span><text:span text:style-name="T1060">. Arles : Philippe Picquier, 2021. 165 p. (cote : 895.63 / Nk)</text:span></text:p>
        </text:list-item>
      </text:list>
      <text:p text:style-name="P1061"/>
      <text:p text:style-name="P1062">NOGAMI Yaeko (1885-1985)</text:p>
      <text:list text:style-name="WWNum45" text:continue-numbering="true">
        <text:list-item>
          <text:p text:style-name="P1063"><text:span text:style-name="T1064">The full moon.<text:s/></text:span><text:span text:style-name="T1065">Translated by Kyoko Iriye Selden. In<text:s/></text:span><text:span text:style-name="T1066">Japanese women writers:<text:s/></text:span><text:span text:style-name="T1067">Twentieth century short fiction</text:span><text:span text:style-name="T1068">. Armonk, N.Y.: M.E. Sharpe, 1991. pp. 20-40<text:s/></text:span></text:p>
        </text:list-item>
      </text:list>
      <text:p text:style-name="P1069"><text:span text:style-name="T1070">(cote : 895.6 / Mn)</text:span></text:p>
      <text:p text:style-name="P1071"/>
      <text:p text:style-name="P1072"><text:span text:style-name="T1073">Ô</text:span><text:span text:style-name="T1074">BA Minako (1930-2007)</text:span></text:p>
      <text:list text:style-name="WWNum45" text:continue-numbering="true">
        <text:list-item>
          <text:p text:style-name="P1075"><text:span text:style-name="T1076">Le daim décapité.</text:span><text:span text:style-name="T1077"><text:s/>Traduit par Jean-Jacques Tschudin. In<text:s/></text:span><text:span text:style-name="T1078">Amours :<text:s/></text:span><text:span text:style-name="T1079">Anthologie de nouvelles japonaises contemporaines</text:span><text:span text:style-name="T1080">.</text:span><text:span text:style-name="T1081"><text:s/>Monaco :<text:s/></text:span><text:span text:style-name="T1082">É</text:span><text:span text:style-name="T1083">ditions d</text:span><text:span text:style-name="T1084">u Rocher, 2008. pp. 113-132 (cote : 895.63 / R / 3)</text:span></text:p>
        </text:list-item>
        <text:list-item>
          <text:p text:style-name="P1085"><text:span text:style-name="T1086">Larmes de princesse.</text:span><text:span text:style-name="T1087"><text:s/>Traduit par Corinne Atlan. Paris : Seuil, 2006. 270 p.<text:s/></text:span></text:p>
        </text:list-item>
      </text:list>
      <text:p text:style-name="P1088">(cote : 895.63 / Om)</text:p>
      <text:list text:style-name="WWNum45" text:continue-numbering="true">
        <text:list-item>
          <text:p text:style-name="P1089"><text:span text:style-name="T1090">La fleur de l’oubli.</text:span><text:span text:style-name="T1091"><text:s/>Traduit par Corinne Atlan. Paris : Seuil, 2002. 362 p.<text:s/></text:span></text:p>
        </text:list-item>
      </text:list>
      <text:p text:style-name="P1092">(cote : 895.63 / Om)</text:p>
      <text:list text:style-name="WWNum45" text:continue-numbering="true">
        <text:list-item>
          <text:p text:style-name="P1093"><text:span text:style-name="T1094">L’île sans enfant : Roman.</text:span><text:span text:style-name="T1095"><text:s/>Traduit par Corinne Atlan. Paris : Seuil, 1995. 216 p.</text:span></text:p>
        </text:list-item>
      </text:list>
      <text:p text:style-name="P1096">(cote : 895.63 / Om)</text:p>
      <text:list text:style-name="WWNum45" text:continue-numbering="true">
        <text:list-item>
          <text:p text:style-name="P1097"><text:span text:style-name="T1098">The pale fox.</text:span><text:span text:style-name="T1099"><text:s/>Translated by Stephen W. Kohl. In<text:s/></text:span><text:span text:style-name="T1100">The Showa anthology: Modern Japanese short stories: 1929-1984</text:span><text:span text:style-name="T1101">. Tokyo; New York: Kodansha International, 1</text:span><text:span text:style-name="T1102">992. pp. 351-361 (cote : 895.63 / Gv)</text:span></text:p>
        </text:list-item>
        <text:list-item>
          <text:p text:style-name="P1103"><text:span text:style-name="T1104">The smile of a mountain witch.<text:s/></text:span><text:span text:style-name="T1105">Translated by Noriko Mizuta Lippit. In<text:s/></text:span><text:span text:style-name="T1106">Japanese women writers: Twentieth century short fiction</text:span><text:span text:style-name="T1107">. Armonk, N.Y.: M.E. Sharpe, 1991. pp. 194-206 (cote : 895.6 / Mn)</text:span></text:p>
        </text:list-item>
      </text:list>
      <text:p text:style-name="P1108"/>
      <text:p text:style-name="P1109">OGAWA Ito (1973-..)</text:p>
      <text:soft-page-break/>
      <text:list text:style-name="WWNum45" text:continue-numbering="true">
        <text:list-item>
          <text:p text:style-name="P1110"><text:span text:style-name="T1111">Le go</text:span><text:span text:style-name="T1112">ûter du lion.<text:s/></text:span><text:span text:style-name="T1113">Traduit par Pierret-Watanabe Deborah. Arles : Philippe Picquier, 2022. 258 p. (cote : 895.63 / Oi)</text:span></text:p>
        </text:list-item>
      </text:list>
      <text:p text:style-name="P1114"/>
      <text:list text:style-name="WWNum45" text:continue-numbering="true">
        <text:list-item>
          <text:p text:style-name="P1115"><text:span text:style-name="T1116">La république du bonheur : Roman.<text:s/></text:span><text:span text:style-name="T1117">Traduit par<text:s/></text:span><text:span text:style-name="T1118">Myriam Dartois-Ako</text:span><text:span text:style-name="T1119">. Arles : Philippe Picquier, 2020. 281 p. (cote : 895.63 / Oi)</text:span></text:p>
        </text:list-item>
        <text:list-item>
          <text:p text:style-name="P1120"><text:span text:style-name="T1121">La<text:s/></text:span><text:span text:style-name="T1122">papeterie Tsubaki : Roman.<text:s/></text:span><text:span text:style-name="T1123">Traduit par<text:s/></text:span><text:span text:style-name="T1124">Myriam Dartois-Ako</text:span><text:span text:style-name="T1125">. Arles : Philippe Picquier, 2018. 374 p. (cote : 895.63 / Oi)</text:span></text:p>
        </text:list-item>
        <text:list-item>
          <text:p text:style-name="P1126"><text:span text:style-name="T1127">Le jardin arc-en-ciel.<text:s/></text:span><text:span text:style-name="T1128">Traduit par<text:s/></text:span><text:span text:style-name="T1129">Myriam Dartois-Ako</text:span><text:span text:style-name="T1130">. Arles : Philippe Picquier, 2016. 295 p. (cote : 895.63 / Oi)</text:span></text:p>
        </text:list-item>
        <text:list-item>
          <text:p text:style-name="P1131"><text:span text:style-name="T1132">Le ruban.<text:s/></text:span><text:span text:style-name="T1133">Traduit pa</text:span><text:span text:style-name="T1134">r<text:s/></text:span><text:span text:style-name="T1135">Myriam Dartois-Ako</text:span><text:span text:style-name="T1136">. Arles : Philippe Picquier, 2014. 282 p. (cote : 895.63 / Oi)</text:span></text:p>
        </text:list-item>
        <text:list-item>
          <text:p text:style-name="P1137"><text:span text:style-name="T1138">Le restaurant de l’amour retrouvé.<text:s/></text:span><text:span text:style-name="T1139">Traduit par<text:s/></text:span><text:span text:style-name="T1140">Myriam Dartois-Ako</text:span><text:span text:style-name="T1141">. Arles : Philippe Picquier, 2013. 242 p. (cote : 895.63 / Oi)</text:span></text:p>
        </text:list-item>
      </text:list>
      <text:p text:style-name="P1142"/>
      <text:p text:style-name="P1143">OGAWA Yôko (1962-..)</text:p>
      <text:list text:style-name="WWNum45" text:continue-numbering="true">
        <text:list-item>
          <text:p text:style-name="P1144"><text:span text:style-name="T1145">Instantanés d'ambre.<text:s/></text:span><text:span text:style-name="T1146">Tr</text:span><text:span text:style-name="T1147">aduit par<text:s/></text:span><text:span text:style-name="T1148">Rose-Marie Makino-Fayolle</text:span><text:span text:style-name="T1149">.<text:s/></text:span><text:span text:style-name="T1150">Arles : Actes Sud, 2018.</text:span><text:span text:style-name="T1151"><text:s/>301 p. (cote : 895.63 / Oy)</text:span></text:p>
        </text:list-item>
        <text:list-item>
          <text:p text:style-name="P1152"><text:span text:style-name="T1153">Jeune fille à l’ouvrage.<text:s/></text:span><text:span text:style-name="T1154">Traduit par<text:s/></text:span><text:span text:style-name="T1155">Rose-Marie Makino-Fayolle</text:span><text:span text:style-name="T1156">.<text:s/></text:span><text:span text:style-name="T1157">Arles : Actes Sud, 2016.</text:span><text:span text:style-name="T1158"><text:s/>218 p. (cote : 895.63 / Oy)</text:span></text:p>
        </text:list-item>
        <text:list-item>
          <text:p text:style-name="P1159"><text:span text:style-name="T1160">Petits oiseaux.<text:s/></text:span><text:span text:style-name="T1161">Traduit par<text:s/></text:span><text:span text:style-name="T1162">Rose-Marie Makino-Fay</text:span><text:span text:style-name="T1163">olle</text:span><text:span text:style-name="T1164">.<text:s/></text:span><text:span text:style-name="T1165">Arles : Actes Sud, 2014.</text:span><text:span text:style-name="T1166"><text:s text:c="3"/>268 p. (cote : 895.63 / Oy)</text:span></text:p>
        </text:list-item>
        <text:list-item>
          <text:p text:style-name="P1167"><text:span text:style-name="T1168">Œuvres : Tome II.<text:s/></text:span><text:span text:style-name="T1169">Traduit par<text:s/></text:span><text:span text:style-name="T1170">Rose-Marie Makino-Fayolle</text:span><text:span text:style-name="T1171">.<text:s/></text:span><text:span text:style-name="T1172">Arles : Actes Sud, 2014.</text:span><text:span text:style-name="T1173"><text:s/>1345 p. (cote : 895.63 / Oy)</text:span></text:p>
        </text:list-item>
        <text:list-item>
          <text:p text:style-name="P1174"><text:span text:style-name="T1175">Le petit joueur d’échec.<text:s/></text:span><text:span text:style-name="T1176">Traduit par<text:s/></text:span><text:span text:style-name="T1177">Martin Vergne</text:span><text:span text:style-name="T1178">.<text:s/></text:span><text:span text:style-name="T1179">Arles : Actes Sud / Lémeac, 2013</text:span><text:span text:style-name="T1180">.</text:span><text:span text:style-name="T1181"><text:s/>331 p. (cote : 895.63 / Oy)</text:span></text:p>
        </text:list-item>
        <text:list-item>
          <text:p text:style-name="P1182"><text:span text:style-name="T1183">La lecture des otages.<text:s/></text:span><text:span text:style-name="T1184">Traduit par<text:s/></text:span><text:span text:style-name="T1185">Martin Vergne</text:span><text:span text:style-name="T1186">.<text:s/></text:span><text:span text:style-name="T1187">Arles : Actes Sud / Lémeac, 2012.</text:span><text:span text:style-name="T1188"><text:s/>189 p. (cote : 895.63 / Oy)</text:span></text:p>
        </text:list-item>
        <text:list-item>
          <text:p text:style-name="P1189"><text:span text:style-name="T1190">Manuscrit zéro.<text:s/></text:span><text:span text:style-name="T1191">Traduit par<text:s/></text:span><text:span text:style-name="T1192">Rose-Marie Makino-Fayolle</text:span><text:span text:style-name="T1193">.<text:s/></text:span><text:span text:style-name="T1194">Arles : Actes Sud, 2011.</text:span><text:span text:style-name="T1195"><text:s/>234 p. (cote : 895.63 / Oy)</text:span></text:p>
        </text:list-item>
        <text:list-item>
          <text:p text:style-name="P1196"><text:span text:style-name="T1197">Les<text:s/></text:span><text:span text:style-name="T1198">tendres plaintes.<text:s/></text:span><text:span text:style-name="T1199">Traduit par<text:s/></text:span><text:span text:style-name="T1200">Rose-Marie Makino-Fayolle et Yukari Kometani</text:span><text:span text:style-name="T1201">.<text:s/></text:span><text:span text:style-name="T1202">Arles : Actes Sud, 2010.</text:span><text:span text:style-name="T1203"><text:s/>238 p. (cote : 895.63 / Oy)</text:span></text:p>
        </text:list-item>
        <text:list-item>
          <text:p text:style-name="P1204"><text:span text:style-name="T1205">Cristallisation secrète.<text:s/></text:span><text:span text:style-name="T1206">Traduit par<text:s/></text:span><text:span text:style-name="T1207">Rose-Marie Makino-Fayolle</text:span><text:span text:style-name="T1208">.<text:s/></text:span><text:span text:style-name="T1209">Arles : Actes Sud / Lémeac, 2009. 341</text:span><text:span text:style-name="T1210"><text:s/>p. (cote : 895.63 / Oy)</text:span></text:p>
        </text:list-item>
        <text:list-item>
          <text:p text:style-name="P1211"><text:span text:style-name="T1212">L</text:span><text:span text:style-name="T1213">a mer.<text:s/></text:span><text:span text:style-name="T1214">Traduit par<text:s/></text:span><text:span text:style-name="T1215">Rose-Marie Makino-Fayolle</text:span><text:span text:style-name="T1216">.<text:s/></text:span><text:span text:style-name="T1217">Arles : Actes Sud, 2009.</text:span><text:span text:style-name="T1218"><text:s/>148 p. (cote : 895.63 / Oy)</text:span></text:p>
        </text:list-item>
        <text:list-item>
          <text:p text:style-name="P1219"><text:span text:style-name="T1220">Œuvres : Tome I.<text:s/></text:span><text:span text:style-name="T1221">Traduit par<text:s/></text:span><text:span text:style-name="T1222">Rose-Marie Makino-Fayolle</text:span><text:span text:style-name="T1223">.<text:s/></text:span><text:span text:style-name="T1224">Arles : Actes Sud, 2009.</text:span><text:span text:style-name="T1225"><text:s/>906 p. (cote : 895.63 / Oy)</text:span></text:p>
        </text:list-item>
        <text:list-item>
          <text:p text:style-name="P1226"><text:span text:style-name="T1227">La marche de Mina.<text:s/></text:span><text:span text:style-name="T1228">Traduit par<text:s/></text:span><text:span text:style-name="T1229">Rose-Marie Makino-Fayolle</text:span><text:span text:style-name="T1230">.<text:s/></text:span><text:span text:style-name="T1231">Arles : Actes Sud, 2008. 317</text:span><text:span text:style-name="T1232"><text:s/>p. (cote : 895.63 / Oy)</text:span></text:p>
        </text:list-item>
      </text:list>
      <text:p text:style-name="P1233"/>
      <text:p text:style-name="P1234"/>
      <text:list text:style-name="WWNum45" text:continue-numbering="true">
        <text:list-item>
          <text:p text:style-name="P1235"><text:span text:style-name="T1236">La bénédiction inattendue.<text:s/></text:span><text:span text:style-name="T1237">Traduit par<text:s/></text:span><text:span text:style-name="T1238">Rose-Marie Makino-Fayolle</text:span><text:span text:style-name="T1239">.<text:s/></text:span><text:span text:style-name="T1240">Arles : Actes Sud, 2007.</text:span><text:span text:style-name="T1241"><text:s/>189 p. (cote : 895.63 / Oy)</text:span></text:p>
        </text:list-item>
        <text:list-item>
          <text:p text:style-name="P1242"><text:span text:style-name="T1243">Les paupières.<text:s/></text:span><text:span text:style-name="T1244">Traduit par<text:s/></text:span><text:span text:style-name="T1245">Rose-Marie Makino-Fayolle</text:span><text:span text:style-name="T1246">.<text:s/></text:span><text:span text:style-name="T1247">A</text:span><text:span text:style-name="T1248">rles : Actes Sud, 2007. 205<text:s/></text:span><text:span text:style-name="T1249">p. (cote : 895.63 / Oy)</text:span></text:p>
        </text:list-item>
        <text:list-item>
          <text:p text:style-name="P1250"><text:span text:style-name="T1251">Amours en marge.<text:s/></text:span><text:span text:style-name="T1252">Traduit par<text:s/></text:span><text:span text:style-name="T1253">Rose-Marie Makino-Fayolle</text:span><text:span text:style-name="T1254">.<text:s/></text:span><text:span text:style-name="T1255">Arles : Actes Sud, 2005.</text:span><text:span text:style-name="T1256"><text:s/>189 p. (cote : 895.63 / Oy)</text:span></text:p>
        </text:list-item>
        <text:list-item>
          <text:p text:style-name="P1257"><text:span text:style-name="T1258">La petite pièce hexagonale.<text:s/></text:span><text:span text:style-name="T1259">Traduit par<text:s/></text:span><text:span text:style-name="T1260">Rose-Marie Makino-Fayolle</text:span><text:span text:style-name="T1261">.<text:s/></text:span><text:span text:style-name="T1262">Arles : Actes Sud, 2004. 109</text:span><text:span text:style-name="T1263"><text:s/></text:span><text:span text:style-name="T1264">p. (cote : 895.63 / Oy)</text:span></text:p>
        </text:list-item>
        <text:list-item>
          <text:p text:style-name="P1265"><text:span text:style-name="T1266">Tristes revanches.<text:s/></text:span><text:span text:style-name="T1267">Traduit par<text:s/></text:span><text:span text:style-name="T1268">Rose-Marie Makino-Fayolle</text:span><text:span text:style-name="T1269">.<text:s/></text:span><text:span text:style-name="T1270">Arles : Actes Sud, 2004. 246<text:s/></text:span><text:span text:style-name="T1271">p. (cote : 895.63 / Oy)</text:span></text:p>
        </text:list-item>
        <text:list-item>
          <text:p text:style-name="P1272"><text:span text:style-name="T1273">Le musée du silence.<text:s/></text:span><text:span text:style-name="T1274">Traduit par<text:s/></text:span><text:span text:style-name="T1275">Rose-Marie Makino-Fayolle</text:span><text:span text:style-name="T1276">.<text:s/></text:span><text:span text:style-name="T1277">Arles : Actes Sud, 2003. 317<text:s/></text:span><text:span text:style-name="T1278">p. (cote : 895.63 / Oy)</text:span></text:p>
        </text:list-item>
        <text:list-item>
          <text:p text:style-name="P1279"><text:span text:style-name="T1280">Une<text:s/></text:span><text:span text:style-name="T1281">parfaite chambre de malade : La désagrégation du papillon.<text:s/></text:span><text:span text:style-name="T1282">Traduit par<text:s/></text:span><text:span text:style-name="T1283">Rose-Marie Makino-Fayolle</text:span><text:span text:style-name="T1284">.<text:s/></text:span><text:span text:style-name="T1285">Arles : Actes Sud, 2003. 153<text:s/></text:span><text:span text:style-name="T1286">p. (cote : 895.63 / Oy)</text:span></text:p>
        </text:list-item>
        <text:list-item>
          <text:p text:style-name="P1287"><text:span text:style-name="T1288">Parfum de glace.<text:s/></text:span><text:span text:style-name="T1289">Traduit par<text:s/></text:span><text:span text:style-name="T1290">Rose-Marie Makino-Fayolle</text:span><text:span text:style-name="T1291">.<text:s/></text:span><text:span text:style-name="T1292">Arles : Actes Sud, 2002. 301<text:s/></text:span><text:span text:style-name="T1293">p. (cote : 895.63 /<text:s/></text:span><text:span text:style-name="T1294">Oy)</text:span></text:p>
        </text:list-item>
        <text:list-item>
          <text:p text:style-name="P1295"><text:span text:style-name="T1296">Hôtel Iris.<text:s/></text:span><text:span text:style-name="T1297">Traduit par<text:s/></text:span><text:span text:style-name="T1298">Rose-Marie Makino-Fayolle</text:span><text:span text:style-name="T1299">.<text:s/></text:span><text:span text:style-name="T1300">Arles : Actes Sud, 2000. 236<text:s/></text:span><text:span text:style-name="T1301">p. (cote : 895.63 / Oy)</text:span></text:p>
        </text:list-item>
        <text:list-item>
          <text:p text:style-name="P1302"><text:span text:style-name="T1303">L’annulaire.<text:s/></text:span><text:span text:style-name="T1304">Traduit par<text:s/></text:span><text:span text:style-name="T1305">Rose-Marie Makino-Fayolle</text:span><text:span text:style-name="T1306">.<text:s/></text:span><text:span text:style-name="T1307">Arles : Actes Sud, 1999. 99<text:s/></text:span><text:span text:style-name="T1308">p. (cote : 895.63 / Oy)</text:span></text:p>
        </text:list-item>
        <text:list-item>
          <text:p text:style-name="P1309"><text:span text:style-name="T1310">Le réfectoire un soir et une piscine sous la</text:span><text:span text:style-name="T1311"><text:s/>pluie / Un thé qui ne refroidit pas : Récits.<text:s/></text:span><text:span text:style-name="T1312">Traduit par<text:s/></text:span><text:span text:style-name="T1313">Rose-Marie Makino-Fayolle</text:span><text:span text:style-name="T1314">.<text:s/></text:span><text:span text:style-name="T1315">Arles : Actes Sud, 1998. 109<text:s/></text:span><text:span text:style-name="T1316">p.<text:s/></text:span></text:p>
        </text:list-item>
      </text:list>
      <text:p text:style-name="P1317">(cote : 895.63 / Oy)</text:p>
      <text:list text:style-name="WWNum45" text:continue-numbering="true">
        <text:list-item>
          <text:p text:style-name="P1318"><text:span text:style-name="T1319">La grossesse : Roman.<text:s/></text:span><text:span text:style-name="T1320">Traduit par<text:s/></text:span><text:span text:style-name="T1321">Rose-Marie Makino-Fayolle</text:span><text:span text:style-name="T1322">.<text:s/></text:span><text:span text:style-name="T1323">Arles : Actes Sud, 1997. 69<text:s/></text:span><text:span text:style-name="T1324">p. (cote : 895.63 / Oy)</text:span></text:p>
        </text:list-item>
        <text:list-item>
          <text:p text:style-name="P1325"><text:span text:style-name="T1326">Les</text:span><text:span text:style-name="T1327"><text:s/>abeilles.<text:s/></text:span><text:span text:style-name="T1328">Traduit par<text:s/></text:span><text:span text:style-name="T1329">Rose-Marie Makino-Fayolle</text:span><text:span text:style-name="T1330">.<text:s/></text:span><text:span text:style-name="T1331">Arles : Actes Sud, 1995. 75<text:s/></text:span><text:span text:style-name="T1332">p. (cote : 895.63 / Oy)</text:span></text:p>
        </text:list-item>
        <text:list-item>
          <text:p text:style-name="P1333"><text:span text:style-name="T1334">La piscine : Roman.<text:s/></text:span><text:span text:style-name="T1335">Traduit par<text:s/></text:span><text:span text:style-name="T1336">Rose-Marie Makino-Fayolle</text:span><text:span text:style-name="T1337">.<text:s/></text:span><text:span text:style-name="T1338">Arles : Actes Sud, 1995. 70<text:s/></text:span><text:span text:style-name="T1339">p. (cote : 895.63 / Oy)</text:span></text:p>
        </text:list-item>
      </text:list>
      <text:p text:style-name="P1340"/>
      <text:p text:style-name="P1341">OKAMOTO Kanoko (1889-1939)</text:p>
      <text:list text:style-name="WWNum45" text:continue-numbering="true">
        <text:list-item>
          <text:p text:style-name="P1342"><text:span text:style-name="T1343">The love of<text:s/></text:span><text:span text:style-name="T1344">Kishimo</text:span><text:span text:style-name="T1345">. In Tyler, William J.,<text:s/></text:span><text:span text:style-name="T1346">Modanizumu : Modernist fiction from Japan, 1913-1938</text:span><text:span text:style-name="T1347">. Honolulu: University of Hawai’i Press, 2008. pp. 453-461<text:s/></text:span></text:p>
        </text:list-item>
      </text:list>
      <text:p text:style-name="P1348"><text:span text:style-name="T1349">(cote : 895.63 / Tw)</text:span></text:p>
      <text:soft-page-break/>
      <text:list text:style-name="WWNum45" text:continue-numbering="true">
        <text:list-item>
          <text:p text:style-name="P1350"><text:span text:style-name="T1351">Portrait of an old geisha.</text:span><text:span text:style-name="T1352"><text:s/>Translated by Cody Poulton. In<text:s/></text:span><text:span text:style-name="T1353">The<text:s/></text:span><text:span text:style-name="T1354">Ox</text:span><text:span text:style-name="T1355">ford</text:span><text:span text:style-name="T1356"><text:s/>book of Japanese short<text:s/></text:span><text:span text:style-name="T1357">stories</text:span><text:span text:style-name="T1358">.</text:span><text:span text:style-name="T1359"><text:s/>Oxford; New York: Oxford University Press, 1997. pp. 79-94<text:s/></text:span></text:p>
        </text:list-item>
      </text:list>
      <text:p text:style-name="P1360">(cote : 895.63 / Gt)</text:p>
      <text:p text:style-name="P1361"/>
      <text:list text:style-name="WWNum45" text:continue-numbering="true">
        <text:list-item>
          <text:p text:style-name="P1362"><text:span text:style-name="T1363">Ivy Gates.</text:span><text:span text:style-name="T1364"><text:s/>Translated by Lane Dunlop. In<text:s/></text:span><text:span text:style-name="T1365">Autumn wind and other stories</text:span><text:span text:style-name="T1366">. Rutland (Vermont); Tokyo: Charles E. Tuttle, 1994. pp.<text:s/></text:span><text:span text:style-name="T1367">95-108 (cote : 895.63 / Dl)</text:span></text:p>
        </text:list-item>
        <text:list-item>
          <text:p text:style-name="P1368"><text:span text:style-name="T1369">Sushi.<text:s/></text:span><text:span text:style-name="T1370">Traduit par Dominique Palmé. In<text:s/></text:span><text:span text:style-name="T1371">Anthologie de nouvelles japonaises contemporaines</text:span><text:span text:style-name="T1372"><text:s/>:<text:s/></text:span><text:span text:style-name="T1373">Tome II</text:span><text:span text:style-name="T1374">.</text:span><text:span text:style-name="T1375"><text:s/>Paris : Gallimard, 1986. pp. 129-150 (cote : 895.63 / Iy / 2)</text:span></text:p>
        </text:list-item>
      </text:list>
      <text:p text:style-name="P1376"/>
      <text:p text:style-name="P1377">OSAKI Midori (1896-1971)</text:p>
      <text:list text:style-name="WWNum45" text:continue-numbering="true">
        <text:list-item>
          <text:p text:style-name="P1378"><text:span text:style-name="T1379">Shoes fit for a poet</text:span><text:span text:style-name="T1380">. In Tyler, William J.,<text:s/></text:span><text:span text:style-name="T1381">Modanizumu :<text:s/></text:span><text:span text:style-name="T1382">Modernist fiction from Japan, 1913-1938</text:span><text:span text:style-name="T1383">. Honolulu: University of Hawai’i Press, 2008. pp. 83-91</text:span></text:p>
        </text:list-item>
      </text:list>
      <text:p text:style-name="P1384"><text:s/>(cote : 895.63 / Tw)</text:p>
      <text:p text:style-name="P1385"/>
      <text:p text:style-name="P1386"><text:span text:style-name="T1387">Ô</text:span><text:span text:style-name="T1388">TA Yôko (1903-1963)</text:span></text:p>
      <text:list text:style-name="WWNum45" text:continue-numbering="true">
        <text:list-item>
          <text:p text:style-name="P1389"><text:span text:style-name="T1390">Residues of squalor.<text:s/></text:span><text:span text:style-name="T1391">Translated by Kyoko Iriye Selden. In<text:s/></text:span><text:span text:style-name="T1392">Japanese women writers: Twentieth century short<text:s/></text:span><text:span text:style-name="T1393">fiction</text:span><text:span text:style-name="T1394">. Armonk, N.Y.: M.E. Sharpe, 1991. pp. 58-83 (cote : 895.6 / Mn)</text:span></text:p>
        </text:list-item>
      </text:list>
      <text:p text:style-name="P1395"/>
      <text:p text:style-name="P1396"><text:span text:style-name="T1397">OHAYAMADA Hiroko</text:span><text:span text:style-name="T1398"><text:s/>(1983-..)</text:span></text:p>
      <text:list text:style-name="WWNum45" text:continue-numbering="true">
        <text:list-item>
          <text:p text:style-name="P1399"><text:span text:style-name="T1400">L’usine.<text:s/></text:span><text:span text:style-name="T1401">Traduit par Alice Hureau. Paris : Christian Bourgois éditeur, 2021. 185 p. (cote : 895.6 / Oh)</text:span></text:p>
        </text:list-item>
      </text:list>
      <text:p text:style-name="P1402"/>
      <text:p text:style-name="P1403">SAKIYAMA Tami (1954-..)</text:p>
      <text:list text:style-name="WWNum45" text:continue-numbering="true">
        <text:list-item>
          <text:p text:style-name="P1404"><text:span text:style-name="T1405">Island confinement.<text:s/></text:span><text:span text:style-name="T1406">Translated by Takuma Sminkey. In<text:s/></text:span><text:span text:style-name="T1407">Islands of protest:</text:span><text:span text:style-name="T1408"><text:s/></text:span><text:span text:style-name="T1409">Japanese literature from Okinawa</text:span><text:span text:style-name="T1410">.<text:s/></text:span><text:span text:style-name="T1411">Honolulu: University of Hawai’i Press, 2016. pp. 113-160. (cote : 895.6 / Bd)</text:span></text:p>
        </text:list-item>
      </text:list>
      <text:p text:style-name="P1412"/>
      <text:p text:style-name="P1413">SATA Ineko (1904-1998)</text:p>
      <text:list text:style-name="WWNum45" text:continue-numbering="true">
        <text:list-item>
          <text:p text:style-name="P1414"><text:span text:style-name="T1415">L’achat d’un pantalon.</text:span><text:span text:style-name="T1416"><text:s/>Traduit par Anne Gossot et Kichiyo Ishigaki.</text:span><text:span text:style-name="T1417"><text:s/>In<text:s/></text:span><text:span text:style-name="T1418">Les ailes, la grenade, les cheveux blancs : tome 2 – 1945-1955</text:span><text:span text:style-name="T1419">. Arles : Philippe Picquier, 1991. pp. 159-171 (cote : 895.63 / K / 2)</text:span></text:p>
        </text:list-item>
        <text:list-item>
          <text:p text:style-name="P1420"><text:span text:style-name="T1421">Memory of a night.<text:s/></text:span><text:span text:style-name="T1422">Translated by Kyoko Iriye Selden. In<text:s/></text:span><text:span text:style-name="T1423">Japanese women writers: Twentieth century short fiction</text:span><text:span text:style-name="T1424">. Armonk</text:span><text:span text:style-name="T1425">, N.Y.: M.E. Sharpe, 1991. pp. 84-96 (cote : 895.6 / Mn)</text:span></text:p>
        </text:list-item>
        <text:list-item>
          <text:p text:style-name="P1426"><text:span text:style-name="T1427">L’eau.</text:span><text:span text:style-name="T1428"><text:s/>Traduit par Estrellita Wasserman. In<text:s/></text:span><text:span text:style-name="T1429">Anthologie de nouvelles japonaises contemporaines</text:span><text:span text:style-name="T1430">.</text:span><text:span text:style-name="T1431"><text:s/>Paris : Gallimard, 1986. pp. 277-285 (cote : 895.63 / Iy / 1)</text:span></text:p>
        </text:list-item>
      </text:list>
      <text:p text:style-name="P1432"/>
      <text:soft-page-break/>
      <text:p text:style-name="P1433">SEKIGUCHI Ryôko (1970-..)</text:p>
      <text:list text:style-name="WWNum45" text:continue-numbering="true">
        <text:list-item>
          <text:p text:style-name="P1434"><text:span text:style-name="T1435">Fade.</text:span><text:span text:style-name="T1436"><text:s/></text:span><text:span text:style-name="T1437">Paris : Les ateliers d’argol, 2016. 85 p. (cote : 895.63 / Sr)</text:span></text:p>
        </text:list-item>
        <text:list-item>
          <text:p text:style-name="P1438"><text:span text:style-name="T1439">La voix sombre.</text:span><text:span text:style-name="T1440"><text:s/>Paris : P.O.L, 2015. 102 p. (cote : 895.64 / Sr)</text:span></text:p>
        </text:list-item>
      </text:list>
      <text:p text:style-name="P1441"/>
      <text:list text:style-name="WWNum45" text:continue-numbering="true">
        <text:list-item>
          <text:p text:style-name="P1442"><text:span text:style-name="T1443">Club des gourmets et autres cuisines japonaises.</text:span><text:span text:style-name="T1444"><text:s/>Paris : P.O.L, 2013. 208 p. <text:s text:c="9"/></text:span></text:p>
        </text:list-item>
      </text:list>
      <text:p text:style-name="P1445">(cote : 895.63 / Sr)</text:p>
      <text:list text:style-name="WWNum45" text:continue-numbering="true">
        <text:list-item>
          <text:p text:style-name="P1446"><text:span text:style-name="T1447">L’astringent.</text:span><text:span text:style-name="T1448"><text:s/>Paris : Les ateliers d’argol, 2012. 78 p. (cote : 895.64 / Sr)</text:span></text:p>
        </text:list-item>
        <text:list-item>
          <text:p text:style-name="P1449"><text:span text:style-name="T1450">Manger fantôme.</text:span><text:span text:style-name="T1451"><text:s/>Paris : Les ateliers d’argol, 2012. 78 p. (cote : 895.64 / Sr)</text:span></text:p>
        </text:list-item>
        <text:list-item>
          <text:p text:style-name="P1452"><text:span text:style-name="T1453">Ce n’est pas un hasard : chronique japonaise.</text:span><text:span text:style-name="T1454"><text:s/>Paris : P.O.L, 2011. 183 p. <text:s text:c="15"/></text:span></text:p>
        </text:list-item>
      </text:list>
      <text:p text:style-name="P1455"><text:span text:style-name="T1456">(cote : 89</text:span><text:span text:style-name="T1457">5.63 / Sr)</text:span></text:p>
      <text:p text:style-name="P1458"/>
      <text:p text:style-name="P1459">SETOUCHI Jakuchô/Harumi (1922-..)</text:p>
      <text:list text:style-name="WWNum45" text:continue-numbering="true">
        <text:list-item>
          <text:p text:style-name="P1460"><text:span text:style-name="T1461">Deux plus un.</text:span><text:span text:style-name="T1462"><text:s/>Traduit par Jean-Jacques Tschudin. In<text:s/></text:span><text:span text:style-name="T1463">Amours :<text:s/></text:span><text:span text:style-name="T1464">Anthologie de nouvelles japonaises contemporaines</text:span><text:span text:style-name="T1465">.</text:span><text:span text:style-name="T1466"><text:s/>Monaco :<text:s/></text:span><text:span text:style-name="T1467">É</text:span><text:span text:style-name="T1468">ditions du Rocher, 2008. pp. 133-164<text:s/></text:span></text:p>
        </text:list-item>
      </text:list>
      <text:p text:style-name="P1469">(cote : 895.63 / R / 3)</text:p>
      <text:list text:style-name="WWNum45" text:continue-numbering="true">
        <text:list-item>
          <text:p text:style-name="P1470"><text:span text:style-name="T1471">La fin de l’été.</text:span><text:span text:style-name="T1472"><text:s/></text:span><text:span text:style-name="T1473">Traduit par Jean-François Gény. Arles : Philippe Picquier, 1999. 172 p. (cote : 895.63 / Sj)</text:span></text:p>
        </text:list-item>
        <text:list-item>
          <text:p text:style-name="P1474"><text:span text:style-name="T1475">Beauty in disarray.</text:span><text:span text:style-name="T1476"><text:s/>Translated by Sanford Goldstein and Kazuji Ninomiya. Rutland (Vermont); Tokyo: Charles E. Tuttle, 1993. 351 p. (cote : 895.63 / Sh)</text:span></text:p>
        </text:list-item>
        <text:list-item>
          <text:p text:style-name="P1477"><text:span text:style-name="T1478">The end of<text:s/></text:span><text:span text:style-name="T1479">summer</text:span><text:span text:style-name="T1480">. Translated by Robert Huey. New York; London: Kodansha International, 1993. 151 p. (cote : 895.63 / Sh)</text:span></text:p>
        </text:list-item>
        <text:list-item>
          <text:p text:style-name="P1481"><text:span text:style-name="T1482">Pheasant.</text:span><text:span text:style-name="T1483"><text:s/>Translated by Robert Huey. In Ueda, Makoto,<text:s/></text:span><text:span text:style-name="T1484">The mother of dreams</text:span><text:span text:style-name="T1485">. Tokyo; New York: 1986. pp. 189-209 (cote : 895.63 / Um)</text:span></text:p>
        </text:list-item>
      </text:list>
      <text:p text:style-name="P1486"/>
      <text:p text:style-name="P1487">SHIBAKI Yoshiko (1914-1991)</text:p>
      <text:list text:style-name="WWNum45" text:continue-numbering="true">
        <text:list-item>
          <text:p text:style-name="P1488"><text:span text:style-name="T1489">Ripples.</text:span><text:span text:style-name="T1490"><text:s/>Translated by Michael C. Brownstein. In<text:s/></text:span><text:span text:style-name="T1491">The Showa anthology: Modern Japanese short stories: 1929-1984</text:span><text:span text:style-name="T1492">. Tokyo; New York: Kodansha International, 1992. pp. 331-350 (cote : 895.63 / Gv)</text:span></text:p>
        </text:list-item>
      </text:list>
      <text:p text:style-name="P1493"/>
      <text:p text:style-name="P1494">SHIBASAKI Tomoka (1973-…)</text:p>
      <text:list text:style-name="WWNum45" text:continue-numbering="true">
        <text:list-item>
          <text:p text:style-name="P1495"><text:span text:style-name="T1496">Jardin de<text:s/></text:span><text:span text:style-name="T1497">printemps.</text:span><text:span text:style-name="T1498"><text:s/>Traduit par Patrick Honnoré. Arles : Philippe Picquier, 2016.<text:s/></text:span></text:p>
        </text:list-item>
      </text:list>
      <text:p text:style-name="P1499">141 p. (cote : 895.63 / St)</text:p>
      <text:p text:style-name="P1500"/>
      <text:p text:style-name="P1501">SHIMAZAKI Aki (1954-..)</text:p>
      <text:list text:style-name="WWNum45" text:continue-numbering="true">
        <text:list-item>
          <text:p text:style-name="P1502"><text:span text:style-name="T1503">Sémi.<text:s/></text:span><text:span text:style-name="T1504">Arles : Actes Sud, 2021.</text:span><text:span text:style-name="T1505"><text:s/>150<text:s/></text:span><text:span text:style-name="T1506">p. <text:s/>(cote : 895.63 / Sa)</text:span></text:p>
        </text:list-item>
        <text:list-item>
          <text:p text:style-name="P1507"><text:span text:style-name="T1508">Suzuran : Roman.<text:s/></text:span><text:span text:style-name="T1509">Montréal : Leméac ; Arles : Actes Sud, 2019.</text:span><text:span text:style-name="T1510"><text:s/>165<text:s/></text:span><text:span text:style-name="T1511">p. <text:s/></text:span></text:p>
        </text:list-item>
      </text:list>
      <text:p text:style-name="P1512"><text:span text:style-name="T1513">(cote : 895.63 / Sa)</text:span></text:p>
      <text:list text:style-name="WWNum45" text:continue-numbering="true">
        <text:list-item>
          <text:p text:style-name="P1514"><text:span text:style-name="T1515">Maïmaï : Roman.<text:s/></text:span><text:span text:style-name="T1516">Montréal : Leméac ; Arles : Actes Sud, 2018.</text:span><text:span text:style-name="T1517"><text:s/>173<text:s/></text:span><text:span text:style-name="T1518">p. <text:s/></text:span></text:p>
        </text:list-item>
      </text:list>
      <text:soft-page-break/>
      <text:p text:style-name="P1519">(cote : 895.63 / Sa)</text:p>
      <text:list text:style-name="WWNum45" text:continue-numbering="true">
        <text:list-item>
          <text:p text:style-name="P1520"><text:span text:style-name="T1521">Fuki-no-tô : Roman.<text:s/></text:span><text:span text:style-name="T1522">Montréal : Leméac ; Arles : Actes Sud, 2017.</text:span><text:span text:style-name="T1523"><text:s/>149<text:s/></text:span><text:span text:style-name="T1524">p. <text:s text:c="18"/>(cote : 895.63 / Sa)</text:span></text:p>
        </text:list-item>
      </text:list>
      <text:p text:style-name="P1525"/>
      <text:list text:style-name="WWNum45" text:continue-numbering="true">
        <text:list-item>
          <text:p text:style-name="P1526"><text:span text:style-name="T1527">Suisen : Roman.<text:s/></text:span><text:span text:style-name="T1528">Montréal : </text:span><text:span text:style-name="T1529">Leméac ; Arles : Actes Sud, 2016.</text:span><text:span text:style-name="T1530"><text:s/>61<text:s/></text:span><text:span text:style-name="T1531">p.<text:s/></text:span></text:p>
        </text:list-item>
      </text:list>
      <text:p text:style-name="P1532"><text:span text:style-name="T1533">(cote : 895.63 / Sa)</text:span></text:p>
      <text:list text:style-name="WWNum45" text:continue-numbering="true">
        <text:list-item>
          <text:p text:style-name="P1534"><text:span text:style-name="T1535">Hôzuki : Roman.<text:s/></text:span><text:span text:style-name="T1536">Montréal : Leméac ; Arles : Actes Sud, <text:s/>2015.</text:span><text:span text:style-name="T1537"><text:s/>141<text:s/></text:span><text:span text:style-name="T1538">p. <text:s text:c="22"/></text:span></text:p>
        </text:list-item>
      </text:list>
      <text:p text:style-name="P1539"><text:span text:style-name="T1540">(cote : 895.63 / Sa)</text:span></text:p>
      <text:list text:style-name="WWNum45" text:continue-numbering="true">
        <text:list-item>
          <text:p text:style-name="P1541"><text:span text:style-name="T1542">Azami : Roman.<text:s/></text:span><text:span text:style-name="T1543">Montréal : Leméac ; Arles : Actes Sud, <text:s/>2014.</text:span><text:span text:style-name="T1544"><text:s/>133<text:s/></text:span><text:span text:style-name="T1545">p.<text:s/></text:span><text:span text:style-name="T1546"><text:s text:c="24"/></text:span></text:p>
        </text:list-item>
      </text:list>
      <text:p text:style-name="P1547"><text:span text:style-name="T1548">(cote : 895.63 / Sa)</text:span></text:p>
      <text:list text:style-name="WWNum45" text:continue-numbering="true">
        <text:list-item>
          <text:p text:style-name="P1549"><text:span text:style-name="T1550">Yamabuki : Roman.<text:s/></text:span><text:span text:style-name="T1551">Montréal : Leméac ; Arles : Actes Sud, <text:s/>2013.</text:span><text:span text:style-name="T1552"><text:s text:c="24"/></text:span></text:p>
        </text:list-item>
      </text:list>
      <text:p text:style-name="P1553"><text:span text:style-name="T1554"><text:s/></text:span><text:span text:style-name="T1555">(cote : 895.63 / Sa)</text:span></text:p>
      <text:list text:style-name="WWNum45" text:continue-numbering="true">
        <text:list-item>
          <text:p text:style-name="P1556"><text:span text:style-name="T1557">Tsukushi : Roman.<text:s/></text:span><text:span text:style-name="T1558">Montréal : Leméac ; Arles : Actes Sud, <text:s/>2012.</text:span><text:span text:style-name="T1559"><text:s/>137<text:s/></text:span><text:span text:style-name="T1560">p. <text:s text:c="19"/></text:span></text:p>
        </text:list-item>
      </text:list>
      <text:p text:style-name="P1561"><text:span text:style-name="T1562"><text:s/>(cote :<text:s/></text:span><text:span text:style-name="T1563">895.63 / Sa)</text:span></text:p>
      <text:list text:style-name="WWNum45" text:continue-numbering="true">
        <text:list-item>
          <text:p text:style-name="P1564"><text:span text:style-name="T1565">Tonbo : Roman.<text:s/></text:span><text:span text:style-name="T1566">Montréal : Leméac ; Arles : Actes Sud, <text:s/>2010.</text:span><text:span text:style-name="T1567"><text:s/>210<text:s/></text:span><text:span text:style-name="T1568">p. <text:s text:c="24"/></text:span></text:p>
        </text:list-item>
      </text:list>
      <text:p text:style-name="P1569"><text:span text:style-name="T1570"><text:s text:c="2"/>(cote : 895.63 / Sa)</text:span></text:p>
      <text:list text:style-name="WWNum45" text:continue-numbering="true">
        <text:list-item>
          <text:p text:style-name="P1571"><text:span text:style-name="T1572">Zakuro.<text:s/></text:span><text:span text:style-name="T1573">Montréal : Leméac ; Arles : Actes Sud, <text:s/>2008.</text:span><text:span text:style-name="T1574"><text:s/>150<text:s/></text:span><text:span text:style-name="T1575">p. (cote : 895.63 / Sa)</text:span></text:p>
        </text:list-item>
        <text:list-item>
          <text:p text:style-name="P1576"><text:span text:style-name="T1577">Tsubame : Le poids des secrets / 3.<text:s/></text:span><text:span text:style-name="T1578">Montréal<text:s/></text:span><text:span text:style-name="T1579">: Leméac ; Arles : Actes Sud, <text:s/>2007.</text:span><text:span text:style-name="T1580"><text:s/></text:span></text:p>
        </text:list-item>
      </text:list>
      <text:p text:style-name="P1581"><text:span text:style-name="T1582">118<text:s/></text:span><text:span text:style-name="T1583">p. (cote : 895.63 / Sa)</text:span></text:p>
      <text:list text:style-name="WWNum45" text:continue-numbering="true">
        <text:list-item>
          <text:p text:style-name="P1584"><text:span text:style-name="T1585">Mitsuba.<text:s/></text:span><text:span text:style-name="T1586">Montréal : Leméac ; Arles : Actes Sud, <text:s/>2006.</text:span><text:span text:style-name="T1587"><text:s/>155<text:s/></text:span><text:span text:style-name="T1588">p. (cote : 895.63 / Sa)</text:span></text:p>
        </text:list-item>
        <text:list-item>
          <text:p text:style-name="P1589"><text:span text:style-name="T1590">Hotaru.<text:s/></text:span><text:span text:style-name="T1591">Montréal : Leméac ; Arles : Actes Sud, <text:s/>2004.</text:span><text:span text:style-name="T1592"><text:s/>137<text:s/></text:span><text:span text:style-name="T1593">p. (cote : 895.63 / Sa)</text:span></text:p>
        </text:list-item>
        <text:list-item>
          <text:p text:style-name="P1594"><text:span text:style-name="T1595">Wasuregusa.<text:s/></text:span><text:span text:style-name="T1596">Montréal : Le</text:span><text:span text:style-name="T1597">méac ; Arles : Actes Sud, <text:s/>2003.</text:span><text:span text:style-name="T1598"><text:s/>123<text:s/></text:span><text:span text:style-name="T1599">p. <text:s text:c="28"/></text:span></text:p>
        </text:list-item>
      </text:list>
      <text:p text:style-name="P1600"><text:span text:style-name="T1601">(cote : 895.63 / Sa)</text:span></text:p>
      <text:list text:style-name="WWNum45" text:continue-numbering="true">
        <text:list-item>
          <text:p text:style-name="P1602"><text:span text:style-name="T1603">Hamaguri.<text:s/></text:span><text:span text:style-name="T1604">Montréal : Leméac ; Arles : Actes Sud, <text:s/>2000.</text:span><text:span text:style-name="T1605"><text:s/>109<text:s/></text:span><text:span text:style-name="T1606">p. (cote : 895.63 / Sa)</text:span></text:p>
        </text:list-item>
        <text:list-item>
          <text:p text:style-name="P1607"><text:span text:style-name="T1608">Tsubaki.<text:s/></text:span><text:span text:style-name="T1609">Montréal : Leméac ; Arles : Actes Sud, <text:s/>1999.</text:span><text:span text:style-name="T1610"><text:s/>121<text:s/></text:span><text:span text:style-name="T1611">p. (cote : 895.63 /<text:s/></text:span><text:span text:style-name="T1612">Sa)</text:span></text:p>
        </text:list-item>
      </text:list>
      <text:p text:style-name="P1613"/>
      <text:p text:style-name="P1614">SONO Ayako (1931-..)</text:p>
      <text:list text:style-name="WWNum45" text:continue-numbering="true">
        <text:list-item>
          <text:p text:style-name="P1615"><text:span text:style-name="T1616">No reason for murder.</text:span><text:span text:style-name="T1617"><text:s/>Translated by Edward Putzar. New York; Tokyo:  ICG Muse, 2003. 422 p. (cote : 895.63 / Sa)</text:span></text:p>
        </text:list-item>
      </text:list>
      <text:p text:style-name="P1618"/>
      <text:p text:style-name="P1619">SUENAGA Naomi (1962-..)</text:p>
      <text:list text:style-name="WWNum45" text:continue-numbering="true">
        <text:list-item>
          <text:p text:style-name="P1620"><text:span text:style-name="T1621">The hundred-yen singer</text:span><text:span text:style-name="T1622">. Translated by Tom Gill. London, Chester Springs<text:s/></text:span><text:span text:style-name="T1623">(Pennsylvania): Peter Owen, 2006. 215 p. (cote : 895.63 / Sn)</text:span></text:p>
        </text:list-item>
      </text:list>
      <text:p text:style-name="P1624"/>
      <text:p text:style-name="P1625">SUMII Sue (1902-1997)</text:p>
      <text:list text:style-name="WWNum45" text:continue-numbering="true">
        <text:list-item>
          <text:p text:style-name="P1626"><text:span text:style-name="T1627">My life: living, loving, and fighting.</text:span><text:span text:style-name="T1628"><text:s/>Translated by Reiko Masuda. Ann Arbor: Center for Japanese Studies, the University of Michigan, 2001. 113 p. (cote : 895.63 / Ss)</text:span></text:p>
        </text:list-item>
        <text:list-item>
          <text:p text:style-name="P1629"><text:span text:style-name="T1630">Th</text:span><text:span text:style-name="T1631">e river with no bridge.</text:span><text:span text:style-name="T1632"><text:s/>Translated by Susan Wilkinson. Rutland (Vermont): Charles E. Tuttle, 1990. 359 p. (cote : 895.63 / Ss)</text:span></text:p>
        </text:list-item>
      </text:list>
      <text:p text:style-name="P1633"/>
      <text:p text:style-name="P1634"/>
      <text:p text:style-name="P1635"/>
      <text:p text:style-name="P1636">TAKAGI Nobuko (1946-..)</text:p>
      <text:list text:style-name="WWNum45" text:continue-numbering="true">
        <text:list-item>
          <text:p text:style-name="P1637"><text:span text:style-name="T1638">Lévitation.</text:span><text:span text:style-name="T1639"><text:s/>Traduit par Jean-Jacques Tschudin. In<text:s/></text:span><text:span text:style-name="T1640">Amours :<text:s/></text:span><text:span text:style-name="T1641">Anthologie de nouvelles<text:s/></text:span><text:span text:style-name="T1642">japonaises contemporaines</text:span><text:span text:style-name="T1643">.</text:span><text:span text:style-name="T1644"><text:s/>Monaco :<text:s/></text:span><text:span text:style-name="T1645">É</text:span><text:span text:style-name="T1646">ditions du Rocher, 2008. pp. 257-284 <text:s text:c="13"/>(cote : 895.63 / R / 3)</text:span></text:p>
        </text:list-item>
      </text:list>
      <text:p text:style-name="P1647"/>
      <text:p text:style-name="P1648">TAKAHASHI Takako (1932-2013)</text:p>
      <text:list text:style-name="WWNum45" text:continue-numbering="true">
        <text:list-item>
          <text:p text:style-name="P1649"><text:span text:style-name="T1650">Une constitution maladive.</text:span><text:span text:style-name="T1651"><text:s/>Traduit par Jean-Jacques Tschudin. In<text:s/></text:span><text:span text:style-name="T1652">Amours :<text:s/></text:span><text:span text:style-name="T1653">Anthologie de nouvelles japonaises contem</text:span><text:span text:style-name="T1654">poraines</text:span><text:span text:style-name="T1655">.</text:span><text:span text:style-name="T1656"><text:s/>Monaco :<text:s/></text:span><text:span text:style-name="T1657">É</text:span><text:span text:style-name="T1658">ditions du Rocher, 2008. pp. 183-202 (cote : 895.63 / R / 3)</text:span></text:p>
        </text:list-item>
        <text:list-item>
          <text:p text:style-name="P1659"><text:span text:style-name="T1660">Congruent figures.<text:s/></text:span><text:span text:style-name="T1661">Translated by Noriko Mizuta Lippit. In<text:s/></text:span><text:span text:style-name="T1662">Japanese women writers: Twentieth century short fiction</text:span><text:span text:style-name="T1663">. Armonk, N.Y.: M.E. Sharpe, 1991. pp. 168-193 (cote : 895.6 /</text:span><text:span text:style-name="T1664"><text:s/>Mn)</text:span></text:p>
        </text:list-item>
      </text:list>
      <text:p text:style-name="P1665"/>
      <text:p text:style-name="P1666">TANABE Seiko (1928-2019)</text:p>
      <text:list text:style-name="WWNum45" text:continue-numbering="true">
        <text:list-item>
          <text:p text:style-name="P1667"><text:span text:style-name="T1668">Josée, le tigre et les poissons : nouvelles</text:span><text:span text:style-name="T1669">. Traduit par Janina Tomimoto. Le Pecq : Éditions d’Est en Ouest, 2017. 181 p. (cote : 895.63 / Ts)</text:span></text:p>
        </text:list-item>
        <text:list-item>
          <text:p text:style-name="P1670"><text:span text:style-name="T1671">A thousand strands of black hair</text:span><text:span text:style-name="T1672">. Traduit par Meredith McKinney. London :<text:s/></text:span><text:span text:style-name="T1673">Thames river press, 2012. 273 p. (cote : 895.63 / Ts)</text:span></text:p>
        </text:list-item>
      </text:list>
      <text:p text:style-name="P1674"/>
      <text:p text:style-name="P1675">TAWADA Yôko (1960-..)</text:p>
      <text:list text:style-name="WWNum45" text:continue-numbering="true">
        <text:list-item>
          <text:p text:style-name="P1676"><text:span text:style-name="T1677">Histoire de Knut.</text:span><text:span text:style-name="T1678"><text:s/>Traduit par Bernard Banoun. Lagrasse : Verdier, 2016. 280 p. (cote : 895.63 / Ty)</text:span></text:p>
        </text:list-item>
        <text:list-item>
          <text:p text:style-name="P1679"><text:span text:style-name="T1680">Journal des jours tremblants après Fukushima : Précédé de Trois leçons de poéti</text:span><text:span text:style-name="T1681">que.</text:span><text:span text:style-name="T1682"><text:s/>Traduit par Bernard Banoun et Cécile Sakai. Lagrasse : Verdier, 2012. 116 p.<text:s/></text:span></text:p>
        </text:list-item>
      </text:list>
      <text:p text:style-name="P1683">(cote : 895.63 / Ty)</text:p>
      <text:list text:style-name="WWNum45" text:continue-numbering="true">
        <text:list-item>
          <text:p text:style-name="P1684"><text:span text:style-name="T1685">Le voyage à Bordeaux.</text:span><text:span text:style-name="T1686"><text:s/>Traduit par Bernard Banoun. Lagrasse : Verdier, 2009. <text:s text:c="8"/></text:span></text:p>
        </text:list-item>
      </text:list>
      <text:p text:style-name="P1687">124 p. (cote : 895.63 / Ty)</text:p>
      <text:list text:style-name="WWNum45" text:continue-numbering="true">
        <text:list-item>
          <text:p text:style-name="P1688"><text:span text:style-name="T1689">L’œil nu : Roman.</text:span><text:span text:style-name="T1690"><text:s/>Traduit par Bernard B</text:span><text:span text:style-name="T1691">anoun. Lagrasse : Verdier, 2005. 201 p.</text:span></text:p>
        </text:list-item>
      </text:list>
      <text:p text:style-name="P1692"><text:s/>(cote : 895.63 / Ty)</text:p>
      <text:list text:style-name="WWNum45" text:continue-numbering="true">
        <text:list-item>
          <text:p text:style-name="P1693"><text:span text:style-name="T1694">Train de nuit avec suspect.</text:span><text:span text:style-name="T1695"><text:s/>Traduit par Bernard Banoun et Ryoko Sekiguchi. Lagrasse : Verdier, 2005.<text:s/></text:span><text:span text:style-name="T1696">137 p. (cote : 895.63 / Ty)</text:span></text:p>
        </text:list-item>
        <text:list-item>
          <text:p text:style-name="P1697"><text:span text:style-name="T1698">Opium pour Ovide : Notes de chevet sur vingt-deux femmes.</text:span><text:span text:style-name="T1699"><text:s/></text:span><text:span text:style-name="T1700">Traduit par Bernard Banoun. Lagrasse : Verdier, 2002. 201 p. (cote : 895.63 / Ty)</text:span></text:p>
        </text:list-item>
        <text:list-item>
          <text:p text:style-name="P1701"><text:span text:style-name="T1702">Narrateurs sans âmes.</text:span><text:span text:style-name="T1703"><text:s/>Traduit par Bernard Banoun et Ryoko Sekiguchi. Lagrasse : Verdier, 2001.<text:s/></text:span><text:span text:style-name="T1704">137 p. (cote : 895.63 / Ty)</text:span></text:p>
        </text:list-item>
        <text:list-item>
          <text:p text:style-name="P1705"><text:span text:style-name="T1706">Narrateurs sans âmes.</text:span><text:span text:style-name="T1707"><text:s/>Traduit par Bernard Banoun. L</text:span><text:span text:style-name="T1708">agrasse : Verdier, 2001. 89 p. (cote : 895.63 / Ty)</text:span></text:p>
        </text:list-item>
      </text:list>
      <text:p text:style-name="P1709"/>
      <text:list text:style-name="WWNum45" text:continue-numbering="true">
        <text:list-item>
          <text:p text:style-name="P1710"><text:span text:style-name="T1711">The bridegroom was a dog.</text:span><text:span text:style-name="T1712"><text:s/>Translated by Margaret Mitsutani. Tokyo; London; New York: Kodansha international, 1998. 165 p. (cote : 895.63 / Ty)</text:span></text:p>
        </text:list-item>
      </text:list>
      <text:p text:style-name="P1713"/>
      <text:p text:style-name="P1714">TOMIOKA Taeko (1935-..)</text:p>
      <text:list text:style-name="WWNum45" text:continue-numbering="true">
        <text:list-item>
          <text:p text:style-name="P1715"><text:span text:style-name="T1716">Building waves.</text:span><text:span text:style-name="T1717"><text:s/>Translated by Louis</text:span><text:span text:style-name="T1718">e Heal Kawai. London: Dalkey Archive Press, 2012. 193 p. (cote : 895.63 / Tt)</text:span></text:p>
        </text:list-item>
        <text:list-item>
          <text:p text:style-name="P1719"><text:span text:style-name="T1720">Un ciel lointain.</text:span><text:span text:style-name="T1721"><text:s/>Traduit par Pascale Simon. In<text:s/></text:span><text:span text:style-name="T1722">Le désir :<text:s/></text:span><text:span text:style-name="T1723">Anthologie de nouvelles japonaises contemporaines</text:span><text:span text:style-name="T1724">.</text:span><text:span text:style-name="T1725"><text:s/>Monaco :<text:s/></text:span><text:span text:style-name="T1726">É</text:span><text:span text:style-name="T1727">ditions du Rocher, 2007. pp. 163-196<text:s/></text:span></text:p>
        </text:list-item>
      </text:list>
      <text:p text:style-name="P1728">(cote : 895.63 / R<text:s/>/ 2)</text:p>
      <text:list text:style-name="WWNum45" text:continue-numbering="true">
        <text:list-item>
          <text:p text:style-name="P1729"><text:span text:style-name="T1730">Facing the hills they stand.<text:s/></text:span><text:span text:style-name="T1731">Translated by Kyoko Iriye Selden. In<text:s/></text:span><text:span text:style-name="T1732">Japanese women writers: Twentieth century short fiction</text:span><text:span text:style-name="T1733">. Armonk, N.Y.: M.E. Sharpe, 1991. pp. 138-167 (cote : 895.6 / Mn)</text:span></text:p>
        </text:list-item>
      </text:list>
      <text:p text:style-name="P1734"/>
      <text:p text:style-name="P1735">TSUBOI Sakae (1889-1967)</text:p>
      <text:list text:style-name="WWNum45" text:continue-numbering="true">
        <text:list-item>
          <text:p text:style-name="P1736"><text:span text:style-name="T1737">Umbrella on a moonlit night.</text:span><text:span text:style-name="T1738"><text:s/></text:span><text:span text:style-name="T1739">Translated by Chris Heftel. In Ueda, Makoto,<text:s/></text:span><text:span text:style-name="T1740">The mother of dreams</text:span><text:span text:style-name="T1741">. Tokyo; New York: 1986. pp. 83-95 (cote : 895.63 / Um)</text:span></text:p>
        </text:list-item>
      </text:list>
      <text:p text:style-name="P1742"/>
      <text:p text:style-name="P1743">TSUSHIMA Yûko (1947-2016)</text:p>
      <text:list text:style-name="WWNum45" text:continue-numbering="true">
        <text:list-item>
          <text:p text:style-name="P1744"><text:span text:style-name="T1745">Laughing wolf.</text:span><text:span text:style-name="T1746"><text:s/>Translated by Dennis C. Washburn. Ann Arbor (Michigan): The University of Michigan, 2011. 239</text:span><text:span text:style-name="T1747"><text:s/>p. (cote : 895.63 / Ty)</text:span></text:p>
        </text:list-item>
        <text:list-item>
          <text:p text:style-name="P1748"><text:span text:style-name="T1749">The Silent Traders.</text:span><text:span text:style-name="T1750"><text:s/>Translated by Geraldine Harcourt. In<text:s/></text:span><text:span text:style-name="T1751">Short stories in Japanese = Nihongo no tanpen shosetsu</text:span><text:span text:style-name="T1752">.</text:span><text:span text:style-name="T1753"><text:s/>New York: Penguin Books, 2011. pp. 57-83.</text:span></text:p>
        </text:list-item>
      </text:list>
      <text:p text:style-name="P1754"><text:span text:style-name="T1755"><text:s/></text:span><text:span text:style-name="T1756">(cote : 895.63 / P)</text:span></text:p>
      <text:list text:style-name="WWNum45" text:continue-numbering="true">
        <text:list-item>
          <text:p text:style-name="P1757"><text:span text:style-name="T1758">Album de rêves.</text:span><text:span text:style-name="T1759"><text:s/>Traduit par René de Ceccaty et<text:s/></text:span><text:span text:style-name="T1760">Ryoji Nakamura. Paris : Seuil, 2009. 221 p. (cote : 895.63 / Ty)</text:span></text:p>
        </text:list-item>
        <text:list-item>
          <text:p text:style-name="P1761"><text:span text:style-name="T1762">Ô vent, Ô vent qui parcours le ciel : Roman.</text:span><text:span text:style-name="T1763"><text:s/>Traduit par René de Ceccaty et Ryoji Nakamura. Paris : Seuil, 2007. 378 p. (cote : 895.63 / Ty)</text:span></text:p>
        </text:list-item>
        <text:list-item>
          <text:p text:style-name="P1764"><text:span text:style-name="T1765">A very strange, enchanted boy.</text:span><text:span text:style-name="T1766"><text:s/>Translated by Geral</text:span><text:span text:style-name="T1767">dine Harcourt. In<text:s/></text:span><text:span text:style-name="T1768">The<text:s/></text:span><text:span text:style-name="T1769">Ox</text:span><text:span text:style-name="T1770">ford</text:span><text:span text:style-name="T1771"><text:s/>book of Japanese short stories</text:span><text:span text:style-name="T1772">.</text:span><text:span text:style-name="T1773"><text:s/>Oxford; New York: Oxford University Press, 1997. pp. 391-399 (cote : 895.63 / Gt)</text:span></text:p>
        </text:list-item>
        <text:list-item>
          <text:p text:style-name="P1774"><text:span text:style-name="T1775">La femme qui court dans la montagne : roman.</text:span><text:span text:style-name="T1776"><text:s/>Traduit par Liana Rosi. Paris : Albin Michel, 1995. 324 p. (cote : 8</text:span><text:span text:style-name="T1777">95.63 / Ty)</text:span></text:p>
        </text:list-item>
        <text:list-item>
          <text:p text:style-name="P1778"><text:span text:style-name="T1779">The silent traders.</text:span><text:span text:style-name="T1780"><text:s/>Translated by Geraldine Harcourt. In<text:s/></text:span><text:span text:style-name="T1781">The Showa anthology: Modern Japanese short stories: 1929-1984</text:span><text:span text:style-name="T1782">. Tokyo; New York: Kodansha International, 1992. pp. 414-425 (cote : 895.63 / Gv)</text:span></text:p>
        </text:list-item>
        <text:list-item>
          <text:p text:style-name="P1783"><text:span text:style-name="T1784">Vous, rêves nombreux, toi, la lumière !</text:span><text:span text:style-name="T1785"><text:s/>Trad</text:span><text:span text:style-name="T1786">uit par Karine Chesneau. Arles : Philippe Picquier, 1991. 274 p. (cote : 895.63 / Ty)</text:span></text:p>
        </text:list-item>
      </text:list>
      <text:p text:style-name="P1787"/>
      <text:list text:style-name="WWNum45" text:continue-numbering="true">
        <text:list-item>
          <text:p text:style-name="P1788"><text:span text:style-name="T1789">Poursuivie par la lumière de la nuit.</text:span><text:span text:style-name="T1790"><text:s/>Traduit par Rose-Marie Fayolle. Paris : Des femmes, 1990. 410 p. (cote : 895.63 / Ty)</text:span></text:p>
        </text:list-item>
        <text:list-item>
          <text:p text:style-name="P1791"><text:span text:style-name="T1792">Les marchands silencieux.</text:span><text:span text:style-name="T1793"><text:s/>Traduit par Rose-Ma</text:span><text:span text:style-name="T1794">rie Fayolle. Paris : Des femmes, 1988. 237 p. (cote : 895.63 / Ty)</text:span></text:p>
        </text:list-item>
        <text:list-item>
          <text:p text:style-name="P1795"><text:span text:style-name="T1796">Au bord du fleuve de feu.</text:span><text:span text:style-name="T1797"><text:s/>Traduit par Rose-Marie Fayolle. Paris : Des femmes, 1987. 374 p. (cote : 895.63 / Ty)</text:span></text:p>
        </text:list-item>
        <text:list-item>
          <text:p text:style-name="P1798"><text:span text:style-name="T1799">Territoire de la lumière.</text:span><text:span text:style-name="T1800"><text:s/>Traduit par Anne Sakai et Cécile Sakai. Paris : Des</text:span><text:span text:style-name="T1801"><text:s/>femmes, 1986. 255 p. (cote : 895.63 / Ty)</text:span></text:p>
        </text:list-item>
        <text:list-item>
          <text:p text:style-name="P1802"><text:span text:style-name="T1803">L’enfant de fortune.</text:span><text:span text:style-name="T1804"><text:s/>Traduit par Rose-Marie Fayolle. Paris : Des femmes, 1985. <text:s/>280 p. (cote : 895.63 / Ty)</text:span></text:p>
        </text:list-item>
      </text:list>
      <text:p text:style-name="P1805"/>
      <text:p text:style-name="P1806">UEHASHI Nahoko (1962-..)</text:p>
      <text:list text:style-name="WWNum45" text:continue-numbering="true">
        <text:list-item>
          <text:p text:style-name="P1807"><text:span text:style-name="T1808">La charmeuse de bêtes 1 : Le livre des Tôda.</text:span><text:span text:style-name="T1809"><text:s/>Traduit par Patrick Honnoré et<text:s/></text:span><text:span text:style-name="T1810">Yukari Maeda. Toulouse : Milan jeunesse, 2009. 365 p. (cote : 895.63 / Un / 1)</text:span></text:p>
        </text:list-item>
        <text:list-item>
          <text:p text:style-name="P1811"><text:span text:style-name="T1812">La charmeuse de bêtes 2 : Nahoko Uehashi.</text:span><text:span text:style-name="T1813"><text:s/>Traduit par Patrick Honnoré et Yukari Maeda. Toulouse : Milan jeunesse, 2009. 434 p. (cote : 895.63 / Un / 2)</text:span></text:p>
        </text:list-item>
      </text:list>
      <text:p text:style-name="P1814"/>
      <text:p text:style-name="P1815">UKAMI Ayano (1972-..)</text:p>
      <text:list text:style-name="WWNum45" text:continue-numbering="true">
        <text:list-item>
          <text:p text:style-name="P1816"><text:span text:style-name="T1817">Langue de vipère.</text:span><text:span text:style-name="T1818"><text:s/>Traduit par Dominique et Frank Sylvain. Paris : Atelier Akatombo, 2020. 241 p. (cote : 895.63 / Ua)</text:span></text:p>
        </text:list-item>
      </text:list>
      <text:p text:style-name="P1819"/>
      <text:p text:style-name="P1820">UNO Chiyo (1897-1996)</text:p>
      <text:list text:style-name="WWNum45" text:continue-numbering="true">
        <text:list-item>
          <text:p text:style-name="P1821"><text:span text:style-name="T1822">Ohan.</text:span><text:span text:style-name="T1823"><text:s/>Traduit par Dominique Palmé et Kyoko Sato. Arles : Philippe Picquier, 2014.<text:s/></text:span></text:p>
        </text:list-item>
      </text:list>
      <text:p text:style-name="P1824">93 p. (cote : 895.63 / Uc)</text:p>
      <text:list text:style-name="WWNum45" text:continue-numbering="true">
        <text:list-item>
          <text:p text:style-name="P1825"><text:span text:style-name="T1826">Une h</text:span><text:span text:style-name="T1827">istoire de galets.</text:span><text:span text:style-name="T1828"><text:s/>Traduit par Jean-Jacques Tschudin. In<text:s/></text:span><text:span text:style-name="T1829">Amours :<text:s/></text:span><text:span text:style-name="T1830">Anthologie de nouvelles japonaises contemporaines</text:span><text:span text:style-name="T1831">.</text:span><text:span text:style-name="T1832"><text:s/>Monaco :<text:s/></text:span><text:span text:style-name="T1833">É</text:span><text:span text:style-name="T1834">ditions du Rocher, 2008. pp. 247-256 (cote : 895.63 / R / 3)</text:span></text:p>
        </text:list-item>
        <text:list-item>
          <text:p text:style-name="P1835"><text:span text:style-name="T1836">Confession amoureuse.</text:span><text:span text:style-name="T1837"><text:s/>Traduit par Kyoko Sato. Paris : Denoël,<text:s/></text:span><text:span text:style-name="T1838">1992. 243 p.</text:span></text:p>
        </text:list-item>
      </text:list>
      <text:p text:style-name="P1839">(cote : 895.63 / Uc)</text:p>
      <text:list text:style-name="WWNum45" text:continue-numbering="true">
        <text:list-item>
          <text:p text:style-name="P1840"><text:span text:style-name="T1841">To stab.<text:s/></text:span><text:span text:style-name="T1842">Translated by Kyoko Iriye Selden. In<text:s/></text:span><text:span text:style-name="T1843">Japanese women writers: Twentieth century short fiction</text:span><text:span text:style-name="T1844">. Armonk, N.Y.: M.E. Sharpe, 1991. pp. 126-137 <text:s text:c="29"/>(cote : 895.6 / Mn)</text:span></text:p>
        </text:list-item>
        <text:list-item>
          <text:p text:style-name="P1845"><text:span text:style-name="T1846">Serait-ce le vent d’hiver</text:span><text:span text:style-name="T1847"> ?</text:span><text:span text:style-name="T1848"><text:s/>Traduit par André Gémond. In<text:s/></text:span><text:span text:style-name="T1849">Anthologie de nouvelles japonaises contemporaines</text:span><text:span text:style-name="T1850">.</text:span><text:span text:style-name="T1851"><text:s/>Paris : Gallimard, 1986. pp. 159-164<text:s/></text:span></text:p>
        </text:list-item>
      </text:list>
      <text:p text:style-name="P1852"><text:span text:style-name="T1853">(cote : 895.63 / Iy / 1)</text:span></text:p>
      <text:p text:style-name="P1854"/>
      <text:p text:style-name="P1855">WATAYA Risa (1984-..)</text:p>
      <text:list text:style-name="WWNum45" text:continue-numbering="true">
        <text:list-item>
          <text:p text:style-name="P1856"><text:span text:style-name="T1857">Pauvre chose.</text:span><text:span text:style-name="T1858"><text:s/>Traduit par Patrick Honnoré. Arles : Philippe<text:s/></text:span><text:span text:style-name="T1859">Picquier, 2015. 141 p. (cote : 895.63 / Wr)</text:span></text:p>
        </text:list-item>
        <text:list-item>
          <text:p text:style-name="P1860"><text:span text:style-name="T1861">Trembler te va si bien.</text:span><text:span text:style-name="T1862"><text:s/>Traduit par Patrick Honnoré. Arles : Philippe Picquier, 2013. 143 p. (cote : 895.63 / Wr)</text:span></text:p>
        </text:list-item>
        <text:list-item>
          <text:p text:style-name="P1863"><text:span text:style-name="T1864">Install.</text:span><text:span text:style-name="T1865"><text:s/>Traduit par Patrick Honnoré. Arles : Philippe Picquier, 2006. 94 p. <text:s text:c="17"/>(cot</text:span><text:span text:style-name="T1866">e : 895.63 / Wr)</text:span></text:p>
        </text:list-item>
        <text:list-item>
          <text:p text:style-name="P1867"><text:span text:style-name="T1868">Appel du pied.</text:span><text:span text:style-name="T1869"><text:s/>Traduit par Patrick Honnoré. Arles : Philippe Picquier, 2005. 141 p. (cote : 895.63 / Wr)</text:span></text:p>
        </text:list-item>
      </text:list>
      <text:p text:style-name="P1870"/>
      <text:p text:style-name="P1871">YAGI Emi (1988-..)</text:p>
      <text:list text:style-name="WWNum45" text:continue-numbering="true">
        <text:list-item>
          <text:p text:style-name="P1872"><text:span text:style-name="T1873">Journal d’un vide.</text:span><text:span text:style-name="T1874"><text:s/>Traduit par Mathilde Tamae-Bouhon.</text:span><text:span text:style-name="T1875"><text:s/></text:span><text:span text:style-name="T1876">Paris</text:span><text:span text:style-name="T1877"> :<text:s/></text:span><text:span text:style-name="T1878">Robert Laffont</text:span><text:span text:style-name="T1879">, 2023. 216 p. (cote : 895.63 / Ye)</text:span></text:p>
        </text:list-item>
      </text:list>
      <text:p text:style-name="P1880"/>
      <text:p text:style-name="P1881">YAMADA Eimi / Amy (1959-..)</text:p>
      <text:list text:style-name="WWNum45" text:continue-numbering="true">
        <text:list-item>
          <text:p text:style-name="P1882"><text:span text:style-name="T1883">Feux d’artifice.</text:span><text:span text:style-name="T1884"><text:s/>Traduit par Jean-Jacques Tschudin. In<text:s/></text:span><text:span text:style-name="T1885">Amours :<text:s/></text:span><text:span text:style-name="T1886">Anthologie de nouvelles japonaises contemporaines</text:span><text:span text:style-name="T1887">.</text:span><text:span text:style-name="T1888"><text:s/></text:span><text:span text:style-name="T1889">Monaco :<text:s/></text:span><text:span text:style-name="T1890">É</text:span><text:span text:style-name="T1891">ditions du Rocher, 2008. pp. 225-246 (cote : 895.63 / Iy / 3)</text:span></text:p>
        </text:list-item>
        <text:list-item>
          <text:p text:style-name="P1892"><text:span text:style-name="T1893">Bedtime eyes.</text:span><text:span text:style-name="T1894"><text:s/>Translated by Yumi<text:s/></text:span><text:span text:style-name="T1895">Gunji and Marc Jardine.<text:s/></text:span><text:span text:style-name="T1896">New York: St. Martin’s Press, 2006</text:span><text:span text:style-name="T1897">. 218 p. (cote : 895.63 / Ya)</text:span></text:p>
        </text:list-item>
        <text:list-item>
          <text:p text:style-name="P1898"><text:span text:style-name="T1899">X-rated blanket.</text:span><text:span text:style-name="T1900"><text:s/>Translated by Nina Comietz. In<text:s/></text:span><text:span text:style-name="T1901">New Japanese voices: the best contemporary fiction from Japan.</text:span><text:span text:style-name="T1902"><text:s/></text:span><text:span text:style-name="T1903">New York: Atlantic Monthly Press, 1991. pp. 50-54. (cote </text:span><text:span text:style-name="T1904">: 895.6 / Mh)</text:span></text:p>
        </text:list-item>
        <text:list-item>
          <text:p text:style-name="P1905"><text:span text:style-name="T1906">La chrysalide brisée.</text:span><text:span text:style-name="T1907"><text:s/>Traduit par Jean-Christophe Bouvier. Arles : Philippe Picquier, 1995. 93 p. (cote : 895.63 / Ye)</text:span></text:p>
        </text:list-item>
        <text:list-item>
          <text:p text:style-name="P1908"><text:span text:style-name="T1909">Amère volupté : Roman.</text:span><text:span text:style-name="T1910"><text:s/>Traduit par Jacques Lévy. Arles : Philippe Picquier, 1994.<text:s/></text:span></text:p>
        </text:list-item>
      </text:list>
      <text:p text:style-name="P1911">91 p. (cote : 895.63 / Ye)</text:p>
      <text:list text:style-name="WWNum45" text:continue-numbering="true">
        <text:list-item>
          <text:p text:style-name="P1912"><text:span text:style-name="T1913">Trash.</text:span><text:span text:style-name="T1914"><text:s/>Transl</text:span><text:span text:style-name="T1915">ated by Sonia L. Johnson. New York: Kodansha International, 1994. <text:s/></text:span></text:p>
        </text:list-item>
      </text:list>
      <text:p text:style-name="P1916"><text:span text:style-name="T1917">372 p. (cote : 895.63 / Ye)</text:span></text:p>
      <text:p text:style-name="P1918"/>
      <text:p text:style-name="P1919">YAMATA Kikou (1897-1975)</text:p>
      <text:list text:style-name="WWNum45" text:continue-numbering="true">
        <text:list-item>
          <text:p text:style-name="P1920"><text:span text:style-name="T1921">La dame de beauté.</text:span><text:span text:style-name="T1922"><text:s/>Paris : Stock, 1997.<text:s/></text:span><text:span text:style-name="T1923">187 p. (cote : 895.63 / Yk)</text:span></text:p>
        </text:list-item>
        <text:list-item>
          <text:p text:style-name="P1924"><text:span text:style-name="T1925">Masako.</text:span><text:span text:style-name="T1926"><text:s/>Paris : Stock, 1995. 143 p. (cote : 895.63 / Yk)</text:span></text:p>
        </text:list-item>
        <text:list-item>
          <text:p text:style-name="P1927"><text:span text:style-name="T1928">Mille cœu</text:span><text:span text:style-name="T1929">rs en Chine</text:span><text:span text:style-name="T1930">. Paris : Domat, 1956. 251 p. (cote : 895.63 / Yk)</text:span></text:p>
        </text:list-item>
        <text:list-item>
          <text:p text:style-name="P1931"><text:span text:style-name="T1932">Le mois sans dieux</text:span><text:span text:style-name="T1933">. Paris : Domat, 1956. 298 p. (cote : 895.63 / Yk)</text:span></text:p>
        </text:list-item>
        <text:list-item>
          <text:p text:style-name="P1934"><text:span text:style-name="T1935">La vie du général Nogi</text:span><text:span text:style-name="T1936">.<text:s/></text:span><text:span text:style-name="T1937">Paris : Gallimard, 1931. 216 p. (cote : 895.63 / Yk)</text:span></text:p>
        </text:list-item>
        <text:list-item>
          <text:p text:style-name="P1938"><text:span text:style-name="T1939">La trame au milan d’or.</text:span><text:span text:style-name="T1940"><text:s/></text:span><text:span text:style-name="T1941">Paris : Stock,<text:s/></text:span><text:span text:style-name="T1942">1930. 264 p. (cote : 895.63 / Yk)</text:span></text:p>
        </text:list-item>
      </text:list>
      <text:p text:style-name="P1943"/>
      <text:p text:style-name="P1944">YAMAZAKI Nao-Cola (1978-..)</text:p>
      <text:list text:style-name="WWNum45" text:continue-numbering="true">
        <text:list-item>
          <text:p text:style-name="P1945"><text:span text:style-name="T1946">Ne riez pas de mon histoire d'amour.</text:span><text:span text:style-name="T1947"><text:s/>Traduit par René de Ceccaty et Ryoji Nakamura. Paris : Seuil, 2010. 92 p. (cote : 895.63 / Yn)</text:span></text:p>
        </text:list-item>
      </text:list>
      <text:p text:style-name="P1948"/>
      <text:p text:style-name="P1949">YAMAZAKI Toyoko (1924-2013)</text:p>
      <text:list text:style-name="WWNum45" text:continue-numbering="true">
        <text:list-item>
          <text:p text:style-name="P1950"><text:span text:style-name="T1951">The barren zone: A novel.</text:span><text:span text:style-name="T1952"><text:s/></text:span><text:span text:style-name="T1953">Translated by James T. Araki. Tokyo: Kodansha International, 1987. 381 p. (cote : 895.63 / Yt)</text:span></text:p>
        </text:list-item>
      </text:list>
      <text:p text:style-name="P1954"/>
      <text:p text:style-name="P1955">YANG Ji Lee (1955-1992)</text:p>
      <text:list text:style-name="WWNum45" text:continue-numbering="true">
        <text:list-item>
          <text:p text:style-name="P1956"><text:span text:style-name="T1957">Yu-hee.</text:span><text:span text:style-name="T1958"><text:s/>Translated by Nina Comietz. In<text:s/></text:span><text:span text:style-name="T1959">New Japanese voices: the best contemporary fiction from Japan.</text:span><text:span text:style-name="T1960"><text:s/></text:span><text:span text:style-name="T1961">New York: Atlantic Monthly<text:s/></text:span><text:span text:style-name="T1962">Press, 1991. pp. 55-68</text:span></text:p>
        </text:list-item>
      </text:list>
      <text:p text:style-name="P1963"><text:s/>(cote : 895.6 / Mh)</text:p>
      <text:p text:style-name="P1964"/>
      <text:p text:style-name="P1965">YOSHIDA Sueko (1947-..)</text:p>
      <text:list text:style-name="WWNum45" text:continue-numbering="true">
        <text:list-item>
          <text:p text:style-name="P1966"><text:span text:style-name="T1967">Love suicide at Kamaara.</text:span><text:span text:style-name="T1968"><text:s/>Translated by Yukie Ohta. In<text:s/></text:span><text:span text:style-name="T1969">Short stories in Japanese = Nihongo no tanpen shosetsu</text:span><text:span text:style-name="T1970">.</text:span><text:span text:style-name="T1971"><text:s/>New York: Penguin Books, 2011. pp. 177-231.</text:span></text:p>
        </text:list-item>
      </text:list>
      <text:p text:style-name="P1972"><text:span text:style-name="T1973"><text:s/></text:span><text:span text:style-name="T1974">(cote : 895.63 / P)</text:span></text:p>
      <text:p text:style-name="P1975"/>
      <text:p text:style-name="P1976">YOSHIKAWA Mako (1966-..)</text:p>
      <text:list text:style-name="WWNum45" text:continue-numbering="true">
        <text:list-item>
          <text:p text:style-name="P1977"><text:span text:style-name="T1978">Vos désirs sont désordre.</text:span><text:span text:style-name="T1979"><text:s/>Traduit par Martine Leroy-Battistelli. Paris : Flammarion, 2000. 317 p. (cote : 895.63 / Ym)</text:span></text:p>
        </text:list-item>
      </text:list>
      <text:p text:style-name="P1980"/>
      <text:p text:style-name="P1981">YOSHIMOTO Banana (1964-..)</text:p>
      <text:list text:style-name="WWNum45" text:continue-numbering="true">
        <text:list-item>
          <text:p text:style-name="P1982"><text:span text:style-name="T1983">A little darkness.</text:span><text:span text:style-name="T1984"><text:s/>Translated by Michael Emmerich. In<text:s/></text:span><text:span text:style-name="T1985">Short stories in Japanese =<text:s/></text:span><text:span text:style-name="T1986">Nihongo no tanpen shosetsu</text:span><text:span text:style-name="T1987">.</text:span><text:span text:style-name="T1988"><text:s/>New York: Penguin Books, 2011. pp. 7-33.</text:span></text:p>
        </text:list-item>
      </text:list>
      <text:p text:style-name="P1989"><text:span text:style-name="T1990"><text:s/></text:span><text:span text:style-name="T1991">(cote : 895.63 / P)</text:span></text:p>
      <text:list text:style-name="WWNum45" text:continue-numbering="true">
        <text:list-item>
          <text:p text:style-name="P1992"><text:span text:style-name="T1993">Le dernier jour.</text:span><text:span text:style-name="T1994"><text:s/>Traduit par Élisabeth Suetsugu. Arles : Philippe Picquier, 2001. <text:s/>120 p. (cote : 895.63 / Yb)</text:span></text:p>
        </text:list-item>
        <text:list-item>
          <text:p text:style-name="P1995"><text:span text:style-name="T1996">Dur dur.</text:span><text:span text:style-name="T1997"><text:s/>Traduit par Kyoko Sato et Dominique Palmé. Arl</text:span><text:span text:style-name="T1998">es : Philippe Picquier, 2001. 129 p. (cote : 895.63 / Yb)</text:span></text:p>
        </text:list-item>
        <text:list-item>
          <text:p text:style-name="P1999"><text:span text:style-name="T2000">Lézard.</text:span><text:span text:style-name="T2001"><text:s/>Traduit par Kyoko Sato et Dominique Palmé. Paris : Rivages, 2001. 130 p. (cote : 895.63 / Yb)</text:span></text:p>
        </text:list-item>
        <text:list-item>
          <text:p text:style-name="P2002"><text:span text:style-name="T2003">Amrita.</text:span><text:span text:style-name="T2004"><text:s/>Translated by Russell F. Wasden. New York: Grove Press, 1997. 366 p.<text:s/></text:span></text:p>
        </text:list-item>
      </text:list>
      <text:p text:style-name="P2005">(cote : 895.63 / Yb)</text:p>
      <text:soft-page-break/>
      <text:list text:style-name="WWNum45" text:continue-numbering="true">
        <text:list-item>
          <text:p text:style-name="P2006"><text:span text:style-name="T2007">Dreaming of kimchee.</text:span><text:span text:style-name="T2008"><text:s/>Translated by Ann Sherif. In<text:s/></text:span><text:span text:style-name="T2009">The<text:s/></text:span><text:span text:style-name="T2010">Ox</text:span><text:span text:style-name="T2011">ford</text:span><text:span text:style-name="T2012"><text:s/>book of Japanese short stories</text:span><text:span text:style-name="T2013">.</text:span><text:span text:style-name="T2014"><text:s/>Oxford; New York: Oxford University Press, 1997. pp. 432-443 <text:s text:c="9"/></text:span></text:p>
        </text:list-item>
      </text:list>
      <text:p text:style-name="P2015"><text:s/>(cote : 895.63 / Gt)</text:p>
      <text:list text:style-name="WWNum45" text:continue-numbering="true">
        <text:list-item>
          <text:p text:style-name="P2016"><text:span text:style-name="T2017">Kitchen : Roman.</text:span><text:span text:style-name="T2018"><text:s/>Traduit par Dominique Palmé et Kyoko Sato.<text:s/></text:span><text:span text:style-name="T2019">Paris : Gallimard, 1994. 188 p. (cote : 895.63 / Yb)</text:span></text:p>
        </text:list-item>
        <text:list-item>
          <text:p text:style-name="P2020"><text:span text:style-name="T2021">NP: A novel.</text:span><text:span text:style-name="T2022"><text:s/>Translated by Ann Sherif. New York: Grove Press, 1994. 194 p. <text:s text:c="9"/></text:span></text:p>
        </text:list-item>
      </text:list>
      <text:p text:style-name="P2023">(cote : 895.63 / Yb)</text:p>
      <text:list text:style-name="WWNum45" text:continue-numbering="true">
        <text:list-item>
          <text:p text:style-name="P2024"><text:span text:style-name="T2025">Kitchen.</text:span><text:span text:style-name="T2026"><text:s/>Translated by Megan Backus. New York: Washington Square Press, 1993. 152 p.<text:s/></text:span><text:span text:style-name="T2027">(cote : 895.63 / Yb)</text:span></text:p>
        </text:list-item>
        <text:list-item>
          <text:p text:style-name="P2028"><text:span text:style-name="T2029">NP : Roman.</text:span><text:span text:style-name="T2030"><text:s/>Traduit par Dominique Palmé. Paris : Rivages, 1988. 188 p. <text:s text:c="19"/>(cote : 895.63 / Yb)</text:span></text:p>
        </text:list-item>
      </text:list>
      <text:p text:style-name="P2031"/>
      <text:p text:style-name="P2032">YOSHIYA Nobuko (1896-1973)</text:p>
      <text:list text:style-name="WWNum45" text:continue-numbering="true">
        <text:list-item>
          <text:p text:style-name="P2033"><text:span text:style-name="T2034">Le cœur des Ataka.</text:span><text:span text:style-name="T2035"><text:s/>Traduit par Marie-Louise Bataille et J. G. Mills.<text:s/></text:span><text:span text:style-name="T2036">Paris : Stock, 1957. 281 p.</text:span><text:span text:style-name="T2037"><text:s/>(cote : 895.63 / Yn)</text:span></text:p>
        </text:list-item>
      </text:list>
      <text:p text:style-name="P2038"/>
      <text:p text:style-name="P2039">YU Miri (1968-..)</text:p>
      <text:list text:style-name="WWNum45" text:continue-numbering="true">
        <text:list-item>
          <text:p text:style-name="P2040"><text:span text:style-name="T2041">Sortie parc, gare d’Ueno.</text:span><text:span text:style-name="T2042"><text:s/>Traduit par Sophie Refle. Arles : Actes Sud, 2015. 168 p. (cote : 895.63 / Ym)</text:span></text:p>
        </text:list-item>
        <text:list-item>
          <text:p text:style-name="P2043"><text:span text:style-name="T2044">Poissons nageant contre les pierres.</text:span><text:span text:style-name="T2045"><text:s/>Traduit par Sophie Refle. Arles : Actes Sud, 2005. 269 p. (cote : 895.63<text:s/></text:span><text:span text:style-name="T2046">/ Ym)</text:span></text:p>
        </text:list-item>
        <text:list-item>
          <text:p text:style-name="P2047"><text:span text:style-name="T2048">Gold rush.</text:span><text:span text:style-name="T2049"><text:s/>Traduit par Karine Chesneau. Arles : Philippe Picquier, 2001. 301 p.<text:s/></text:span></text:p>
        </text:list-item>
      </text:list>
      <text:p text:style-name="P2050">(cote : 895.63 / Ym)</text:p>
      <text:list text:style-name="WWNum45" text:continue-numbering="true">
        <text:list-item>
          <text:p text:style-name="P2051"><text:span text:style-name="T2052">Le berceau au bord de l’eau.</text:span><text:span text:style-name="T2053"><text:s/>Traduit par Jean Campignon. Arles : Philippe Picquier, 2000. 220 p. (cote : 895.63 / Ym)</text:span></text:p>
        </text:list-item>
        <text:list-item>
          <text:p text:style-name="P2054"><text:span text:style-name="T2055">Jeux de famille.</text:span><text:span text:style-name="T2056"><text:s/></text:span><text:span text:style-name="T2057">Traduit par Anna Guerineau et Oku Tadahiro. Arles : Philippe Picquier, 1996. 68 p. (cote : 895.63 / Ym)</text:span></text:p>
        </text:list-item>
      </text:list>
      <text:p text:style-name="P2058"/>
      <text:p text:style-name="P2059">YUMOTO Kazumi (1959-..)</text:p>
      <text:list text:style-name="WWNum45" text:continue-numbering="true">
        <text:list-item>
          <text:p text:style-name="P2060"><text:span text:style-name="T2061">La ville au crépuscule.</text:span><text:span text:style-name="T2062"><text:s/>Traduit par René de Cecatty et Ryoji Nakamura. Paris : Seuil, 2005. 123 p. (cote : 895.63 / Yk)</text:span></text:p>
        </text:list-item>
      </text:list>
      <text:p text:style-name="P2063"/>
      <text:p text:style-name="P2064">Littérature policière</text:p>
      <text:p text:style-name="P2065"/>
      <text:p text:style-name="P2066">BANDȎ <text:s/>Masako (1958-2014)</text:p>
      <text:list text:style-name="WWNum45" text:continue-numbering="true">
        <text:list-item>
          <text:p text:style-name="P2067"><text:span text:style-name="T2068">Les dieux chiens.</text:span><text:span text:style-name="T2069"><text:s/>Traduit par Yutaka Makino. Arles: Actes Sud, Actes noirs, 2008.<text:s/></text:span></text:p>
        </text:list-item>
      </text:list>
      <text:p text:style-name="P2070"><text:span text:style-name="T2071">315 p. (cote : 895.63 / Bm)</text:span></text:p>
      <text:p text:style-name="P2072"/>
      <text:p text:style-name="P2073">HARADA Hika (1970-..)</text:p>
      <text:list text:style-name="WWNum45" text:continue-numbering="true">
        <text:list-item>
          <text:p text:style-name="P2074"><text:span text:style-name="T2075">Une grande famille.</text:span><text:span text:style-name="T2076"><text:s/>Traduit par Dominique Sylvain, Saeko Takahashi, Frank<text:s/></text:span><text:span text:style-name="T2077">Sylvain. Paris : Atelier Akatombo, 2020. 254 p. (cote : 895.63 / Hh)</text:span></text:p>
        </text:list-item>
      </text:list>
      <text:p text:style-name="P2078"/>
      <text:p text:style-name="P2079">HIRAHARA Naomi (1962-…)</text:p>
      <text:list text:style-name="WWNum45" text:continue-numbering="true">
        <text:list-item>
          <text:p text:style-name="P2080"><text:span text:style-name="T2081">Gasa-gasa girl</text:span><text:span text:style-name="T2082">. Traduit de l’anglais par Benoîte Dauvergne. La Tour d’Aigues : Éd. de l’Aube, coll. L’Aube noire, 2016. 285 p. (cote : 895.63 / Hn)</text:span></text:p>
        </text:list-item>
        <text:list-item>
          <text:p text:style-name="P2083"><text:span text:style-name="T2084">La<text:s/></text:span><text:span text:style-name="T2085">malédiction d’un jardinier kibei</text:span><text:span text:style-name="T2086">. Traduit de l’anglais par Benoîte Dauvergne.</text:span></text:p>
        </text:list-item>
      </text:list>
      <text:p text:style-name="P2087">La Tour d’Aigues : Éd. de l’Aube, coll. L’Aube noire, 2015. 319 p. (cote : 895.63 / Hn)</text:p>
      <text:p text:style-name="P2088"/>
      <text:p text:style-name="P2089">KATO Maïko (1968-..)</text:p>
      <text:list text:style-name="WWNum45" text:continue-numbering="true">
        <text:list-item>
          <text:p text:style-name="P2090"><text:span text:style-name="T2091">La belle suicidée d’Aoyama.<text:s/></text:span><text:span text:style-name="T2092">Paris : Le Seuil, coll. Cadre noir, 2021</text:span><text:span text:style-name="T2093">. 366 p.<text:s/></text:span></text:p>
        </text:list-item>
      </text:list>
      <text:p text:style-name="P2094"><text:span text:style-name="T2095">(cote : 895.63 / Km)</text:span></text:p>
      <text:list text:style-name="WWNum45" text:continue-numbering="true">
        <text:list-item>
          <text:p text:style-name="P2096"><text:span text:style-name="T2097">À l'ombre de l'eau.<text:s/></text:span><text:span text:style-name="T2098">Paris : Le Seuil, coll. Cadre noir, 2019. 416 p. (cote : 895.63 / Km)</text:span></text:p>
        </text:list-item>
      </text:list>
      <text:p text:style-name="P2099"/>
      <text:p text:style-name="P2100">KIRINO Natsuo (1951-…)</text:p>
      <text:list text:style-name="WWNum45" text:continue-numbering="true">
        <text:list-item>
          <text:p text:style-name="P2101"><text:span text:style-name="T2102">L’île de Tôkyô : roman.<text:s/></text:span><text:span text:style-name="T2103">Traduit par Claude Martin. Paris : Seuil, coll. Policiers, 2013. 281 p. (cote : 895.63<text:s/></text:span><text:span text:style-name="T2104">/ Kn)</text:span></text:p>
        </text:list-item>
        <text:list-item>
          <text:p text:style-name="P2105"><text:span text:style-name="T2106">Le vrai monde.<text:s/></text:span><text:span text:style-name="T2107">Traduit de l’anglais par Vincent Delezoide. Paris : Seuil, coll. Thrillers, 2010. 212 p. (cote : 895.63 / Kn)</text:span></text:p>
        </text:list-item>
        <text:list-item>
          <text:p text:style-name="P2108"><text:span text:style-name="T2109">Intrusion.<text:s/></text:span><text:span text:style-name="T2110">Traduit par Claude Martin. Paris : Seuil, coll. Policiers, 2009. 275 p. <text:s text:c="10"/>(cote : 895.63 / Kn)</text:span></text:p>
        </text:list-item>
        <text:list-item>
          <text:p text:style-name="P2111"><text:span text:style-name="T2112">Monstrueux.</text:span><text:span text:style-name="T2113"><text:s/></text:span><text:span text:style-name="T2114">Traduit de l’anglais par Vincent Delezoide. Paris : Seuil, coll. Thrillers, 2008. 614 p. (cote : 895.63 / Kn)</text:span></text:p>
        </text:list-item>
        <text:list-item>
          <text:p text:style-name="P2115"><text:span text:style-name="T2116">Out.<text:s/></text:span><text:span text:style-name="T2117">Traduit par René de Ceccaty et Nakamura Ryôji. Paris : Seuil, 2006. 589 p. (cote : 895.63 / Kn)</text:span></text:p>
        </text:list-item>
        <text:list-item>
          <text:p text:style-name="P2118"><text:span text:style-name="T2119">Disparitions</text:span><text:span text:style-name="T2120">. Traduit par Silvain Chupin. Pa</text:span><text:span text:style-name="T2121">ris : Éd. du Rocher, 2002. 451 p. <text:s text:c="17"/>(cote : 895.63 / Kn)</text:span></text:p>
        </text:list-item>
      </text:list>
      <text:p text:style-name="P2122"/>
      <text:p text:style-name="P2123"/>
      <text:p text:style-name="P2124"/>
      <text:p text:style-name="P2125"/>
      <text:p text:style-name="P2126">KISHIDA Ruriko (1961-…)</text:p>
      <text:list text:style-name="WWNum45" text:continue-numbering="true">
        <text:list-item>
          <text:p text:style-name="P2127"><text:span text:style-name="T2128">Requiem à huis-clos</text:span><text:span text:style-name="T2129">. Traduit par Myriam Dartois-Ako. [Kyoto]  D’Est en Ouest, coll. Polar, 2016. 237 p. (cote : 895.63 / Kr)</text:span></text:p>
        </text:list-item>
      </text:list>
      <text:p text:style-name="P2130"/>
      <text:p text:style-name="P2131">KOIKE Mariko (1952-…)</text:p>
      <text:list text:style-name="WWNum45" text:continue-numbering="true">
        <text:list-item>
          <text:p text:style-name="P2132"><text:span text:style-name="T2133">Le<text:s/></text:span><text:span text:style-name="T2134">chat dans le cercueil</text:span><text:span text:style-name="T2135">. Traduit par Karine Chesneau. Arles : Philippe Picquier, 2002. <text:s text:c="2"/>206 p. (cote : 895.63 / Km)</text:span></text:p>
        </text:list-item>
      </text:list>
      <text:p text:style-name="P2136"/>
      <text:p text:style-name="P2137">MATSUI Kesako (1953-…)</text:p>
      <text:list text:style-name="WWNum45" text:continue-numbering="true">
        <text:list-item>
          <text:p text:style-name="P2138"><text:span text:style-name="T2139">Les mystères de Yoshiwara</text:span><text:span text:style-name="T2140">. Traduit par Didier Chiche et Shimizu Yukiko. Arles : Philippe<text:s/></text:span><text:span text:style-name="T2141">Picquier, 2011. <text:s/>297 p. (cote : 895.63 / Mk)</text:span></text:p>
        </text:list-item>
      </text:list>
      <text:p text:style-name="P2142"/>
      <text:p text:style-name="P2143">MINATO Kanae (1973-..)</text:p>
      <text:list text:style-name="WWNum45" text:continue-numbering="true">
        <text:list-item>
          <text:p text:style-name="P2144"><text:bookmark-start text:name="productTitle"/><text:bookmark-start text:name="title"/><text:bookmark-end text:name="productTitle"/><text:bookmark-end text:name="title"/><text:span text:style-name="T2145">Nostalgie.<text:s/></text:span><text:span text:style-name="T2146">Traduit par<text:s/></text:span><text:span text:style-name="T2147">Alice Hureau</text:span><text:span text:style-name="T2148">. Paris : Atelier Akatombo, Nouvelles noires, 2021. 223 p. (cote : 895.63 / Mk)</text:span></text:p>
        </text:list-item>
        <text:list-item>
          <text:p text:style-name="P2149"><text:span text:style-name="T2150">Expiations: Celles qui voulaient se souvenir.<text:s/></text:span><text:span text:style-name="T2151">Traduit par<text:s/></text:span><text:span text:style-name="T2152">Dominique Sylv</text:span><text:span text:style-name="T2153">ain, Frank Sylvain, Saori Nakajima</text:span><text:span text:style-name="T2154">. Paris : Atelier Akatombo, 2019. 228 p. (cote : 895.63 / Mk)</text:span></text:p>
        </text:list-item>
        <text:list-item>
          <text:p text:style-name="P2155"><text:span text:style-name="T2156">Les assassins de la 5e B.<text:s/></text:span><text:span text:style-name="T2157">Traduit par<text:s/></text:span><text:span text:style-name="T2158">Patrick Honnoré</text:span><text:span text:style-name="T2159">. Paris : Le Seuil, Seuil Policiers, 2015. 256 p. (cote : 895.63 / Mk)</text:span></text:p>
        </text:list-item>
      </text:list>
      <text:p text:style-name="P2160"/>
      <text:p text:style-name="P2161">MIYABE Miyuki (1960-…)</text:p>
      <text:list text:style-name="WWNum45" text:continue-numbering="true">
        <text:list-item>
          <text:p text:style-name="P2162"><text:span text:style-name="T2163">Le diable ch</text:span><text:span text:style-name="T2164">uchotait.</text:span><text:span text:style-name="T2165"><text:s/>Traduit par Myriam Dartois-Ako. Arles : Philippe Picquier, coll. L’Asie en noir, 2012. 371 p. (cote : 895.63 / Mm)</text:span></text:p>
        </text:list-item>
        <text:list-item>
          <text:p text:style-name="P2166"><text:span text:style-name="T2167">Du sang sur la toile.</text:span><text:span text:style-name="T2168"><text:s/>Traduit par Karine Chesneau. Arles : Philippe Picquier, 2010.<text:s/></text:span></text:p>
        </text:list-item>
      </text:list>
      <text:p text:style-name="P2169">235 p. (cote : 895.63 / Mm)</text:p>
      <text:list text:style-name="WWNum45" text:continue-numbering="true">
        <text:list-item>
          <text:p text:style-name="P2170"><text:span text:style-name="T2171">Crossfire.</text:span><text:span text:style-name="T2172"><text:s/>Traduit</text:span><text:span text:style-name="T2173"><text:s/>par Gérard Siary et Mieko Nakajima-Siary. Arles : Philippe Picquier, 2008. 560 p. (cote : 895.63 / Mm)</text:span></text:p>
        </text:list-item>
        <text:list-item>
          <text:p text:style-name="P2174"><text:span text:style-name="T2175">Une carte pour l’enfer : roman policier.</text:span><text:span text:style-name="T2176"><text:s/>Traduit par Aude Fieschi et Chiharu Tanaka. Arles : Philippe Picquier, coll. Poche, 2001. 332 p. (cote : 895.63</text:span><text:span text:style-name="T2177"><text:s/>/ Mm)</text:span></text:p>
        </text:list-item>
        <text:list-item>
          <text:p text:style-name="P2178"><text:span text:style-name="T2179">La librairie Tanabe : récits policiers.</text:span><text:span text:style-name="T2180"><text:s/>Traduit par Annick Laurent. Arles : Philippe Picquier, 1995. 187 p. (cote : 895.63 / Mm)</text:span></text:p>
        </text:list-item>
      </text:list>
      <text:p text:style-name="P2181"/>
      <text:p text:style-name="P2182">NATSUKI Shizuko (1938-2016)</text:p>
      <text:list text:style-name="WWNum45" text:continue-numbering="true">
        <text:list-item>
          <text:p text:style-name="P2183"><text:span text:style-name="T2184">Marianne.<text:s/></text:span><text:span text:style-name="T2185">Traduit de l’anglais par Florence Vuarnesson. Paris : Librairie des Champs-Élysée</text:span><text:span text:style-name="T2186">s, 1998. 348 p. (cote : 895.63 / Ns)</text:span></text:p>
        </text:list-item>
      </text:list>
      <text:p text:style-name="P2187"/>
      <text:p text:style-name="P2188"/>
      <text:p text:style-name="P2189"/>
      <text:list text:style-name="WWNum45" text:continue-numbering="true">
        <text:list-item>
          <text:p text:style-name="P2190"><text:span text:style-name="T2191">Meurtre au mont Fuji.<text:s/></text:span><text:span text:style-name="T2192">Traduit de l’anglais par Bernard Blanc et Dominique Brotot. Paris : Librairie des Champs-Élysées, coll. Reines du crime, 1986. 216 p. <text:s text:c="15"/></text:span></text:p>
        </text:list-item>
      </text:list>
      <text:p text:style-name="P2193"><text:span text:style-name="T2194"><text:s/>(cote : 895.63 / Ns)</text:span></text:p>
      <text:p text:style-name="P2195"/>
      <text:p text:style-name="P2196">TAKAMURA Kaoru<text:s/>(1953-…)</text:p>
      <text:list text:style-name="WWNum45" text:continue-numbering="true">
        <text:list-item>
          <text:p text:style-name="P2197"><text:span text:style-name="T2198">Montagne claire, montagne obscure.</text:span><text:span text:style-name="T2199"><text:s/>Traduit par Sophie Refle. Arles : Actes Sud, coll. Actes noirs, 2017. 574 p. (cote : 895.63 / Tk)</text:span></text:p>
        </text:list-item>
      </text:list>
      <text:p text:style-name="P2200"/>
      <text:p text:style-name="P2201">TOGAWA Masako (1933-2016)</text:p>
      <text:list text:style-name="WWNum45" text:continue-numbering="true">
        <text:list-item>
          <text:p text:style-name="P2202"><text:span text:style-name="T2203">Le passe-partout : roman.</text:span><text:span text:style-name="T2204"><text:s/>Traduit de l’anglais par Sophie Refle. Paris<text:s/></text:span><text:span text:style-name="T2205">: Denoël, 2023. 171p. (cote : 895.63 / Tm)</text:span></text:p>
        </text:list-item>
        <text:list-item>
          <text:p text:style-name="P2206"><text:span text:style-name="T2207"><text:s/></text:span><text:span text:style-name="T2208">Le baiser de feu.</text:span><text:span text:style-name="T2209"><text:s/>Traduit de l’anglais par Hélène Prouteau. Paris : Rivages, 1990. 232p. (cote : 895.63 / Tm)</text:span></text:p>
        </text:list-item>
      </text:list>
      <text:p text:style-name="P2210"/>
      <text:p text:style-name="P2211">YAMAMURA Misa (1934-1996)</text:p>
      <text:list text:style-name="WWNum45" text:continue-numbering="true">
        <text:list-item>
          <text:p text:style-name="P2212"><text:span text:style-name="T2213">Des cercueils trop fleuris : Roman policier.</text:span><text:span text:style-name="T2214"><text:s/>Traduit par Jean-Christian Bou</text:span><text:span text:style-name="T2215">vier. Arles : Philippe Picquier, 1993. 238 p. (cote : 895.63 / Ym)</text:span></text:p>
        </text:list-item>
        <text:list-item>
          <text:p text:style-name="P2216"><text:span text:style-name="T2217">La ronde noire : Roman policier.</text:span><text:span text:style-name="T2218"><text:s/>Traduit par Jean-Christian Bouvier. Arles : Philippe Picquier, 1992. 254 p. (cote : 895.63 / Ym)</text:span></text:p>
        </text:list-item>
      </text:list>
      <text:p text:style-name="P2219"/>
      <text:p text:style-name="P2220">YUZUKI Yûko (1968-..)</text:p>
      <text:list text:style-name="WWNum47" text:continue-numbering="true">
        <text:list-item>
          <text:p text:style-name="P2221"><text:span text:style-name="T2222">Le loup d’Hiroshima.<text:s/></text:span><text:span text:style-name="T2223">Traduit par Dom</text:span><text:span text:style-name="T2224">inique et Frank Sylvain. Paris : Atelier akatombo, 2018. 319 p. (cote : 895.63 / Yy)</text:span></text:p>
        </text:list-item>
      </text:list>
      <text:p text:style-name="P2225"/>
      <text:p text:style-name="P2226"/>
      <text:p text:style-name="P2227">(Mise à jour : février 2025)</text:p>
      <text:p text:style-name="P2228"><text:span text:style-name="T2229"><draw:frame draw:z-index="34" draw:id="id0" draw:style-name="a1" draw:name="Cadre1" text:anchor-type="paragraph" svg:x="0.62361in" svg:y="0.27917in" svg:width="5.11389in" svg:height="1.63542in" style:rel-width="scale" style:rel-height="scale"><draw:text-box><text:p text:style-name="P2230"><text:span text:style-name="T2231">La Bibliothèque se trouve au 3</text:span><text:span text:style-name="T2232">e</text:span><text:span text:style-name="T2233"><text:s/>étage de la</text:span></text:p><text:p text:style-name="P2234">Maison de la culture du Japon à Paris</text:p><text:p text:style-name="P2235">101 bis, quai Jacques-Chirac, 75015 Paris</text:p><text:p text:style-name="P2236"><text:a xlink:href="https://www.mcjp.fr/" office:target-frame-name="_top" xlink:show="replace">https://www.mcjp.fr/<text:s/></text:a></text:p><text:p text:style-name="P2237"><text:a xlink:href="https://mcjp.alma.exlibrisgroup.com/mng/login" office:target-frame-name="_top" xlink:show="replace">Catalogue en ligne</text:a><text:span text:style-name="T2238"><text:s/></text:span></text:p><text:p text:style-name="P2239">Pour toute information : 01 44 37 95 50 ou<text:s/>bibliotheque@mcjp.fr</text:p></draw:text-box><svg:title/><svg:desc/></draw:frame></text:span></text:p>
      <text:p text:style-name="P2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Meiryo" svg:font-family="Meiryo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ja" style:country-asian="JP" style:language-complex="ar" style:country-complex="SA" style:text-combine="none" fo:hyphenate="true"/>
    </style:default-style>
    <style:style style:name="Titre1" style:display-name="Titre 1" style:family="paragraph" style:parent-style-name="Standard" style:next-style-name="Textbody" style:default-outline-level="1">
      <style:paragraph-properties fo:keep-with-next="always" fo:keep-together="always" fo:margin-top="0.3333in" fo:margin-bottom="0in"/>
      <style:text-properties style:font-name="Cambria" fo:font-weight="bold" style:font-weight-asian="bold" style:font-weight-complex="bold" fo:color="#365F91" fo:font-size="14pt" style:font-size-asian="14pt" style:font-size-complex="14pt" fo:hyphenate="false"/>
    </style:style>
    <style:style style:name="Titre2" style:display-name="Titre 2" style:family="paragraph" style:parent-style-name="Standard" style:next-style-name="Textbody" style:default-outline-level="2">
      <style:paragraph-properties fo:keep-with-next="always" fo:keep-together="always" fo:margin-top="0.1388in" fo:margin-bottom="0in"/>
      <style:text-properties style:font-name="Cambria" fo:font-weight="bold" style:font-weight-asian="bold" style:font-weight-complex="bold" fo:color="#4F81BD" fo:font-size="13pt" style:font-size-asian="13pt" style:font-size-complex="13pt" fo:hyphenate="false"/>
    </style:style>
    <style:style style:name="Titre3" style:display-name="Titre 3" style:family="paragraph" style:parent-style-name="Standard" style:next-style-name="Textbody" style:default-outline-level="3">
      <style:paragraph-properties fo:keep-with-next="always" fo:keep-together="always" fo:margin-top="0.1388in" fo:margin-bottom="0in"/>
      <style:text-properties style:font-name="Cambria" fo:font-weight="bold" style:font-weight-asian="bold" style:font-weight-complex="bold" fo:color="#4F81BD" fo:hyphenate="false"/>
    </style:style>
    <style:style style:name="Titre4" style:display-name="Titre 4" style:family="paragraph" style:parent-style-name="Standard" style:next-style-name="Textbody" style:default-outline-level="4">
      <style:paragraph-properties fo:keep-with-next="always" fo:keep-together="always" fo:margin-top="0.1388in" fo:margin-bottom="0in"/>
      <style:text-properties style:font-name="Cambria" fo:font-weight="bold" style:font-weight-asian="bold" style:font-weight-complex="bold" fo:font-style="italic" style:font-style-asian="italic" style:font-style-complex="italic" fo:color="#4F81BD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fr" style:country-asian="FR" fo:hyphenate="false"/>
    </style:style>
    <style:style style:name="Liste" style:display-name="Liste" style:family="paragraph" style:parent-style-name="Textbody">
      <style:text-properties style:font-name-complex="Ari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extedebulles" style:display-name="Texte de bulles" style:family="paragraph" style:parent-style-name="Standard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Paragraphedeliste" style:display-name="Paragraphe de liste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En-tête" style:display-name="En-tête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" style:display-name="Pied de page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itre" style:display-name="Titre" style:family="paragraph" style:parent-style-name="Standard" style:next-style-name="Sous-titre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fo:font-weight="bold" style:font-weight-asian="bold" style:font-weight-complex="bold" fo:font-style="italic" style:font-style-asian="italic" fo:color="#0070C0" fo:letter-spacing="0.0034in" fo:font-size="14pt" style:font-size-asian="14pt" style:font-size-complex="14pt" fo:hyphenate="false"/>
    </style:style>
    <style:style style:name="Sous-titre" style:display-name="Sous-titre" style:family="paragraph" style:parent-style-name="Standard" style:next-style-name="Textbody">
      <style:text-properties style:font-name="Cambria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Citationintense" style:display-name="Citation intense" style:family="paragraph" style:parent-style-name="Standard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Citation" style:display-name="Citation" style:family="paragraph" style:parent-style-name="Standard">
      <style:text-properties fo:font-style="italic" style:font-style-asian="italic" style:font-style-complex="italic" fo:color="#000000" fo:hyphenate="false"/>
    </style:style>
    <style:style style:name="Sansinterligne" style:display-name="Sans interligne" style:family="paragraph">
      <style:paragraph-properties fo:widows="2" fo:orphans="2" fo:margin-bottom="0in" fo:line-height="100%"/>
      <style:text-properties fo:hyphenate="false"/>
    </style:style>
    <style:style style:name="z-Hautduformulaire" style:display-name="z-Haut du formulaire" style:family="paragraph" style:parent-style-name="Standard">
      <style:paragraph-properties fo:border-top="none" fo:border-left="none" fo:border-bottom="0.0104in solid #00000A" fo:border-right="none" fo:padding-top="0in" fo:padding-left="0in" fo:padding-bottom="0.0138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fo:hyphenate="false"/>
    </style:style>
    <style:style style:name="z-Basduformulaire" style:display-name="z-Bas du formulaire" style:family="paragraph" style:parent-style-name="Standard">
      <style:paragraph-properties fo:border-top="0.0104in solid #00000A" fo:border-left="none" fo:border-bottom="none" fo:border-right="none" fo:padding-top="0.0138in" fo:padding-left="0in" fo:padding-bottom="0in" fo:padding-right="0in" style:shadow="none" fo:text-align="center" fo:margin-bottom="0in" fo:line-height="100%"/>
      <style:text-properties style:font-name="Arial" style:font-name-asian="Times New Roman" style:font-name-complex="Arial" text:display="none" fo:font-size="8pt" style:font-size-asian="8pt" style:font-size-complex="8pt" fo:hyphenate="false"/>
    </style:style>
    <style:style style:name="Internetlink" style:display-name="Internet link" style:family="text" style:parent-style-name="Policepardéfaut">
      <style:text-properties style:font-name="Arial Unicode MS" style:font-name-asian="Arial Unicode MS" style:font-name-complex="Arial Unicode MS" fo:color="#212063" style:text-underline-type="single" style:text-underline-style="solid" style:text-underline-width="auto" style:text-underline-mode="continuous" style:text-underline-color="font-color"/>
    </style:style>
    <style:style style:name="TextedebullesCar" style:display-name="Texte de bulles Car" style:family="text" style:parent-style-name="Policepardéfaut">
      <style:text-properties style:font-name="Tahoma" style:font-name-complex="Tahoma" fo:font-size="8pt" style:font-size-asian="8pt" style:font-size-complex="8pt"/>
    </style:style>
    <style:style style:name="text31" style:display-name="text31" style:family="text" style:parent-style-name="Policepardéfaut">
      <style:text-properties style:font-name="Arial Unicode MS" style:font-name-asian="Arial Unicode MS" style:font-name-complex="Arial Unicode MS" fo:font-weight="bold" style:font-weight-asian="bold" style:font-weight-complex="bold" fo:color="#212063" fo:font-size="12pt" style:font-size-asian="12pt" style:font-size-complex="12pt"/>
    </style:style>
    <style:style style:name="En-têteCar" style:display-name="En-tête Car" style:family="text" style:parent-style-name="Policepardéfaut"/>
    <style:style style:name="PieddepageCar" style:display-name="Pied de page Car" style:family="text" style:parent-style-name="Policepardéfaut"/>
    <style:style style:name="TitreCar" style:display-name="Titre Car" style:family="text" style:parent-style-name="Policepardéfaut">
      <style:text-properties fo:font-style="italic" style:font-style-asian="italic" fo:color="#0070C0" fo:letter-spacing="0.0034in" style:letter-kerning="true" fo:font-size="14pt" style:font-size-asian="14pt" style:font-size-complex="14pt"/>
    </style:style>
    <style:style style:name="CitationintenseCar" style:display-name="Citation intense Car" style:family="text" style:parent-style-name="Policepardéfaut">
      <style:text-properties fo:font-weight="bold" style:font-weight-asian="bold" style:font-weight-complex="bold" fo:font-style="italic" style:font-style-asian="italic" style:font-style-complex="italic" fo:color="#4F81BD"/>
    </style:style>
    <style:style style:name="Référencepâle" style:display-name="Référence pâle" style:family="text" style:parent-style-name="Policepardéfau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Titredulivre" style:display-name="Titre du livre" style:family="text" style:parent-style-name="Policepardéfaut">
      <style:text-properties fo:font-weight="bold" style:font-weight-asian="bold" style:font-weight-complex="bold" fo:font-variant="small-caps" fo:letter-spacing="0.0034in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000000"/>
    </style:style>
    <style:style style:name="Sous-titreCar" style:display-name="Sous-titre Car" style:family="text" style:parent-style-name="Policepardéfaut">
      <style:text-properties style:font-name="Cambria" fo:font-style="italic" style:font-style-asian="italic" style:font-style-complex="italic" fo:color="#4F81BD" fo:letter-spacing="0.0104in" fo:font-size="12pt" style:font-size-asian="12pt" style:font-size-complex="12pt"/>
    </style:style>
    <style:style style:name="Emphasepâle" style:display-name="Emphase pâle" style:family="text" style:parent-style-name="Policepardéfaut">
      <style:text-properties fo:font-style="italic" style:font-style-asian="italic" style:font-style-complex="italic" fo:color="#808080"/>
    </style:style>
    <style:style style:name="Accentuation" style:display-name="Accentuation" style:family="text" style:parent-style-name="Policepardéfaut">
      <style:text-properties fo:font-style="italic" style:font-style-asian="italic" style:font-style-complex="italic"/>
    </style:style>
    <style:style style:name="Emphaseintense" style:display-name="Emphase intense" style:family="text" style:parent-style-name="Policepardéfaut">
      <style:text-properties fo:font-weight="bold" style:font-weight-asian="bold" style:font-weight-complex="bold" fo:font-style="italic" style:font-style-asian="italic" style:font-style-complex="italic" fo:color="#4F81BD"/>
    </style:style>
    <style:style style:name="StrongEmphasis" style:display-name="Strong Emphasis" style:family="text" style:parent-style-name="Policepardéfaut">
      <style:text-properties fo:font-weight="bold" style:font-weight-asian="bold" style:font-weight-complex="bold"/>
    </style:style>
    <style:style style:name="Titre1Car" style:display-name="Titre 1 Car" style:family="text" style:parent-style-name="Policepardéfaut">
      <style:text-properties style:font-name="Cambria" fo:font-weight="bold" style:font-weight-asian="bold" style:font-weight-complex="bold" fo:color="#365F91" fo:font-size="14pt" style:font-size-asian="14pt" style:font-size-complex="14pt"/>
    </style:style>
    <style:style style:name="Titre3Car" style:display-name="Titre 3 Car" style:family="text" style:parent-style-name="Policepardéfaut">
      <style:text-properties style:font-name="Cambria" fo:font-weight="bold" style:font-weight-asian="bold" style:font-weight-complex="bold" fo:color="#4F81BD"/>
    </style:style>
    <style:style style:name="got1" style:display-name="got1" style:family="text" style:parent-style-name="Policepardéfaut">
      <style:text-properties style:font-name="Meiryo" style:font-name-asian="Meiryo" style:font-name-complex="Meiryo"/>
    </style:style>
    <style:style style:name="text3" style:display-name="text3" style:family="text"/>
    <style:style style:name="Titre2Car" style:display-name="Titre 2 Car" style:family="text" style:parent-style-name="Policepardéfaut">
      <style:text-properties style:font-name="Cambria" fo:font-weight="bold" style:font-weight-asian="bold" style:font-weight-complex="bold" fo:color="#4F81BD" fo:font-size="13pt" style:font-size-asian="13pt" style:font-size-complex="13pt"/>
    </style:style>
    <style:style style:name="apple-converted-space" style:display-name="apple-converted-space" style:family="text" style:parent-style-name="Policepardéfaut"/>
    <style:style style:name="CorpsdetexteCar" style:display-name="Corps de texte Car" style:family="text" style:parent-style-name="Policepardéfaut">
      <style:text-properties style:font-name="Times New Roman" style:font-name-asian="Times New Roman" style:font-name-complex="Times New Roman" fo:font-size="12pt" style:font-size-asian="12pt" style:font-size-complex="12pt" style:language-asian="fr" style:country-asian="FR"/>
    </style:style>
    <style:style style:name="Lienhypertextesuivivisité" style:display-name="Lien hypertexte suivi visité" style:family="text" style:parent-style-name="Policepardéfau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Titre4Car" style:display-name="Titre 4 Car" style:family="text" style:parent-style-name="Policepardéfaut">
      <style:text-properties style:font-name="Cambria" fo:font-weight="bold" style:font-weight-asian="bold" style:font-weight-complex="bold" fo:font-style="italic" style:font-style-asian="italic" style:font-style-complex="italic" fo:color="#4F81BD"/>
    </style:style>
    <style:style style:name="st1" style:display-name="st1" style:family="text" style:parent-style-name="Policepardéfaut"/>
    <style:style style:name="author" style:display-name="author" style:family="text" style:parent-style-name="Policepardéfaut"/>
    <style:style style:name="a-color-secondary" style:display-name="a-color-secondary" style:family="text" style:parent-style-name="Policepardéfaut"/>
    <style:style style:name="z-HautduformulaireCar" style:display-name="z-Haut du formulaire Car" style:family="text" style:parent-style-name="Policepardéfaut">
      <style:text-properties style:font-name="Arial" style:font-name-asian="Times New Roman" style:font-name-complex="Arial" text:display="none" fo:font-size="8pt" style:font-size-asian="8pt" style:font-size-complex="8pt"/>
    </style:style>
    <style:style style:name="z-BasduformulaireCar" style:display-name="z-Bas du formulaire Car" style:family="text" style:parent-style-name="Policepardéfaut">
      <style:text-properties style:font-name="Arial" style:font-name-asian="Times New Roman" style:font-name-complex="Arial" text:display="none" fo:font-size="8pt" style:font-size-asian="8pt" style:font-size-complex="8pt"/>
    </style:style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style:font-name-asian="MS Mincho" style:font-name-complex="Times New Roman" fo:font-weight="normal" style:font-weight-asian="normal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WWNum5" style:display-name="WWNum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6" style:display-name="WWNum6">
      <text:list-level-style-bullet text:level="1" text:style-name="WW_CharLFO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7" style:display-name="WWNum7">
      <text:list-level-style-bullet text:level="1" text:style-name="WW_CharLFO7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8" style:display-name="WWNum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text:list-style style:name="WWNum9" style:display-name="WWNum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text:list-style style:name="WWNum10" style:display-name="WWNum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text:list-style style:name="WWNum11" style:display-name="WWNum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text:list-style style:name="WWNum12" style:display-name="WWNum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text:list-style style:name="WWNum13" style:display-name="WWNum13">
      <text:list-level-style-bullet text:level="1" text:style-name="WW_CharLFO13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text:list-style style:name="WWNum14" style:display-name="WWNum14">
      <text:list-level-style-bullet text:level="1" text:style-name="WW_CharLFO14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Num15" style:display-name="WWNum15">
      <text:list-level-style-bullet text:level="1" text:style-name="WW_CharLFO15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1972in" text:min-label-width="0.25in" text:list-level-position-and-space-mode="label-alignment">
          <style:list-level-label-alignment text:label-followed-by="listtab" fo:margin-left="1.4472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6972in" text:min-label-width="0.25in" text:list-level-position-and-space-mode="label-alignment">
          <style:list-level-label-alignment text:label-followed-by="listtab" fo:margin-left="2.9472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1972in" text:min-label-width="0.25in" text:list-level-position-and-space-mode="label-alignment">
          <style:list-level-label-alignment text:label-followed-by="listtab" fo:margin-left="4.4472in" fo:text-indent="-0.25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text:list-style style:name="WWNum16" style:display-name="WWNum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text:list-style style:name="WWNum17" style:display-name="WWNum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text:list-style style:name="WWNum18" style:display-name="WWNum18">
      <text:list-level-style-bullet text:level="1" text:style-name="WW_CharLFO18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WWNum19" style:display-name="WWNum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text:list-style style:name="WWNum20" style:display-name="WWNum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text:list-style style:name="WWNum21" style:display-name="WWNum21">
      <text:list-level-style-bullet text:level="1" text:style-name="WW_CharLFO2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text:list-style style:name="WWNum22" style:display-name="WWNum22">
      <text:list-level-style-bullet text:level="1" text:style-name="WW_CharLFO2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Times New Roman" style:font-name-asian="MS Mincho" style:font-name-complex="Times New Roman" fo:font-weight="normal" style:font-weight-asian="norma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text:list-style style:name="WWNum23" style:display-name="WWNum23">
      <text:list-level-style-bullet text:level="1" text:style-name="WW_CharLFO2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text:list-style style:name="WWNum24" style:display-name="WWNum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text:list-style style:name="WWNum25" style:display-name="WWNum25">
      <text:list-level-style-bullet text:level="1" text:style-name="WW_CharLFO25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text:list-style style:name="WWNum26" style:display-name="WWNum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text:list-style style:name="WWNum27" style:display-name="WWNum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Wingdings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text:list-style style:name="WWNum28" style:display-name="WWNum28">
      <text:list-level-style-bullet text:level="1" text:style-name="WW_CharLFO28LVL1" text:bullet-char="">
        <style:list-level-properties fo:text-align="center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9LVL1" style:family="text">
      <style:text-properties style:font-name="Wingdings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text:list-style style:name="WWNum29" style:display-name="WWNum29">
      <text:list-level-style-bullet text:level="1" text:style-name="WW_CharLFO29LVL1" text:bullet-char="">
        <style:list-level-properties fo:text-align="center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text:list-style style:name="WWNum30" style:display-name="WWNum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text:list-style style:name="WWNum31" style:display-name="WWNum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text:list-style style:name="WWNum32" style:display-name="WWNum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text:list-style style:name="WWNum33" style:display-name="WWNum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4LVL1" style:family="text">
      <style:text-properties style:font-name="Symbo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text:list-style style:name="WWNum34" style:display-name="WWNum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text:list-style style:name="WWNum35" style:display-name="WWNum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6LVL1" style:family="text">
      <style:text-properties style:font-name="Symbol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text:list-style style:name="WWNum36" style:display-name="WWNum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7LVL1" style:family="text">
      <style:text-properties style:font-name="Symbol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text:list-style style:name="WWNum37" style:display-name="WWNum37">
      <text:list-level-style-bullet text:level="1" text:style-name="WW_CharLFO37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WW_CharLFO38LVL1" style:family="text">
      <style:text-properties style:font-name="Symbol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text:list-style style:name="WWNum38" style:display-name="WWNum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9LVL1" style:family="text">
      <style:text-properties style:font-name="Symbol"/>
    </style:style>
    <style:style style:name="WW_CharLFO39LVL2" style:family="text">
      <style:text-properties style:font-name="Courier New" style:font-name-complex="Courier New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/>
    </style:style>
    <text:list-style style:name="WWNum39" style:display-name="WWNum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0LVL1" style:family="text">
      <style:text-properties style:font-name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text:list-style style:name="WWNum40" style:display-name="WWNum40">
      <text:list-level-style-bullet text:level="1" text:style-name="WW_CharLFO40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WW_CharLFO41LVL1" style:family="text">
      <style:text-properties style:font-name="Symbol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/>
    </style:style>
    <text:list-style style:name="WWNum41" style:display-name="WWNum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2LVL1" style:family="text">
      <style:text-properties style:font-name="Symbol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text:list-style style:name="WWNum42" style:display-name="WWNum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3LVL1" style:family="text">
      <style:text-properties style:font-name="Symbol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text:list-style style:name="WWNum43" style:display-name="WWNum43">
      <text:list-level-style-bullet text:level="1" text:style-name="WW_CharLFO4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44LVL1" style:family="text">
      <style:text-properties style:font-name="Symbol"/>
    </style:style>
    <style:style style:name="WW_CharLFO44LVL2" style:family="text">
      <style:text-properties style:font-name="Courier New" style:font-name-complex="Courier New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Symbol"/>
    </style:style>
    <style:style style:name="WW_CharLFO44LVL5" style:family="text">
      <style:text-properties style:font-name="Courier New" style:font-name-complex="Courier New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Symbol"/>
    </style:style>
    <style:style style:name="WW_CharLFO44LVL8" style:family="text">
      <style:text-properties style:font-name="Courier New" style:font-name-complex="Courier New"/>
    </style:style>
    <style:style style:name="WW_CharLFO44LVL9" style:family="text">
      <style:text-properties style:font-name="Wingdings"/>
    </style:style>
    <text:list-style style:name="WWNum44" style:display-name="WWNum44">
      <text:list-level-style-bullet text:level="1" text:style-name="WW_CharLFO44LVL1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Wingdings"/>
      </text:list-level-style-bullet>
    </text:list-style>
    <style:style style:name="WW_CharLFO45LVL1" style:family="text">
      <style:text-properties style:font-name="Symbol"/>
    </style:style>
    <style:style style:name="WW_CharLFO45LVL2" style:family="text">
      <style:text-properties style:font-name="Courier New" style:font-name-complex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 style:font-name-complex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 style:font-name-complex="Courier New"/>
    </style:style>
    <style:style style:name="WW_CharLFO45LVL9" style:family="text">
      <style:text-properties style:font-name="Wingdings"/>
    </style:style>
    <text:list-style style:name="WWNum45" style:display-name="WWNum45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6LVL1" style:family="text">
      <style:text-properties style:font-name="Symbol"/>
    </style:style>
    <style:style style:name="WW_CharLFO46LVL2" style:family="text">
      <style:text-properties style:font-name="Courier New" style:font-name-complex="Courier New"/>
    </style:style>
    <style:style style:name="WW_CharLFO46LVL3" style:family="text">
      <style:text-properties style:font-name="Wingdings"/>
    </style:style>
    <style:style style:name="WW_CharLFO46LVL4" style:family="text">
      <style:text-properties style:font-name="Symbol"/>
    </style:style>
    <style:style style:name="WW_CharLFO46LVL5" style:family="text">
      <style:text-properties style:font-name="Courier New" style:font-name-complex="Courier New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Symbol"/>
    </style:style>
    <style:style style:name="WW_CharLFO46LVL8" style:family="text">
      <style:text-properties style:font-name="Courier New" style:font-name-complex="Courier New"/>
    </style:style>
    <style:style style:name="WW_CharLFO46LVL9" style:family="text">
      <style:text-properties style:font-name="Wingdings"/>
    </style:style>
    <text:list-style style:name="WWNum46" style:display-name="WWNum46">
      <text:list-level-style-bullet text:level="1" text:style-name="WW_CharLFO46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47LVL1" style:family="text">
      <style:text-properties style:font-name="Symbol"/>
    </style:style>
    <style:style style:name="WW_CharLFO47LVL2" style:family="text">
      <style:text-properties style:font-name="Courier New" style:font-name-complex="Courier New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Symbol"/>
    </style:style>
    <style:style style:name="WW_CharLFO47LVL5" style:family="text">
      <style:text-properties style:font-name="Courier New" style:font-name-complex="Courier New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Symbol"/>
    </style:style>
    <style:style style:name="WW_CharLFO47LVL8" style:family="text">
      <style:text-properties style:font-name="Courier New" style:font-name-complex="Courier New"/>
    </style:style>
    <style:style style:name="WW_CharLFO47LVL9" style:family="text">
      <style:text-properties style:font-name="Wingdings"/>
    </style:style>
    <text:list-style style:name="WWNum47" style:display-name="WWNum47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8LVL1" style:family="text">
      <style:text-properties style:font-name="Symbol"/>
    </style:style>
    <style:style style:name="WW_CharLFO48LVL2" style:family="text">
      <style:text-properties style:font-name="Courier New" style:font-name-complex="Courier New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Symbol"/>
    </style:style>
    <style:style style:name="WW_CharLFO48LVL5" style:family="text">
      <style:text-properties style:font-name="Courier New" style:font-name-complex="Courier New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Symbol"/>
    </style:style>
    <style:style style:name="WW_CharLFO48LVL8" style:family="text">
      <style:text-properties style:font-name="Courier New" style:font-name-complex="Courier New"/>
    </style:style>
    <style:style style:name="WW_CharLFO48LVL9" style:family="text">
      <style:text-properties style:font-name="Wingdings"/>
    </style:style>
    <text:list-style style:name="WWNum48" style:display-name="WWNum48">
      <text:list-level-style-bullet text:level="1" text:style-name="WW_CharLFO4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WW_CharLFO49LVL1" style:family="text">
      <style:text-properties style:font-name="Symbol"/>
    </style:style>
    <style:style style:name="WW_CharLFO49LVL2" style:family="text">
      <style:text-properties style:font-name="Courier New" style:font-name-complex="Courier New"/>
    </style:style>
    <style:style style:name="WW_CharLFO49LVL3" style:family="text">
      <style:text-properties style:font-name="Wingdings"/>
    </style:style>
    <style:style style:name="WW_CharLFO49LVL4" style:family="text">
      <style:text-properties style:font-name="Symbol"/>
    </style:style>
    <style:style style:name="WW_CharLFO49LVL5" style:family="text">
      <style:text-properties style:font-name="Courier New" style:font-name-complex="Courier New"/>
    </style:style>
    <style:style style:name="WW_CharLFO49LVL6" style:family="text">
      <style:text-properties style:font-name="Wingdings"/>
    </style:style>
    <style:style style:name="WW_CharLFO49LVL7" style:family="text">
      <style:text-properties style:font-name="Symbol"/>
    </style:style>
    <style:style style:name="WW_CharLFO49LVL8" style:family="text">
      <style:text-properties style:font-name="Courier New" style:font-name-complex="Courier New"/>
    </style:style>
    <style:style style:name="WW_CharLFO49LVL9" style:family="text">
      <style:text-properties style:font-name="Wingdings"/>
    </style:style>
    <text:list-style style:name="WWNum49" style:display-name="WWNum49">
      <text:list-level-style-bullet text:level="1" text:style-name="WW_CharLFO49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50LVL1" style:family="text">
      <style:text-properties style:font-name="Symbol"/>
    </style:style>
    <style:style style:name="WW_CharLFO50LVL2" style:family="text">
      <style:text-properties style:font-name="Courier New" style:font-name-complex="Courier New"/>
    </style:style>
    <style:style style:name="WW_CharLFO50LVL3" style:family="text">
      <style:text-properties style:font-name="Wingdings"/>
    </style:style>
    <style:style style:name="WW_CharLFO50LVL4" style:family="text">
      <style:text-properties style:font-name="Symbol"/>
    </style:style>
    <style:style style:name="WW_CharLFO50LVL5" style:family="text">
      <style:text-properties style:font-name="Courier New" style:font-name-complex="Courier New"/>
    </style:style>
    <style:style style:name="WW_CharLFO50LVL6" style:family="text">
      <style:text-properties style:font-name="Wingdings"/>
    </style:style>
    <style:style style:name="WW_CharLFO50LVL7" style:family="text">
      <style:text-properties style:font-name="Symbol"/>
    </style:style>
    <style:style style:name="WW_CharLFO50LVL8" style:family="text">
      <style:text-properties style:font-name="Courier New" style:font-name-complex="Courier New"/>
    </style:style>
    <style:style style:name="WW_CharLFO50LVL9" style:family="text">
      <style:text-properties style:font-name="Wingdings"/>
    </style:style>
    <style:style style:name="WW_CharLFO51LVL1" style:family="text">
      <style:text-properties style:font-name="Symbol"/>
    </style:style>
    <style:style style:name="WW_CharLFO51LVL2" style:family="text">
      <style:text-properties style:font-name="Courier New" style:font-name-complex="Courier New"/>
    </style:style>
    <style:style style:name="WW_CharLFO51LVL3" style:family="text">
      <style:text-properties style:font-name="Wingdings"/>
    </style:style>
    <style:style style:name="WW_CharLFO51LVL4" style:family="text">
      <style:text-properties style:font-name="Symbol"/>
    </style:style>
    <style:style style:name="WW_CharLFO51LVL5" style:family="text">
      <style:text-properties style:font-name="Courier New" style:font-name-complex="Courier New"/>
    </style:style>
    <style:style style:name="WW_CharLFO51LVL6" style:family="text">
      <style:text-properties style:font-name="Wingdings"/>
    </style:style>
    <style:style style:name="WW_CharLFO51LVL7" style:family="text">
      <style:text-properties style:font-name="Symbol"/>
    </style:style>
    <style:style style:name="WW_CharLFO51LVL8" style:family="text">
      <style:text-properties style:font-name="Courier New" style:font-name-complex="Courier New"/>
    </style:style>
    <style:style style:name="WW_CharLFO51LVL9" style:family="text">
      <style:text-properties style:font-name="Wingdings"/>
    </style:style>
    <style:style style:name="WW_CharLFO52LVL1" style:family="text">
      <style:text-properties style:font-name="Symbol"/>
    </style:style>
    <style:style style:name="WW_CharLFO52LVL2" style:family="text">
      <style:text-properties style:font-name="Courier New" style:font-name-complex="Courier New"/>
    </style:style>
    <style:style style:name="WW_CharLFO52LVL3" style:family="text">
      <style:text-properties style:font-name="Wingdings"/>
    </style:style>
    <style:style style:name="WW_CharLFO52LVL4" style:family="text">
      <style:text-properties style:font-name="Symbol"/>
    </style:style>
    <style:style style:name="WW_CharLFO52LVL5" style:family="text">
      <style:text-properties style:font-name="Courier New" style:font-name-complex="Courier New"/>
    </style:style>
    <style:style style:name="WW_CharLFO52LVL6" style:family="text">
      <style:text-properties style:font-name="Wingdings"/>
    </style:style>
    <style:style style:name="WW_CharLFO52LVL7" style:family="text">
      <style:text-properties style:font-name="Symbol"/>
    </style:style>
    <style:style style:name="WW_CharLFO52LVL8" style:family="text">
      <style:text-properties style:font-name="Courier New" style:font-name-complex="Courier New"/>
    </style:style>
    <style:style style:name="WW_CharLFO52LVL9" style:family="text">
      <style:text-properties style:font-name="Wingdings"/>
    </style:style>
    <style:style style:name="WW_CharLFO53LVL1" style:family="text">
      <style:text-properties style:font-name="Symbol"/>
    </style:style>
    <style:style style:name="WW_CharLFO53LVL2" style:family="text">
      <style:text-properties style:font-name="Courier New" style:font-name-complex="Courier New"/>
    </style:style>
    <style:style style:name="WW_CharLFO53LVL3" style:family="text">
      <style:text-properties style:font-name="Wingdings"/>
    </style:style>
    <style:style style:name="WW_CharLFO53LVL4" style:family="text">
      <style:text-properties style:font-name="Symbol"/>
    </style:style>
    <style:style style:name="WW_CharLFO53LVL5" style:family="text">
      <style:text-properties style:font-name="Courier New" style:font-name-complex="Courier New"/>
    </style:style>
    <style:style style:name="WW_CharLFO53LVL6" style:family="text">
      <style:text-properties style:font-name="Wingdings"/>
    </style:style>
    <style:style style:name="WW_CharLFO53LVL7" style:family="text">
      <style:text-properties style:font-name="Symbol"/>
    </style:style>
    <style:style style:name="WW_CharLFO53LVL8" style:family="text">
      <style:text-properties style:font-name="Courier New" style:font-name-complex="Courier New"/>
    </style:style>
    <style:style style:name="WW_CharLFO5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50">
      <text:list-level-style-bullet text:level="1" text:style-name="WW_CharLFO5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1">
      <text:list-level-style-bullet text:level="1" text:style-name="WW_CharLFO51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5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5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5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5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5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5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5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5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2">
      <text:list-level-style-bullet text:level="1" text:style-name="WW_CharLFO5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3">
      <text:list-level-style-bullet text:level="1" text:style-name="WW_CharLFO5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069in solid #C0504D" fo:padding-top="0.0604in" fo:padding-left="0.6506in" fo:padding-bottom="0.1583in" fo:padding-right="0.7486in" style:shadow="none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34in"/>
      </style:header-style>
      <style:footer-style>
        <style:header-footer-properties style:dynamic-spacing="true" fo:min-height="0.4923in"/>
      </style:footer-style>
    </style:page-layout>
    <style:style style:name="P2" style:parent-style-name="Titre1" style:family="paragraph">
      <style:paragraph-properties fo:margin-top="0.1666in"/>
    </style:style>
    <style:style style:name="T3" style:parent-style-name="Policepardéfaut" style:family="text">
      <style:text-properties fo:color="#215868" fo:font-size="16pt" style:font-size-asian="16pt" style:font-size-complex="16pt"/>
    </style:style>
    <style:style style:name="T4" style:parent-style-name="Policepardéfaut" style:family="text">
      <style:text-properties fo:color="#215868" fo:font-size="16pt" style:font-size-asian="16pt" style:font-size-complex="16pt"/>
    </style:style>
    <style:style style:name="P5" style:parent-style-name="Titre1" style:family="paragraph">
      <style:paragraph-properties fo:margin-top="0.1666in"/>
      <style:text-properties fo:color="#215868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h text:style-name="P2" text:outline-level="1"><text:span text:style-name="T3">Bibliographie sur les</text:span><text:span text:style-name="T4"><draw:frame draw:z-index="251659264" draw:style-name="a0" draw:name="1" text:anchor-type="paragraph" svg:x="5.78661in" svg:y="-1.34646in" svg:width="1.14527in" svg:height="1.34291in" style:rel-width="scale" style:rel-height="scale"><draw:image xlink:href="media/image1.jpeg" xlink:type="simple" xlink:show="embed" xlink:actuate="onLoad"/><svg:title/><svg:desc/></draw:frame></text:span></text:h>
        <text:h text:style-name="P5" text:outline-level="1">écrivaines japonaises modernes et contemporaines</text:h>
        <text:p text:style-name="Standard"><text:s text:c="148"/><text:s text:c="23"/></text:p>
      </style:header>
      <style:footer>
        <text:p text:style-name="Pieddepage"><text:page-number text:fixed="false">27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ccueil Bibliotheque</meta:initial-creator>
    <dc:creator>Pascale Doderisse</dc:creator>
    <meta:creation-date>2020-12-04T12:14:00Z</meta:creation-date>
    <dc:date>2025-02-11T15:04:00Z</dc:date>
    <meta:print-date>2022-10-20T10:31:00Z</meta:print-date>
    <meta:template xlink:href="Normal" xlink:type="simple"/>
    <meta:editing-cycles>50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7" meta:paragraph-count="95" meta:word-count="7362" meta:character-count="47763" meta:row-count="337" meta:non-whitespace-character-count="40496"/>
  </office:meta>
</office:document-meta>
</file>